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b8bcd69601e8123ba240a1168873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0" style:family="text">
      <style:text-properties fo:border="0pt none"/>
    </style:style>
    <style:style style:name="highlight_br0" style:family="text">
      <style:text-properties fo:border="0pt none"/>
    </style:style>
    <style:style style:name="highlight_re1" style:family="text">
      <style:text-properties fo:border="0pt none"/>
    </style:style>
    <style:style style:name="highlight_sy0" style:family="text">
      <style:text-properties fo:border="0pt none"/>
    </style:style>
    <style:style style:name="highlight_st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alker:autoupdate_firmware"/><text:bookmark-start text:name="__RefHeading___firmware_auto_update_1"/><text:bookmark-start text:name="firmware_auto_update"/>Firmware auto update<text:bookmark-end text:name="__RefHeading___firmware_auto_update_1"/><text:bookmark-end text:name="firmware_auto_update"/></text:h>
      <text:p text:style-name="Text_20_body">Automatically initiate firmware update via HTTP with pointed URL (URL  points <text:span text:style-name="Source_20_Text">custom.ini</text:span>, section <text:span text:style-name="Source_20_Text">[system]</text:span>) or via DHCP </text:p>
      <text:p text:style-name="Text_20_body"><text:span text:style-name="Strong_20_Emphasis">Example:</text:span></text:p>
      <text:p text:style-name="Text_20_body">Section content <text:span text:style-name="Source_20_Text">[system]</text:span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re0"><text:span text:style-name="highlight_br0">[</text:span>system<text:span text:style-name="highlight_br0">]</text:span></text:span><text:line-break/><text:span text:style-name="highlight_re1">update_url</text:span> <text:span text:style-name="highlight_sy0">=</text:span> <text:span text:style-name="highlight_st0">'http://&lt;your_domain_or_ip&gt;/update/'</text:span></text:p>
          </table:table-cell>
        </table:table-row>
      </table:table>
      <text:p text:style-name="Text_20_body">On WEB-server in directory <text:span text:style-name="Strong_20_Emphasis"><text:span text:style-name="Source_20_Text">/update/</text:span></text:span> create directories <text:span text:style-name="Strong_20_Emphasis"><text:span text:style-name="Source_20_Text">/200</text:span></text:span> and/or <text:span text:style-name="Strong_20_Emphasis"><text:span text:style-name="Source_20_Text">/250</text:span></text:span> and place <text:span text:style-name="Source_20_Text">imageupdate</text:span> there.</text:p>
      <text:h text:style-name="Heading_20_4" text:outline-level="4"><text:bookmark-start text:name="__RefHeading___admin_interface_2"/><text:bookmark-start text:name="admin_interface"/>Admin interface<text:bookmark-end text:name="__RefHeading___admin_interface_2"/><text:bookmark-end text:name="admin_interface"/></text:h>
      <text:list text:style-name="List_20_1" text:continue-numbering="false">
        <text:list-item>
          <text:p text:style-name="List_20_1_Content_First"> <text:span text:style-name="Strong_20_Emphasis">Firmware auto update (on)/(off)</text:span> - opening and closing of a particular section of the automatic update </text:p>
        </text:list-item>
        <text:list-item>
          <text:p text:style-name="List_20_1_Content"> <text:span text:style-name="Strong_20_Emphasis">Add</text:span> - adding sections to configure automatic updates. For example: there is a section for MAG200, you can add a separate section for MAG250 etc</text:p>
        </text:list-item>
        <text:list-item>
          <text:p text:style-name="List_20_1_Content"> <text:span text:style-name="Strong_20_Emphasis">STB-Model</text:span> - STB model for which update is set</text:p>
        </text:list-item>
        <text:list-item>
          <text:p text:style-name="List_20_1_Content"> <text:span text:style-name="Strong_20_Emphasis">ImageVersion</text:span> - ImageVersion number for updating (from image)</text:p>
        </text:list-item>
        <text:list-item>
          <text:p text:style-name="List_20_1_Content"> <text:span text:style-name="Strong_20_Emphasis">ImageDate</text:span> - Image data (from image)</text:p>
        </text:list-item>
        <text:list-item>
          <text:p text:style-name="List_20_1_Content"> <text:span text:style-name="Strong_20_Emphasis">Required ImageDescription</text:span> - Only STBs with <text:span text:style-name="Strong_20_Emphasis">Required ImageDescription</text:span> will be updated.</text:p>
        </text:list-item>
        <text:list-item>
          <text:p text:style-name="List_20_1_Content"> <text:span text:style-name="Strong_20_Emphasis">Required ImageVersion</text:span> - Only STBs with <text:span text:style-name="Strong_20_Emphasis">Required ImageVersion</text:span> will be updated.</text:p>
        </text:list-item>
        <text:list-item>
          <text:p text:style-name="List_20_1_Content_Last"> <text:span text:style-name="Strong_20_Emphasis">Update variant</text:span> - http update (image update via HTTP), reboot dhcp (STB reboot in DHCP mode “boot mode - DHCP”)</text:p>
        </text:list-item>
      </text:list>
      <text:p text:style-name="Text_20_body">&lt;spoiler|Fig&gt;
<draw:frame draw:style-name="media" draw:name="0" text:anchor-type="as-char" draw:z-index="0" svg:width="17.4625cm" style:rel-width="100%" svg:height="10.080625cm" style:rel-height="scale"><draw:image xlink:href="Pictures/9db8bcd69601e8123ba240a116887324.jpg" xlink:type="simple" xlink:show="embed" xlink:actuate="onLoad"/></draw:frame>
&lt;/spoiler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0" style:family="text">
      <style:text-properties fo:border="0pt none"/>
    </style:style>
    <style:style style:name="highlight_br0" style:family="text">
      <style:text-properties fo:border="0pt none"/>
    </style:style>
    <style:style style:name="highlight_re1" style:family="text">
      <style:text-properties fo:border="0pt none"/>
    </style:style>
    <style:style style:name="highlight_sy0" style:family="text">
      <style:text-properties fo:border="0pt none"/>
    </style:style>
    <style:style style:name="highlight_st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autoupdate_firmware</dc:title>
  </office:meta>
</office:document-meta>
</file>