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0de5910fba761809216f150d11ffaa.jpg"/>
  <manifest:file-entry manifest:media-type="image/jpeg" manifest:full-path="Pictures/67e5a499b77a7767b40ee0b80d0a2916.jpg"/>
  <manifest:file-entry manifest:media-type="image/jpeg" manifest:full-path="Pictures/e354568b1218f29a6e89c07e0f43a4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0" style:family="text">
      <style:text-properties fo:border="0pt none"/>
    </style:style>
    <style:style style:name="highlight_st0" style:family="text">
      <style:text-properties fo:border="0pt none"/>
    </style:style>
    <style:style style:name="highlight_re2" style:family="text">
      <style:text-properties fo:border="0pt none"/>
    </style:style>
    <style:style style:name="highlight_sc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epg"/><text:bookmark-start text:name="__RefHeading___epg_1"/><text:bookmark-start text:name="epg"/>EPG<text:bookmark-end text:name="__RefHeading___epg_1"/><text:bookmark-end text:name="epg"/></text:h>
      <text:p text:style-name="Text_20_body">Supported format: <text:span text:style-name="Strong_20_Emphasis">XMLTV</text:span> - . More details about format <text:span text:style-name="Strong_20_Emphasis">XMLTV</text:span>:<text:a xlink:type="simple" xlink:href="http://wiki.xmltv.org/index.php/Main_Page" text:style-name="Internet_20_link" text:visited-style-name="Visited_20_Internet_20_Link">http://wiki.xmltv.org/index.php/Main_Page</text:a></text:p>
      <text:p text:style-name="Text_20_body">&lt;spoiler|epg screen&gt;
<draw:frame draw:style-name="media" draw:name="0" text:anchor-type="as-char" draw:z-index="0" svg:width="20.081875cm" style:rel-width="100%" svg:height="8.334375cm" style:rel-height="scale"><draw:image xlink:href="Pictures/bf0de5910fba761809216f150d11ffaa.jpg" xlink:type="simple" xlink:show="embed" xlink:actuate="onLoad"/></draw:frame>
&lt;/spoiler&gt;</text:p>
      <text:list text:style-name="List_20_1" text:continue-numbering="false">
        <text:list-item>
          <text:p text:style-name="List_20_1_Content_First"> <text:span text:style-name="Strong_20_Emphasis">Update EPG</text:span> - EPG update while source changes. Updating according to the latest/new changes;</text:p>
        </text:list-item>
        <text:list-item>
          <text:p text:style-name="List_20_1_Content"> <text:span text:style-name="Strong_20_Emphasis">Force update EPG</text:span> - Full update EPG for all channels. </text:p>
        </text:list-item>
        <text:list-item>
          <text:p text:style-name="List_20_1_Content"> <text:span text:style-name="Strong_20_Emphasis">ID</text:span> - id of EPG file in MySQL database;  </text:p>
        </text:list-item>
        <text:list-item>
          <text:p text:style-name="List_20_1_Content"> <text:span text:style-name="Strong_20_Emphasis">URL</text:span> - URL of xmltv file. Example: <text:span text:style-name="Strong_20_Emphasis">http://example.com/example.xml</text:span></text:p>
        </text:list-item>
        <text:list-item>
          <text:p text:style-name="List_20_1_Content_Last"> <text:span text:style-name="Strong_20_Emphasis">ID pefix</text:span> - When using multiple sources of EPG can be specified <text:span text:style-name="Strong_20_Emphasis">prefix</text:span> for each source  in the format <text:span text:style-name="Source_20_Text">prefix_</text:span>;</text:p>
        </text:list-item>
      </text:list>
      <text:p text:style-name="Text_20_body">&lt;spoiler|epg edit using prefix&gt;
<draw:frame draw:style-name="media" draw:name="1" text:anchor-type="as-char" draw:z-index="1" svg:width="20.531666666667cm" style:rel-width="100%" svg:height="9.6308333333333cm" style:rel-height="scale"><draw:image xlink:href="Pictures/67e5a499b77a7767b40ee0b80d0a2916.jpg" xlink:type="simple" xlink:show="embed" xlink:actuate="onLoad"/></draw:frame>
&lt;/spoiler&gt;</text:p>
      <text:list text:style-name="List_20_1" text:continue-numbering="false">
        <text:list-item>
          <text:p text:style-name="List_20_1_Content_First"> <text:span text:style-name="Strong_20_Emphasis">ETag/MD5</text:span> - control sum of xmltv file; </text:p>
        </text:list-item>
        <text:list-item>
          <text:p text:style-name="List_20_1_Content"> <text:span text:style-name="Strong_20_Emphasis">Updated</text:span> - date of the latest EPG update;</text:p>
        </text:list-item>
        <text:list-item>
          <text:p text:style-name="List_20_1_Content"> <text:span text:style-name="Strong_20_Emphasis">edit</text:span> - source updating;</text:p>
        </text:list-item>
        <text:list-item>
          <text:p text:style-name="List_20_1_Content_Last"> <text:span text:style-name="Strong_20_Emphasis">del</text:span> - source removing.</text:p>
        </text:list-item>
      </text:list>
      <text:h text:style-name="Heading_20_4" text:outline-level="4"><text:bookmark-start text:name="__RefHeading___using_2"/><text:bookmark-start text:name="using"/>Using<text:bookmark-end text:name="__RefHeading___using_2"/><text:bookmark-end text:name="using"/></text:h>
      <text:list text:style-name="List_20_1" text:continue-numbering="false">
        <text:list-item>
          <text:p text:style-name="List_20_1_Content_First"> Add the correct <text:span text:style-name="Strong_20_Emphasis">EPG</text:span> source (in <text:span text:style-name="Strong_20_Emphasis">xmltv</text:span> format). More details about <text:span text:style-name="Strong_20_Emphasis">XMLTV</text:span>: <text:a xlink:type="simple" xlink:href="http://wiki.xmltv.org/index.php/Main_Page" text:style-name="Internet_20_link" text:visited-style-name="Visited_20_Internet_20_Link">http://wiki.xmltv.org/index.php/Main_Page</text:a>;</text:p>
        </text:list-item>
        <text:list-item>
          <text:p text:style-name="List_20_1_Content"> In “IPTV channels” - in channel editing mode the field “xmltv id” it is needed to put necessary <text:span text:style-name="Strong_20_Emphasis">channel id</text:span> from <text:span text:style-name="Strong_20_Emphasis">xmltv file</text:span>. If the source prefix is used than it is necessary to put prefix_id.</text:p>
        </text:list-item>
        <text:list-item>
          <text:p text:style-name="List_20_1_Content_Last"> In “EPG settings” - press “Update EPG”/“Force update EPG”.</text:p>
        </text:list-item>
      </text:list>
      <text:p text:style-name="Text_20_body">If all steps were done correctly, than in the top of section “EPG settings” should be next:</text:p>
      <text:p text:style-name="Text_20_body">&lt;spoiler|epg update screen&gt;
<draw:frame draw:style-name="media" draw:name="2" text:anchor-type="as-char" draw:z-index="2" svg:width="19.235208333333cm" style:rel-width="100%" svg:height="4.445cm" style:rel-height="scale"><draw:image xlink:href="Pictures/e354568b1218f29a6e89c07e0f43a43e.jpg" xlink:type="simple" xlink:show="embed" xlink:actuate="onLoad"/></draw:frame>
&lt;/spoiler&gt;</text:p>
      <text:p text:style-name="Text_20_body"><text:span text:style-name="Strong_20_Emphasis">Content of</text:span> <text:span text:style-name="Source_20_Text">xmltv</text:span> <text:span text:style-name="Strong_20_Emphasis">file for example</text:span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windows-1251"</text:span><text:span text:style-name="highlight_re2">?&gt;</text:span></text:span><text:line-break/><text:span text:style-name="highlight_sc0">&lt;!DOCTYPE tv SYSTEM "xmltv.dtd"&gt;</text:span><text:line-break/><text:span text:style-name="highlight_sc3"><text:span text:style-name="highlight_re1">&lt;tv</text:span> <text:span text:style-name="highlight_re0">source-info-url</text:span>=<text:span text:style-name="highlight_st0">"http://example.com/"</text:span> <text:span text:style-name="highlight_re0">source-info-name</text:span>=<text:span text:style-name="highlight_st0">"ExampleName"</text:span> <text:span text:style-name="highlight_re0">generator-info-url</text:span>=<text:span text:style-name="highlight_st0">"http://www.xmltv.org/"</text:span><text:span text:style-name="highlight_re2">&gt;</text:span></text:span><text:line-break/><text:span text:style-name="highlight_sc3"><text:span text:style-name="highlight_re1">&lt;channel</text:span> <text:span text:style-name="highlight_re0">id</text:span>=<text:span text:style-name="highlight_st0">"111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1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111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<text:span text:style-name="highlight_sc3"><text:span text:style-name="highlight_re1">&lt;channel</text:span> <text:span text:style-name="highlight_re0">id</text:span>=<text:span text:style-name="highlight_st0">"222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2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222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<text:span text:style-name="highlight_sc3"><text:span text:style-name="highlight_re1">&lt;channel</text:span> <text:span text:style-name="highlight_re0">id</text:span>=<text:span text:style-name="highlight_st0">"333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3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333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...</text:p>
          </table:table-cell>
        </table:table-row>
      </table:table>
      <text:p text:style-name="Text_20_body"><text:span text:style-name="Strong_20_Emphasis">where is:</text:span></text:p>
      <text:list text:style-name="List_20_1" text:continue-numbering="false">
        <text:list-item>
          <text:p text:style-name="LastListParagraph_List_20_1_Content_First"> <text:span text:style-name="Source_20_Text">&lt;channel id="111"&gt;</text:span></text:p>
        </text:list-item>
      </text:list>
      <text:p text:style-name="Text_20_body">111 - Channel <text:span text:style-name="Source_20_Text">id</text:span></text:p>
      <text:list text:style-name="List_20_1" text:continue-numbering="false">
        <text:list-item>
          <text:p text:style-name="LastListParagraph_List_20_1_Content_First"> <text:span text:style-name="Source_20_Text">&lt;display-name lang="ru"&gt;Channel-1&lt;/display-name&gt;</text:span></text:p>
        </text:list-item>
      </text:list>
      <text:p text:style-name="Text_20_body">Channel-1 - Channel 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0" style:family="text">
      <style:text-properties fo:border="0pt none"/>
    </style:style>
    <style:style style:name="highlight_st0" style:family="text">
      <style:text-properties fo:border="0pt none"/>
    </style:style>
    <style:style style:name="highlight_re2" style:family="text">
      <style:text-properties fo:border="0pt none"/>
    </style:style>
    <style:style style:name="highlight_sc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epg</dc:title>
  </office:meta>
</office:document-meta>
</file>