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44c48f6c80151a54cf174d9d07578.png"/>
  <manifest:file-entry manifest:media-type="image/png" manifest:full-path="Pictures/dd7cecb9052a0c13a4ffd4e5782aff80.png"/>
  <manifest:file-entry manifest:media-type="image/png" manifest:full-path="Pictures/fea6b9f6c69ebaf6c73bcc8c44cd8e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flussonic"/><text:bookmark-start text:name="__RefHeading___flussonic_dvr_1"/><text:bookmark-start text:name="flussonic_dvr"/>Flussonic DVR<text:bookmark-end text:name="__RefHeading___flussonic_dvr_1"/><text:bookmark-end text:name="flussonic_dvr"/></text:h>
      <text:p text:style-name="Text_20_body">Starting from v 4.9.11 flussonic support for TV archive was added in Stalker MW.</text:p>
      <text:p text:style-name="Text_20_body">Timeshift from flussonic is supported starting from Stalker MW  <text:span text:style-name="Strong_20_Emphasis">v4.9.19</text:span>.</text:p>
      <text:p text:style-name="Text_20_body">Configuration steps:</text:p>
      <text:list text:style-name="List_20_1" text:continue-numbering="false">
        <text:list-item>
          <text:p text:style-name="List_20_1_Content_First"> In Stalker MW Admin interface &gt; Storages &gt; Add new Storage, set IP of flussonic server and set flussonic port.</text:p>
        </text:list-item>
        <text:list-item>
          <text:p text:style-name="List_20_1_Content_Last"> Select option Storing content, Record TV, Flussonic DVR. </text:p>
        </text:list-item>
      </text:list>
      <text:p text:style-name="Text_20_body">Storage</text:p>
      <text:p text:style-name="Text_20_body"><draw:frame draw:style-name="media" draw:name="0" text:anchor-type="as-char" draw:z-index="0" svg:width="13.229166666667cm" svg:height="10.635212418301cm"><draw:image xlink:href="Pictures/b5d44c48f6c80151a54cf174d9d07578.png" xlink:type="simple" xlink:show="embed" xlink:actuate="onLoad"/></draw:frame></text:p>
      <text:p text:style-name="Text_20_body"><text:line-break/>
<text:line-break/>
<text:line-break/></text:p>
      <text:list text:style-name="List_20_1" text:continue-numbering="false">
        <text:list-item>
          <text:p text:style-name="List_20_1_Content_First"> In Stalker MW Admin interface &gt; IPTV Channels &gt; Channel &gt; SET URL for recording in format <text:a xlink:type="simple" xlink:href="http://FlussonicIP:port/" text:style-name="Internet_20_link" text:visited-style-name="Visited_20_Internet_20_Link">http://FlussonicIP:port/</text:a>&lt;streamname&gt;/index.m3u8 (for HLS) </text:p>
        </text:list-item>
        <text:list-item>
          <text:p text:style-name="List_20_1_Content"> Select options Enable TV Archive &gt; Flussonic DVR &gt; Storage that was previously created.</text:p>
        </text:list-item>
        <text:list-item>
          <text:p text:style-name="List_20_1_Content_Last"> <text:a xlink:type="simple" xlink:href="http://wiki.infomir.eu/doku.php/en:stalker:epg" text:style-name="Internet_20_link" text:visited-style-name="Visited_20_Internet_20_Link">Set EPG</text:a> for channel.</text:p>
        </text:list-item>
      </text:list>
      <text:p text:style-name="Text_20_body">Channel</text:p>
      <text:p text:style-name="Text_20_body"><draw:frame draw:style-name="media" draw:name="1" text:anchor-type="as-char" draw:z-index="1" svg:width="13.229166666667cm" svg:height="12.419217687075cm"><draw:image xlink:href="Pictures/dd7cecb9052a0c13a4ffd4e5782aff80.png" xlink:type="simple" xlink:show="embed" xlink:actuate="onLoad"/></draw:frame></text:p>
      <text:p text:style-name="Text_20_body"><text:line-break/>
<text:line-break/>
<text:line-break/></text:p>
      <text:list text:style-name="List_20_1" text:continue-numbering="false">
        <text:list-item>
          <text:p text:style-name="LastListParagraph_List_20_1_Content_First"> Enable DVR on flussonic</text:p>
        </text:list-item>
      </text:list>
      <text:p text:style-name="Text_20_body">Flussonic</text:p>
      <text:p text:style-name="Text_20_body"><draw:frame draw:style-name="media" draw:name="2" text:anchor-type="as-char" draw:z-index="2" svg:width="26.458333333333cm" style:rel-width="100%" svg:height="14.080829756795cm" style:rel-height="scale"><draw:image xlink:href="Pictures/fea6b9f6c69ebaf6c73bcc8c44cd8e28.png" xlink:type="simple" xlink:show="embed" xlink:actuate="onLoad"/></draw:frame></text:p>
      <text:p text:style-name="Text_20_body"><text:line-break/>
<text:line-break/></text:p>
      <text:p text:style-name="Text_20_body"><text:span text:style-name="Strong_20_Emphasis"><text:a xlink:type="simple" xlink:href="http://erlyvideo.org/doc" text:style-name="Internet_20_link" text:visited-style-name="Visited_20_Internet_20_Link">Flussonic Doc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flussonic</dc:title>
  </office:meta>
</office:document-meta>
</file>