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e3bb9b4e5e4e04a30e4861402ab49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new_ui"/><text:bookmark-start text:name="__RefHeading___stalker_new_user_interface_customization_1"/><text:bookmark-start text:name="stalker_new_user_interface_customization"/>Stalker new user interface customization<text:bookmark-end text:name="__RefHeading___stalker_new_user_interface_customization_1"/><text:bookmark-end text:name="stalker_new_user_interface_customization"/></text:h>
      <text:p text:style-name="Text_20_body">How to add youtube application in stalker new UI</text:p>
      <text:list text:style-name="Numbering_20_1" text:continue-numbering="false">
        <text:list-item>
          <text:p text:style-name="Numbering_20_1_Content_First"> Download latest <draw:a xlink:type="simple" xlink:href="https://docs.infomir.com.ua/doku.php?id=stb_webkit:youtube"><draw:frame draw:style-name="media" draw:name="New YouTube application for STB MAG-2** (Beta version) Legend" text:anchor-type="as-char" draw:z-index="0" svg:width="1.3229166666667cm"><draw:text-box><text:p text:style-name="legendcenter"><draw:frame draw:style-name="media" draw:name="New YouTube application for STB MAG-2** (Beta version)" text:anchor-type="as-char" draw:z-index="0" svg:width="1.3229166666667cm" svg:height="0.52677224736048cm"><draw:image xlink:href="Pictures/be3bb9b4e5e4e04a30e4861402ab49d4.png" xlink:type="simple" xlink:show="embed" xlink:actuate="onLoad"/></draw:frame>New YouTube application for STB MAG-2** (Beta version)</text:p></draw:text-box></draw:frame></draw:a><text:a xlink:type="simple" xlink:href="https://github.com/GeraldBrooks/youtube" text:style-name="Internet_20_link" text:visited-style-name="Visited_20_Internet_20_Link"> application</text:a> and unzip it to in /stalker_portal/new/</text:p>
        </text:list-item>
        <text:list-item>
          <text:p text:style-name="Numbering_20_1_Content_Last"> Edit APP section in <text:span text:style-name="Strong_20_Emphasis">/stalker_portal/new/launcher/profile.json</text:span> and add youtube in it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{<text:line-break/><text:s text:c="2"/>"name": "Apps",<text:line-break/><text:s text:c="2"/>"icons": "img/{0}/icons/apps.png",<text:line-break/><text:s text:c="2"/>"color": "#00eaff",<text:line-break/><text:s text:c="2"/>"items": [<text:line-break/> <text:line-break/><text:s text:c="2"/>{<text:line-break/><text:s text:c="4"/>"name": "Youtube",<text:line-break/><text:s text:c="4"/>"info": "Youtube description",<text:line-break/><text:s text:c="4"/>"icon": "img/{0}/icons/apps/youtube.png",<text:line-break/><text:s text:c="4"/>"focusIcon": "img/{0}/icons/apps/youtube.focus.png",<text:line-break/><text:s text:c="4"/>"color": "#a1222f",<text:line-break/><text:s text:c="4"/>"url": "../youtube/index.html",<text:line-break/><text:s text:c="4"/>"type": "iframe"<text:line-break/><text:s text:c="2"/>} <text:line-break/><text:s text:c="11"/>]<text:line-break/>},</text:p>
          </table:table-cell>
        </table:table-row>
      </table:table>
      <text:p text:style-name="Text_20_body">Where to find/change images for new UI</text:p>
      <text:p text:style-name="Text_20_body"><text:span text:style-name="Strong_20_Emphasis">/stalker_portal/new/launcher/img/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new_ui</dc:title>
  </office:meta>
</office:document-meta>
</file>