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f2dbf2dd2a33aecf92a0190c59883d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br0" style:family="text">
      <style:text-properties fo:border="0pt none"/>
    </style:style>
    <style:style style:name="highlight_nu0" style:family="text">
      <style:text-properties fo:border="0pt none"/>
    </style:style>
    <style:style style:name="highlight_sy0" style:family="text">
      <style:text-properties fo:border="0pt none"/>
    </style:style>
    <style:style style:name="highlight_re1" style:family="text">
      <style:text-properties fo:border="0pt none"/>
    </style:style>
    <style:style style:name="highlight_co0" style:family="text">
      <style:text-properties fo:border="0pt none"/>
    </style:style>
    <style:style style:name="highlight_kw1" style:family="text">
      <style:text-properties fo:border="0pt none"/>
    </style:style>
    <style:style style:name="highlight_st0" style:family="text">
      <style:text-properties fo:border="0pt none"/>
    </style:style>
    <style:style style:name="highlight_kw3" style:family="text">
      <style:text-properties fo:border="0pt none"/>
    </style:style>
    <style:style style:name="highlight_re4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stalker:nginx_secure_links"/><text:bookmark-start text:name="__RefHeading___nginx_secure_links_1"/><text:bookmark-start text:name="nginx_secure_links"/>Nginx secure links<text:bookmark-end text:name="__RefHeading___nginx_secure_links_1"/><text:bookmark-end text:name="nginx_secure_links"/></text:h>
      <text:p text:style-name="Text_20_body"><text:a xlink:type="simple" xlink:href="http://nginx.org/en/docs/http/ngx_http_secure_link_module.html" text:style-name="Internet_20_link" text:visited-style-name="Visited_20_Internet_20_Link">Nginx secure links</text:a></text:p>
      <text:list text:style-name="List_20_1" text:continue-numbering="false">
        <text:list-item>
          <text:p text:style-name="LastListParagraph_List_20_1_Content_First"> <text:span text:style-name="Strong_20_Emphasis">1.</text:span> Check if nginx has module <text:span text:style-name="Strong_20_Emphasis">–with-http_secure_link_module</text:span> if not - reconfigure nginx with enabled secure links module . See nginx <text:a xlink:type="simple" xlink:href="http://nginx.org/en/docs/" text:style-name="Internet_20_link" text:visited-style-name="Visited_20_Internet_20_Link">official documentation</text:a> for details.</text:p>
        </text:list-item>
      </text:list>
      <text:p text:style-name="Text_20_body">nginx -V</text:p>
      <text:p text:style-name="Preformatted_20_Text">nginx version: nginx/1.6.2<text:line-break/>built by gcc 4.6.3 (Ubuntu/Linaro 4.6.3-1ubuntu5)<text:line-break/>TLS SNI support enabled<text:line-break/>configure arguments: --prefix=/etc/nginx --conf-path=/etc/nginx/nginx.conf --error-log-path=/var/log/nginx/error.log --http-client-body-temp-path=/var/lib/nginx/body --http-fastcgi-temp-path=/var/lib/nginx/fastcgi --http-log-path=/var/log/nginx/access.log --http-proxy-temp-path=/var/lib/nginx/proxy --http-scgi-temp-path=/var/lib/nginx/scgi --http-uwsgi-temp-path=/var/lib/nginx/uwsgi --lock-path=/var/lock/nginx.lock --pid-path=/var/run/nginx.pid --with-debug --with-http_addition_module --with-http_dav_module --with-http_geoip_module --with-http_gzip_static_module --with-http_image_filter_module --with-http_realip_module --with-http_stub_status_module --with-http_ssl_module --with-http_sub_module --with-http_xslt_module --with-ipv6 --with-sha1=/usr/include/openssl --with-md5=/usr/include/openssl --with-mail --with-mail_ssl_module --with-http_secure_link_module</text:p>
      <text:list text:style-name="List_20_1" text:continue-numbering="false">
        <text:list-item>
          <text:p text:style-name="LastListParagraph_List_20_1_Content_First"> <text:span text:style-name="Strong_20_Emphasis">2.</text:span>  In admin interface:</text:p>
        </text:list-item>
      </text:list>
      <text:p text:style-name="Text_20_body">spoiler</text:p>
      <text:p text:style-name="Text_20_body"><draw:frame draw:style-name="media" draw:name="0" text:anchor-type="as-char" draw:z-index="0" svg:width="15.875cm" svg:height="11.571364452424cm"><draw:image xlink:href="Pictures/2f2dbf2dd2a33aecf92a0190c59883d5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3.</text:span> Configure nginx on server:</text:p>
        </text:list-item>
      </text:list>
      <text:p text:style-name="Text_20_body">nginx.conf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events <text:span text:style-name="highlight_br0">{</text:span><text:line-break/><text:s text:c="4"/>worker_connections<text:s text:c="2"/><text:span text:style-name="highlight_nu0">1024</text:span>;<text:line-break/><text:span text:style-name="highlight_br0">}</text:span><text:line-break/> <text:line-break/>http <text:span text:style-name="highlight_br0">{</text:span><text:line-break/>server <text:span text:style-name="highlight_br0">{</text:span><text:line-break/><text:s text:c="4"/>listen<text:s text:c="7"/><text:span text:style-name="highlight_nu0">80</text:span>;<text:line-break/><text:s text:c="4"/>server_name<text:s text:c="2"/>localhost;<text:line-break/> <text:line-break/><text:s text:c="4"/>location <text:span text:style-name="highlight_sy0">/</text:span> <text:span text:style-name="highlight_br0">{</text:span><text:line-break/><text:s text:c="8"/>proxy_pass http:<text:span text:style-name="highlight_sy0">//</text:span>localhost:<text:span text:style-name="highlight_nu0">88</text:span><text:span text:style-name="highlight_sy0">/</text:span>;<text:line-break/><text:s text:c="8"/>proxy_set_header Host <text:span text:style-name="highlight_re1">$host</text:span>;<text:line-break/><text:s text:c="8"/>proxy_set_header X-Real-IP <text:span text:style-name="highlight_re1">$remote_addr</text:span>;<text:line-break/><text:s text:c="4"/><text:span text:style-name="highlight_br0">}</text:span><text:line-break/> <text:line-break/><text:s text:c="4"/>location ~<text:span text:style-name="highlight_sy0">*</text:span> \.<text:span text:style-name="highlight_br0">(</text:span>htm<text:span text:style-name="highlight_sy0">|</text:span>html<text:span text:style-name="highlight_sy0">|</text:span>jpeg<text:span text:style-name="highlight_sy0">|</text:span>jpg<text:span text:style-name="highlight_sy0">|</text:span>gif<text:span text:style-name="highlight_sy0">|</text:span>png<text:span text:style-name="highlight_sy0">|</text:span>css<text:span text:style-name="highlight_sy0">|</text:span>js<text:span text:style-name="highlight_br0">)</text:span>$ <text:span text:style-name="highlight_br0">{</text:span><text:line-break/><text:s text:c="8"/>root <text:span text:style-name="highlight_sy0">/</text:span>var<text:span text:style-name="highlight_sy0">/</text:span>www;<text:line-break/><text:s text:c="8"/>expires 30d;<text:line-break/><text:s text:c="4"/><text:span text:style-name="highlight_br0">}</text:span><text:line-break/>location ~ ^<text:span text:style-name="highlight_sy0">/</text:span>test<text:span text:style-name="highlight_sy0">/</text:span> <text:span text:style-name="highlight_br0">{</text:span><text:line-break/><text:s text:c="2"/>root<text:s text:c="3"/><text:span text:style-name="highlight_sy0">/</text:span>var<text:span text:style-name="highlight_sy0">/</text:span>www;<text:line-break/> <text:span text:style-name="highlight_co0"># This must match the URI part related to the MD5 hash and expiration time.</text:span><text:line-break/><text:s text:c="2"/>secure_link <text:span text:style-name="highlight_re1">$arg_st</text:span>,<text:span text:style-name="highlight_re1">$arg_e</text:span>; <text:span text:style-name="highlight_co0"># this must match the URI part related</text:span><text:line-break/> <text:line-break/><text:s text:c="2"/><text:span text:style-name="highlight_co0"># This is how the MD5 hash is built from a secret token, a URI and an expiration time.</text:span><text:line-break/> secure_link_md5 supersecret<text:span text:style-name="highlight_re1">$uri</text:span><text:span text:style-name="highlight_re1">$arg_e</text:span>; <text:span text:style-name="highlight_co0"># 'secret' is the secret token</text:span><text:line-break/> <text:line-break/><text:span text:style-name="highlight_co0">#<text:s text:c="2"/># If the hash is incorrect then $secure_link is a null string.</text:span><text:line-break/><text:s text:c="2"/><text:span text:style-name="highlight_kw1">if</text:span> <text:span text:style-name="highlight_br0">(</text:span><text:span text:style-name="highlight_re1">$secure_link</text:span> = <text:span text:style-name="highlight_st0">""</text:span><text:span text:style-name="highlight_br0">)</text:span> <text:span text:style-name="highlight_br0">{</text:span><text:line-break/><text:s text:c="4"/><text:span text:style-name="highlight_kw3">return</text:span> <text:span text:style-name="highlight_nu0">403</text:span>;<text:line-break/><text:s text:c="2"/><text:span text:style-name="highlight_br0">}</text:span><text:line-break/> <text:line-break/><text:s text:c="2"/><text:span text:style-name="highlight_co0">## The current local time is greater than the specified expiration time.</text:span><text:line-break/><text:s text:c="2"/><text:span text:style-name="highlight_kw1">if</text:span> <text:span text:style-name="highlight_br0">(</text:span><text:span text:style-name="highlight_re1">$secure_link</text:span> = <text:span text:style-name="highlight_st0">"0"</text:span><text:span text:style-name="highlight_br0">)</text:span> <text:span text:style-name="highlight_br0">{</text:span><text:line-break/><text:s text:c="4"/><text:span text:style-name="highlight_kw3">return</text:span> <text:span text:style-name="highlight_nu0">403</text:span>;<text:line-break/><text:s text:c="2"/><text:span text:style-name="highlight_br0">}</text:span><text:line-break/> <text:line-break/><text:s text:c="2"/><text:span text:style-name="highlight_co0">## If everything is ok $secure_link is 1. This needs to be here otherwise you'll get a 404.</text:span><text:line-break/><text:s text:c="2"/>rewrite ^<text:span text:style-name="highlight_sy0">/</text:span>test<text:span text:style-name="highlight_sy0">/</text:span><text:span text:style-name="highlight_br0">(</text:span>.<text:span text:style-name="highlight_sy0">*</text:span><text:span text:style-name="highlight_br0">)</text:span>$ <text:span text:style-name="highlight_sy0">/</text:span>test<text:span text:style-name="highlight_sy0">/</text:span><text:span text:style-name="highlight_re4">$1</text:span> <text:span text:style-name="highlight_kw3">break</text:span>;<text:line-break/> <text:line-break/><text:span text:style-name="highlight_br0">}</text:span><text:line-break/><text:span text:style-name="highlight_br0">}</text:span><text:line-break/><text:span text:style-name="highlight_br0">}</text:span></text:p>
          </table:table-cell>
        </table:table-row>
      </table:table>
      <text:list text:style-name="List_20_1" text:continue-numbering="false">
        <text:list-item>
          <text:p text:style-name="LastListParagraph_List_20_1_Content_First"> <text:span text:style-name="Strong_20_Emphasis">4.</text:span> How it will look on STB:</text:p>
        </text:list-item>
      </text:list>
      <text:p text:style-name="Text_20_body">output from STB:</text:p>
      <text:p text:style-name="Preformatted_20_Text"><text:line-break/>Opening:<text:line-break/>sol ffmpeg<text:line-break/>URL http://192.168.1.72:80/test/Ducks.mkv?st=92OMUK4UxngBROaOH2matA&amp;e=1411132052<text:line-break/>Found solution "ffmpeg" num 16<text:line-break/>Mediatype detected<text:line-break/>len 16683, start 0 end 16683<text:line-break/>atype 0 vtype 0<text:line-break/>CODEC_ID_H264<text:line-break/>Event 2<text:line-break/>STVID_SEQUENCE_INFO_EVT w 1280 h 720<text:line-break/>STVID Change AR 2<text:line-break/>FrameRate 29970 dem 29970<text:line-break/>STVID_SEQUENCE_INFO_EVT w 1280 h 720<text:line-break/>Event 7<text:line-break/>Changed FrameRate 29970 dem 29970<text:line-break/>Event 4<text:line-break/>Event 1<text:line-break/>Opening:<text:line-break/>sol ffmpeg<text:line-break/>URL http://192.168.1.72:80/test/Ducks.mkv?st=W1bQJd-yvZrQzPFdNaqctw&amp;e=1411132071<text:line-break/>Found solution "ffmpeg" num 16<text:line-break/>Mediatype detected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br0" style:family="text">
      <style:text-properties fo:border="0pt none"/>
    </style:style>
    <style:style style:name="highlight_nu0" style:family="text">
      <style:text-properties fo:border="0pt none"/>
    </style:style>
    <style:style style:name="highlight_sy0" style:family="text">
      <style:text-properties fo:border="0pt none"/>
    </style:style>
    <style:style style:name="highlight_re1" style:family="text">
      <style:text-properties fo:border="0pt none"/>
    </style:style>
    <style:style style:name="highlight_co0" style:family="text">
      <style:text-properties fo:border="0pt none"/>
    </style:style>
    <style:style style:name="highlight_kw1" style:family="text">
      <style:text-properties fo:border="0pt none"/>
    </style:style>
    <style:style style:name="highlight_st0" style:family="text">
      <style:text-properties fo:border="0pt none"/>
    </style:style>
    <style:style style:name="highlight_kw3" style:family="text">
      <style:text-properties fo:border="0pt none"/>
    </style:style>
    <style:style style:name="highlight_re4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alker:nginx_secure_links</dc:title>
  </office:meta>
</office:document-meta>
</file>