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b053b75987772da3fe2ba110acf1b4c.png"/>
  <manifest:file-entry manifest:media-type="image/png" manifest:full-path="Pictures/2d55502f2cc6d7bc8e00b0b9e6b54bd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stalker:videoclub"/><text:bookmark-start text:name="__RefHeading___video_club_1"/><text:bookmark-start text:name="video_club"/>Video Club<text:bookmark-end text:name="__RefHeading___video_club_1"/><text:bookmark-end text:name="video_club"/></text:h>
      <text:p text:style-name="Text_20_body">Used to control the display of content in the client interface videoclub -  Adding/removing/editing of content (movies, clips, cartoons, tv-series etc…), . </text:p>
      <text:h text:style-name="Heading_20_3" text:outline-level="3"><text:bookmark-start text:name="__RefHeading___fields_description_2"/><text:bookmark-start text:name="fields_description"/>Fields description<text:bookmark-end text:name="__RefHeading___fields_description_2"/><text:bookmark-end text:name="fields_description"/></text:h>
      <text:list text:style-name="List_20_1" text:continue-numbering="false">
        <text:list-item>
          <text:p text:style-name="List_20_1_Content_First"> <text:span text:style-name="Strong_20_Emphasis">id</text:span> - Contents ID in MySQl's database. Is assigned automatically in ascending order fill the database.</text:p>
        </text:list-item>
        <text:list-item>
          <text:p text:style-name="List_20_1_Content"> <text:span text:style-name="Strong_20_Emphasis">Folder</text:span> -  While adding new content via Admin-interface, folder creates automaticly on storage, in <text:span text:style-name="Source_20_Text">/media/storage/</text:span>. Name is generated from field “Title” with automatic change to translit;</text:p>
        </text:list-item>
        <text:list-item>
          <text:p text:style-name="List_20_1_Content"> <text:span text:style-name="Strong_20_Emphasis">Title</text:span> - Title/Name of content. Appears in the list on the client device;</text:p>
        </text:list-item>
        <text:list-item>
          <text:p text:style-name="List_20_1_Content"> <text:span text:style-name="Strong_20_Emphasis">Original title</text:span> - Copyright / Original title of content;</text:p>
        </text:list-item>
        <text:list-item>
          <text:p text:style-name="List_20_1_Content"> <text:span text:style-name="Strong_20_Emphasis">Restriction</text:span> - Restriction by age. Appears status: 1 - on, 0 - off. If activated, on client device you will need to enter password to see this content. Password by default - 0000. Password can be changed on clients device in “Settings” ⇒ “Parents control;</text:p>
        </text:list-item>
        <text:list-item>
          <text:p text:style-name="List_20_1_Content"> <text:span text:style-name="Strong_20_Emphasis">Volume correction</text:span> - Is used to manually correct volume ; </text:p>
        </text:list-item>
        <text:list-item>
          <text:p text:style-name="List_20_1_Content"> <text:span text:style-name="Strong_20_Emphasis">Duration, min</text:span> - Duration of content. Appears on clients interface in contents info; </text:p>
        </text:list-item>
        <text:list-item>
          <text:p text:style-name="List_20_1_Content"> <text:span text:style-name="Strong_20_Emphasis">Series</text:span> - Amount of series; </text:p>
        </text:list-item>
        <text:list-item>
          <text:p text:style-name="List_20_1_Content"> <text:span text:style-name="Strong_20_Emphasis">Claims about
audio/video</text:span> - ;</text:p>
        </text:list-item>
        <text:list-item>
          <text:p text:style-name="List_20_1_Content"> <text:span text:style-name="Strong_20_Emphasis">edit, send, del, on/off</text:span> - ; </text:p>
        </text:list-item>
        <text:list-item>
          <text:p text:style-name="List_20_1_Content_Last"> <text:span text:style-name="Strong_20_Emphasis">Turn on date</text:span> - .</text:p>
        </text:list-item>
      </text:list>
      <text:h text:style-name="Heading_20_3" text:outline-level="3"><text:bookmark-start text:name="__RefHeading___content_adding_3"/><text:bookmark-start text:name="content_adding"/>Content adding<text:bookmark-end text:name="__RefHeading___content_adding_3"/><text:bookmark-end text:name="content_adding"/></text:h>
      <text:list text:style-name="Numbering_20_1" text:continue-numbering="false">
        <text:list-item>
          <text:p text:style-name="Numbering_20_1_Content_First"> In admin-interface select “Video club”, select “Add”, fill all the necessary fields. Folder on storage will be created automaticly, if storage and Stalker MW are configured right;</text:p>
        </text:list-item>
        <text:list-item>
          <text:p text:style-name="Numbering_20_1_Content_Last"> Upload content on storage server in created folder, after that in admin-interface after pressing on corresponding title on content the additional information will be available<text:span text:style-name="Strong_20_Emphasis">(Server,Folder,Series)</text:span>. If content is present on storage and available, then title will display in green.</text:p>
        </text:list-item>
      </text:list>
      <text:p text:style-name="Text_20_body">&lt;spoiler|Edit page&gt;
<draw:frame draw:style-name="media" draw:name="0" text:anchor-type="as-char" draw:z-index="0" svg:width="14.605cm" svg:height="38.523333333333cm"><draw:image xlink:href="Pictures/fb053b75987772da3fe2ba110acf1b4c.png" xlink:type="simple" xlink:show="embed" xlink:actuate="onLoad"/></draw:frame>
&lt;/spoiler&gt;</text:p>
      <text:p text:style-name="Text_20_body">&lt;spoiler|Additional Information&gt;
<draw:frame draw:style-name="media" draw:name="1" text:anchor-type="as-char" draw:z-index="1" svg:width="31.988125cm" style:rel-width="100%" svg:height="13.943541666667cm" style:rel-height="scale"><draw:image xlink:href="Pictures/2d55502f2cc6d7bc8e00b0b9e6b54bd6.png" xlink:type="simple" xlink:show="embed" xlink:actuate="onLoad"/></draw:frame>
&lt;/spoiler&gt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en:stalker:videoclub</dc:title>
  </office:meta>
</office:document-meta>
</file>