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b39a239eef3c8d3a2cd90b97436846.png"/>
  <manifest:file-entry manifest:media-type="image/jpeg" manifest:full-path="Pictures/3c3d83315bab0aa31397a0773e550aa3.jpg"/>
  <manifest:file-entry manifest:media-type="image/png" manifest:full-path="Pictures/0fd2bc08b03e8b3f3352e4644027bb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144.567pt"/>
    </style:style>
    <style:style style:name="odt_auto_style_table_column_1_1" style:family="table-column">
      <style:table-column-properties style:column-width="144.567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android:faq:recovery"/><text:bookmark-start text:name="__RefHeading___how_to_open_recovery_mode_on_mag-260_1"/><text:bookmark-start text:name="how_to_open_recovery_mode_on_mag-260"/>How to open Recovery mode on MAG-260?<text:bookmark-end text:name="__RefHeading___how_to_open_recovery_mode_on_mag-260_1"/><text:bookmark-end text:name="how_to_open_recovery_mode_on_mag-260"/></text:h>
      <text:h text:style-name="Heading_20_5" text:outline-level="5"><text:bookmark-start text:name="__RefHeading___it_is_necessary_to_do_next_2"/><text:bookmark-start text:name="it_is_necessary_to_do_next"/>It is necessary to do next:<text:bookmark-end text:name="__RefHeading___it_is_necessary_to_do_next_2"/><text:bookmark-end text:name="it_is_necessary_to_do_next"/></text:h>
      <text:list text:style-name="List_20_1" text:continue-numbering="false">
        <text:list-item>
          <text:p text:style-name="List_20_1_Content_First">Turn off STB MAG-260.</text:p>
        </text:list-item>
        <text:list-item>
          <text:p text:style-name="List_20_1_Content_Last">Press and hold <text:span text:style-name="Strong_20_Emphasis">«reset»</text:span> button on back side of STB. </text:p>
        </text:list-item>
      </text:list>
      <text:p text:style-name="Text_20_body"><draw:frame draw:style-name="media" draw:name="0" text:anchor-type="as-char" draw:z-index="0" svg:width="11.90625cm" svg:height="2.8575cm"><draw:image xlink:href="Pictures/2eb39a239eef3c8d3a2cd90b97436846.png" xlink:type="simple" xlink:show="embed" xlink:actuate="onLoad"/></draw:frame><text:line-break/></text:p>
      <text:list text:style-name="List_20_1" text:continue-numbering="false">
        <text:list-item>
          <text:p text:style-name="List_20_1_Content_First">Hold <text:span text:style-name="Strong_20_Emphasis">«reset»</text:span> button and turn on STB MAG-260.</text:p>
        </text:list-item>
        <text:list-item>
          <text:p text:style-name="List_20_1_Content">After the LED start blinks - release <text:span text:style-name="Strong_20_Emphasis">«reset»</text:span> button.</text:p>
        </text:list-item>
        <text:list-item>
          <text:p text:style-name="List_20_1_Content_Last">Wait till next image appear on display: </text:p>
        </text:list-item>
      </text:list>
      <text:p text:style-name="Text_20_body"><draw:frame draw:style-name="media" draw:name="1" text:anchor-type="as-char" draw:z-index="1" svg:width="5.2916666666667cm" svg:height="4.2878610460578cm"><draw:image xlink:href="Pictures/3c3d83315bab0aa31397a0773e550aa3.jpg" xlink:type="simple" xlink:show="embed" xlink:actuate="onLoad"/></draw:frame><text:line-break/></text:p>
      <text:list text:style-name="List_20_1" text:continue-numbering="false">
        <text:list-item>
          <text:p text:style-name="LastListParagraph_List_20_1_Content_First">Press <text:span text:style-name="Strong_20_Emphasis">«Menu»</text:span> button on remote control. In case if you have new remote control<text:line-break/><draw:frame draw:style-name="medialeft" draw:name="2" text:anchor-type="paragraph" draw:z-index="2" svg:width="10.583333333333cm" svg:height="8.7828492392808cm"><draw:image xlink:href="Pictures/0fd2bc08b03e8b3f3352e4644027bb5a.png" xlink:type="simple" xlink:show="embed" xlink:actuate="onLoad"/></draw:frame> ++</text:p>
        </text:list-item>
      </text:list>
      <text:h text:style-name="Heading_20_2" text:outline-level="2"><text:bookmark-start text:name="__RefHeading___reset_to_factory_settings_3"/><text:bookmark-start text:name="reset_to_factory_settings"/>Reset to factory settings<text:bookmark-end text:name="__RefHeading___reset_to_factory_settings_3"/><text:bookmark-end text:name="reset_to_factory_settings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_Wrap_Paragraph_Centered"><text:line-break/>
<text:span text:style-name="Plugin_Wrap_Span_Emphasised"/></text:p></table:table-cell></table:table-row></table:table></draw:text-box></draw:frame></text:p>
      <text:list text:style-name="List_20_1" text:continue-numbering="false">
        <text:list-item>
          <text:p text:style-name="List_20_1_Content_First"> In recovery mode select <text:span text:style-name="Strong_20_Emphasis">“wipe data/factory reset”</text:span></text:p>
        </text:list-item>
        <text:list-item>
          <text:p text:style-name="List_20_1_Content"> Select and confirm <text:span text:style-name="Strong_20_Emphasis">“Yes – delete all user data”</text:span>. Wait for execution.</text:p>
        </text:list-item>
        <text:list-item>
          <text:p text:style-name="List_20_1_Content_Last"> Select <text:span text:style-name="Strong_20_Emphasis">“reboot system now”</text:span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border="0pt none"/>
    </style:style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144.567pt"/>
    </style:style>
    <style:style style:name="odt_auto_style_table_column_1_1" style:family="table-column">
      <style:table-column-properties style:column-width="144.567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android:faq:recovery</dc:title>
  </office:meta>
</office:document-meta>
</file>