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7cff2a6e8d9efa320a055f124443d81.png"/>
  <manifest:file-entry manifest:media-type="image/png" manifest:full-path="Pictures/0ad3b2b9ffac116fcbaf31fc0a21d282.png"/>
  <manifest:file-entry manifest:media-type="image/png" manifest:full-path="Pictures/c55a3727dfaad007cb0049849cde4de4.png"/>
  <manifest:file-entry manifest:media-type="image/png" manifest:full-path="Pictures/7c5dfe2c84b3cfb55c8ee36b10f15808.png"/>
  <manifest:file-entry manifest:media-type="image/png" manifest:full-path="Pictures/d2e3917a569b51b0c5800005b453d158.png"/>
  <manifest:file-entry manifest:media-type="image/png" manifest:full-path="Pictures/77e59d9b4f81fc8faada40c109661bbc.png"/>
  <manifest:file-entry manifest:media-type="image/jpeg" manifest:full-path="Pictures/7ed9e109497faf7430a46d3d481995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android:faq:update"/><text:bookmark-start text:name="__RefHeading___firmware_update_on_stb_mag260_1"/><text:bookmark-start text:name="firmware_update_on_stb_mag260"/>Firmware update on STB MAG260<text:bookmark-end text:name="__RefHeading___firmware_update_on_stb_mag260_1"/><text:bookmark-end text:name="firmware_update_on_stb_mag260"/></text:h>
      <text:p text:style-name="Text_20_body">Actual firmware for STB MAG260 could be download here:</text:p>
      <text:p text:style-name="Text_20_body"><text:a xlink:type="simple" xlink:href="http://wiki.iptv.infomir.com.ua/pub/android/260-public/A20_public-1.4-20150216.img.zip" text:style-name="Internet_20_link" text:visited-style-name="Visited_20_Internet_20_Link">STB MAG260 A20</text:a></text:p>
      <text:p text:style-name="Text_20_body"><text:a xlink:type="simple" xlink:href="http://wiki.iptv.infomir.com.ua/pub/android/260-public/A10_public-1.4-20150213.img.zip" text:style-name="Internet_20_link" text:visited-style-name="Visited_20_Internet_20_Link">STB MAG260 A10</text:a></text:p>
      <text:h text:style-name="Heading_20_3" text:outline-level="3"><text:bookmark-start text:name="__RefHeading___updating_from_settings_2"/><text:bookmark-start text:name="updating_from_settings"/>Updating from Settings<text:bookmark-end text:name="__RefHeading___updating_from_settings_2"/><text:bookmark-end text:name="updating_from_settings"/></text:h>
      <text:list text:style-name="List_20_1" text:continue-numbering="false">
        <text:list-item>
          <text:p text:style-name="List_20_1_Content_First"> <text:span text:style-name="Strong_20_Emphasis">1.</text:span> Open “Settings”</text:p>
        </text:list-item>
        <text:list-item>
          <text:p text:style-name="List_20_1_Content"> <text:span text:style-name="Strong_20_Emphasis">2.</text:span> Open “About set-top box”</text:p>
        </text:list-item>
        <text:list-item>
          <text:p text:style-name="List_20_1_Content"> <text:span text:style-name="Strong_20_Emphasis">3.</text:span> Open “System update”</text:p>
        </text:list-item>
        <text:list-item>
          <text:p text:style-name="List_20_1_Content"> <text:span text:style-name="Strong_20_Emphasis">4.</text:span> Open “View updates”</text:p>
        </text:list-item>
        <text:list-item>
          <text:p text:style-name="List_20_1_Content"> <text:span text:style-name="Strong_20_Emphasis">5.</text:span> Choose necessary firmware and press “Download” </text:p>
        </text:list-item>
        <text:list-item>
          <text:p text:style-name="List_20_1_Content_Last"> <text:span text:style-name="Strong_20_Emphasis">6.</text:span> After downloading there will “Accept” message. If there is no need in updating (or some another reason) then you must press “Cancel” duting 10 seconds. Otherwise it will be automatically updated.</text:p>
        </text:list-item>
      </text:list>
      <text:h text:style-name="Heading_20_3" text:outline-level="3"><text:bookmark-start text:name="__RefHeading___updating_from_usb_device_3"/><text:bookmark-start text:name="updating_from_usb_device"/>Updating from USB device<text:bookmark-end text:name="__RefHeading___updating_from_usb_device_3"/><text:bookmark-end text:name="updating_from_usb_device"/></text:h>
      <text:list text:style-name="List_20_1" text:continue-numbering="false">
        <text:list-item>
          <text:p text:style-name="List_20_1_Content_First"> <text:span text:style-name="Strong_20_Emphasis">1.</text:span> Open <text:a xlink:type="simple" xlink:href="http://wiki.infomir.eu/doku.php/en:stb_android:faq:recovery" text:style-name="Internet_20_link" text:visited-style-name="Visited_20_Internet_20_Link">Recovery mode</text:a></text:p>
        </text:list-item>
        <text:list-item>
          <text:p text:style-name="List_20_1_Content_Last"> <text:span text:style-name="Strong_20_Emphasis">2.</text:span> Choose necessary variant of updating depending on which USB port used:</text:p>
        </text:list-item>
      </text:list>
      <text:p text:style-name="Text_20_body">In case if front port is used:</text:p>
      <table:table table:style-name="Table">
        <table:table-column table:style-name="odt_auto_style_table_column_1_1"/>
        <table:table-row>
          <table:table-cell office:value-type="string" table:style-name="PluginODTAutoStyle_TableCell_1">
            <text:p text:style-name="Preformatted_20_Text">- apply update from USB storage connected to front</text:p>
          </table:table-cell>
        </table:table-row>
      </table:table>
      <text:p text:style-name="Text_20_body">In case if back port is used:</text:p>
      <table:table table:style-name="Table">
        <table:table-column table:style-name="odt_auto_style_table_column_2_1"/>
        <table:table-row>
          <table:table-cell office:value-type="string" table:style-name="PluginODTAutoStyle_TableCell_3">
            <text:p text:style-name="Preformatted_20_Text">- apply update from USB storage connected to back</text:p>
          </table:table-cell>
        </table:table-row>
      </table:table>
      <text:list text:style-name="List_20_1" text:continue-numbering="false">
        <text:list-item>
          <text:p text:style-name="LastListParagraph_List_20_1_Content_First"> <text:span text:style-name="Strong_20_Emphasis">3.</text:span> Choose file and wait for autoupdate.</text:p>
        </text:list-item>
      </text:list>
      <text:h text:style-name="Heading_20_3" text:outline-level="3"><text:bookmark-start text:name="__RefHeading___firmware_updating_using_sd_card_4"/><text:bookmark-start text:name="firmware_updating_using_sd_card"/>Firmware updating using SD card<text:bookmark-end text:name="__RefHeading___firmware_updating_using_sd_card_4"/><text:bookmark-end text:name="firmware_updating_using_sd_card"/></text:h>
      <text:list text:style-name="List_20_1" text:continue-numbering="false">
        <text:list-item>
          <text:p text:style-name="List_20_1_Content_First"> <text:span text:style-name="Strong_20_Emphasis">1.</text:span> Download and unzip .zip archive.</text:p>
        </text:list-item>
        <text:list-item>
          <text:p text:style-name="List_20_1_Content_Last"> <text:span text:style-name="Strong_20_Emphasis">2.</text:span> Connect MicroSD to PC and record image using <text:a xlink:type="simple" xlink:href="http://wiki.iptv.infomir.com.ua/pub/android/HDDRawCopy1.10Portable.exe" text:style-name="Internet_20_link" text:visited-style-name="Visited_20_Internet_20_Link">HDDRawCopy</text:a> utility.</text:p>
        </text:list-item>
      </text:list>
      <text:p text:style-name="Text_20_body">Work with HDDRawCopy</text:p>
      <text:p text:style-name="Text_20_body"><draw:frame draw:style-name="media" draw:name="0" text:anchor-type="as-char" draw:z-index="0" svg:width="18.520833333333cm" style:rel-width="100%" svg:height="8.9321993670886cm" style:rel-height="scale"><draw:image xlink:href="Pictures/17cff2a6e8d9efa320a055f124443d81.png" xlink:type="simple" xlink:show="embed" xlink:actuate="onLoad"/></draw:frame></text:p>
      <text:p text:style-name="Text_20_body"><text:line-break/>
<draw:frame draw:style-name="media" draw:name="1" text:anchor-type="as-char" draw:z-index="1" svg:width="18.520833333333cm" style:rel-width="100%" svg:height="9.6262602880658cm" style:rel-height="scale"><draw:image xlink:href="Pictures/0ad3b2b9ffac116fcbaf31fc0a21d282.png" xlink:type="simple" xlink:show="embed" xlink:actuate="onLoad"/></draw:frame></text:p>
      <text:p text:style-name="Text_20_body"><text:line-break/>
<draw:frame draw:style-name="media" draw:name="2" text:anchor-type="as-char" draw:z-index="2" svg:width="18.520833333333cm" style:rel-width="100%" svg:height="8.9321993670886cm" style:rel-height="scale"><draw:image xlink:href="Pictures/c55a3727dfaad007cb0049849cde4de4.png" xlink:type="simple" xlink:show="embed" xlink:actuate="onLoad"/></draw:frame></text:p>
      <text:p text:style-name="Text_20_body"><text:line-break/>
<draw:frame draw:style-name="media" draw:name="3" text:anchor-type="as-char" draw:z-index="3" svg:width="18.520833333333cm" style:rel-width="100%" svg:height="8.9321993670886cm" style:rel-height="scale"><draw:image xlink:href="Pictures/7c5dfe2c84b3cfb55c8ee36b10f15808.png" xlink:type="simple" xlink:show="embed" xlink:actuate="onLoad"/></draw:frame></text:p>
      <text:p text:style-name="Text_20_body"><text:line-break/>
<draw:frame draw:style-name="media" draw:name="4" text:anchor-type="as-char" draw:z-index="4" svg:width="18.520833333333cm" style:rel-width="100%" svg:height="12.267665378007cm" style:rel-height="scale"><draw:image xlink:href="Pictures/d2e3917a569b51b0c5800005b453d158.png" xlink:type="simple" xlink:show="embed" xlink:actuate="onLoad"/></draw:frame></text:p>
      <text:p text:style-name="Text_20_body"><text:line-break/>
<draw:frame draw:style-name="media" draw:name="5" text:anchor-type="as-char" draw:z-index="5" svg:width="18.520833333333cm" style:rel-width="100%" svg:height="12.267665378007cm" style:rel-height="scale"><draw:image xlink:href="Pictures/77e59d9b4f81fc8faada40c109661bbc.png" xlink:type="simple" xlink:show="embed" xlink:actuate="onLoad"/></draw:frame></text:p>
      <text:list text:style-name="List_20_1" text:continue-numbering="false">
        <text:list-item>
          <text:p text:style-name="LastListParagraph_List_20_1_Content_First"> <text:span text:style-name="Strong_20_Emphasis">3.</text:span> Turn off STB and connect SD card to port on the back side of STB.</text:p>
        </text:list-item>
      </text:list>
      <text:p text:style-name="Text_20_body">MicroSD port on the back side</text:p>
      <text:p text:style-name="Text_20_body"><draw:frame draw:style-name="media" draw:name="6" text:anchor-type="as-char" draw:z-index="6" svg:width="7.9375cm" svg:height="2.7203021523179cm"><draw:image xlink:href="Pictures/7ed9e109497faf7430a46d3d4819950b.jpg" xlink:type="simple" xlink:show="embed" xlink:actuate="onLoad"/></draw:frame></text:p>
      <text:list text:style-name="List_20_1" text:continue-numbering="false">
        <text:list-item>
          <text:p text:style-name="LastListParagraph_List_20_1_Content_First"> <text:span text:style-name="Strong_20_Emphasis">4.</text:span> Turn on STB and wait for updating.</text:p>
        </text:list-item>
      </text:list>
      <table:table table:style-name="PluginODTAutoStyle_Table_5">
        <table:table-column table:style-name="odt_auto_style_table_column_3_1"/>
        <table:table-column table:style-name="odt_auto_style_table_column_3_2"/>
        <table:table-row>
          <table:table-cell office:value-type="string" table:style-name="PluginODTAutoStyle_TableCell_6"/>
          <table:table-cell office:value-type="string" table:style-name="PluginODTAutoStyle_TableCell_8">
            <text:p text:style-name="PluginODTAutoStyle_Paragraph_9">Take into account that updating proceed on background and do not display. STB will turned off after updating is complete - in this way you can determine that updating is complete.
</text:p>
          </table:table-cell>
        </table:table-row>
      </table:table>
      <text:list text:style-name="List_20_1" text:continue-numbering="false">
        <text:list-item>
          <text:p text:style-name="LastListParagraph_List_20_1_Content_First"> <text:span text:style-name="Strong_20_Emphasis">5.</text:span> Remve SD card and turn on STB.</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_5"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android:faq:update</dc:title>
  </office:meta>
</office:document-meta>
</file>