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stb_webkit:archive:start"/><text:bookmark-start text:name="__RefHeading___archive_1"/><text:bookmark-start text:name="archive"/>Archive<text:bookmark-end text:name="__RefHeading___archive_1"/><text:bookmark-end text:name="archive"/></text:h>
      <text:p text:style-name="Text_20_body"><text:a xlink:type="simple" xlink:href="https://docs.infomir.com.ua/doku.php?id=en:stb_webkit:archive:mag200" text:style-name="Internet_20_link" text:visited-style-name="Visited_20_Internet_20_Link">STB MAG-200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en:stb_webkit:archive:start</dc:title>
  </office:meta>
</office:document-meta>
</file>