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d2bc08b03e8b3f3352e4644027bb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bios_settings_mag200_250"/><text:bookmark-start text:name="__RefHeading___how_to_enter_the_bios_setup_bootloader_menu_mag-200_250_1"/><text:bookmark-start text:name="how_to_enter_the_bios_setup_bootloader_menu_mag-200_250"/>How to enter the BIOS setup (bootloader menu) MAG-200/250?<text:bookmark-end text:name="__RefHeading___how_to_enter_the_bios_setup_bootloader_menu_mag-200_250_1"/><text:bookmark-end text:name="how_to_enter_the_bios_setup_bootloader_menu_mag-200_250"/></text:h>
      <text:h text:style-name="Heading_20_5" text:outline-level="5"><text:bookmark-start text:name="__RefHeading___entering_in_bios_menu_2"/><text:bookmark-start text:name="entering_in_bios_menu"/>Entering in BIOS menu<text:bookmark-end text:name="__RefHeading___entering_in_bios_menu_2"/><text:bookmark-end text:name="entering_in_bios_menu"/></text:h>
      <text:list text:style-name="List_20_1" text:continue-numbering="false">
        <text:list-item>
          <text:p text:style-name="List_20_1_Content_First">Power off STB</text:p>
        </text:list-item>
        <text:list-item>
          <text:p text:style-name="List_20_1_Content">Press and hold <text:span text:style-name="Strong_20_Emphasis">«menu»</text:span> button on the RC (or the power button on the front panel). Menu button on new remote <draw:frame draw:style-name="mediaright" draw:name="0" text:anchor-type="paragraph" draw:z-index="0" svg:width="13.229166666667cm" svg:height="10.978561549101cm"><draw:image xlink:href="Pictures/0fd2bc08b03e8b3f3352e4644027bb5a.png" xlink:type="simple" xlink:show="embed" xlink:actuate="onLoad"/></draw:frame> ++</text:p>
        </text:list-item>
        <text:list-item>
          <text:p text:style-name="List_20_1_Content">Without releasing <text:span text:style-name="Strong_20_Emphasis">«menu»</text:span> button (or the power button on the front panel) Power on STB</text:p>
        </text:list-item>
        <text:list-item>
          <text:p text:style-name="List_20_1_Content_Last">Release <text:span text:style-name="Strong_20_Emphasis">“menu”</text:span> button when BIOS is loaded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If there is no image on the screen maybe your TV <text:span text:style-name="Strong_20_Emphasis">doesn't support PAL</text:span> system.<text:span text:style-name="Strong_20_Emphasis">If there is no image then complete next steps:</text:span></text:p>
            <text:list text:style-name="List_20_1" text:continue-numbering="false">
              <text:list-item>
                <text:p text:style-name="List_20_1_Content_First">Unplug power of STB</text:p>
              </text:list-item>
              <text:list-item>
                <text:p text:style-name="List_20_1_Content">Press and hold <text:span text:style-name="Strong_20_Emphasis">“Menu”</text:span> button on RC (direct your RC to STB)</text:p>
              </text:list-item>
              <text:list-item>
                <text:p text:style-name="List_20_1_Content">Plug power on STB with holding <text:span text:style-name="Strong_20_Emphasis">“Menu”</text:span> button</text:p>
              </text:list-item>
              <text:list-item>
                <text:p text:style-name="List_20_1_Content">Hold <text:span text:style-name="Strong_20_Emphasis">“Menu”</text:span> button during 5-10 seconds.</text:p>
              </text:list-item>
              <text:list-item>
                <text:p text:style-name="List_20_1_Content_Last">Switch <text:span text:style-name="Strong_20_Emphasis">PAL - NTSC</text:span> with single press on red button <text:span text:style-name="Strong_20_Emphasis">“F1”</text:span> on RC.</text:p>
              </text:list-item>
            </text:list>
          </table:table-cell>
        </table:table-row>
      </table:table>
      <text:h text:style-name="Heading_20_2" text:outline-level="2"><text:bookmark-start text:name="__RefHeading___how_to_see_the_firmware_version_and_device_information_3"/><text:bookmark-start text:name="how_to_see_the_firmware_version_and_device_information"/>How to see the firmware version and device information?<text:bookmark-end text:name="__RefHeading___how_to_see_the_firmware_version_and_device_information_3"/><text:bookmark-end text:name="how_to_see_the_firmware_version_and_device_information"/></text:h>
      <text:list text:style-name="List_20_1" text:continue-numbering="false">
        <text:list-item>
          <text:p text:style-name="List_20_1_Content_First">To enter in <text:span text:style-name="Strong_20_Emphasis">BIOS</text:span> menu.</text:p>
        </text:list-item>
        <text:list-item>
          <text:p text:style-name="List_20_1_Content">Choose <text:span text:style-name="Strong_20_Emphasis">«Upgrade Menu»</text:span> and press “right” on the remote control. If this step is missing, go to next step (this step can be absent if the second copy of bootloader doesn't on).</text:p>
        </text:list-item>
        <text:list-item>
          <text:p text:style-name="List_20_1_Content"> <text:span text:style-name="Strong_20_Emphasis">“Device info”</text:span> and press “right” on the remote control:</text:p>
          <text:list text:style-name="List_20_1">
            <text:list-item>
              <text:p text:style-name="List_20_1_Content"> “Vendor” - Manufactory identifier.</text:p>
            </text:list-item>
            <text:list-item>
              <text:p text:style-name="List_20_1_Content"> “Model” - Model identifier.</text:p>
            </text:list-item>
            <text:list-item>
              <text:p text:style-name="List_20_1_Content"> “Ver. Hardware” - Version of network board realization.</text:p>
            </text:list-item>
            <text:list-item>
              <text:p text:style-name="List_20_1_Content"> “Serial Number” - Serial number.</text:p>
            </text:list-item>
            <text:list-item>
              <text:p text:style-name="List_20_1_Content"> “MAC address” - Physical address of network interface.</text:p>
            </text:list-item>
          </text:list>
        </text:list-item>
        <text:list-item>
          <text:p text:style-name="List_20_1_Content"> <text:span text:style-name="Strong_20_Emphasis">“Loader Info”</text:span> and press “right” on the remote control:</text:p>
          <text:list text:style-name="List_20_1">
            <text:list-item>
              <text:p text:style-name="List_20_1_Content"> “Version Number” - Bootloader version (if the second bootloader is on, then you will see the second bootloader version).</text:p>
            </text:list-item>
            <text:list-item>
              <text:p text:style-name="List_20_1_Content"> “Date &amp; Time” - Date and Time of bootloader version.</text:p>
            </text:list-item>
          </text:list>
        </text:list-item>
        <text:list-item>
          <text:p text:style-name="List_20_1_Content"> <text:span text:style-name="Strong_20_Emphasis">“Image info”</text:span> press “right” on the remote control:</text:p>
          <text:list text:style-name="List_20_1">
            <text:list-item>
              <text:p text:style-name="List_20_1_Content"> “Version” - Software version.</text:p>
            </text:list-item>
            <text:list-item>
              <text:p text:style-name="List_20_1_Content_Last"> “Description” - Full version description.</text:p>
            </text:list-item>
          </text:list>
        </text:list-item>
      </text:list>
      <text:h text:style-name="Heading_20_2" text:outline-level="2"><text:bookmark-start text:name="__RefHeading___how_to_reset_bios_mag-200_250_to_factory_settings_4"/><text:bookmark-start text:name="how_to_reset_bios_mag-200_250_to_factory_settings"/>How to reset BIOS MAG-200/250 to factory settings?<text:bookmark-end text:name="__RefHeading___how_to_reset_bios_mag-200_250_to_factory_settings_4"/><text:bookmark-end text:name="how_to_reset_bios_mag-200_250_to_factory_settings"/></text:h>
      <text:list text:style-name="List_20_1" text:continue-numbering="false">
        <text:list-item>
          <text:p text:style-name="List_20_1_Content_First">Enter The BIOS.</text:p>
        </text:list-item>
        <text:list-item>
          <text:p text:style-name="List_20_1_Content">choose “Def. Settings”.</text:p>
        </text:list-item>
        <text:list-item>
          <text:p text:style-name="List_20_1_Content">press the right.</text:p>
        </text:list-item>
        <text:list-item>
          <text:p text:style-name="List_20_1_Content">confirm by pressing the “OK”.</text:p>
        </text:list-item>
        <text:list-item>
          <text:p text:style-name="List_20_1_Content_Last">Select “Exit &amp; Save” to save and exit. STB will reboot automatically.</text:p>
        </text:list-item>
      </text:list>
      <text:p text:style-name="Text_20_body"><text:span text:style-name="Emphasis"><text:span text:style-name="Strong_20_Emphasis">Maybe, it will be necessary to change boot mode: “NAND”, “NAND2” or “DHCP”.</text:span></text:span></text:p>
      <text:list text:style-name="List_20_1" text:continue-numbering="false">
        <text:list-item>
          <text:p text:style-name="LastListParagraph_List_20_1_Content_First">Change boot mode DHCP/NAND/NAND2.</text:p>
        </text:list-item>
      </text:list>
      <text:p text:style-name="Text_20_body"><text:line-break/></text:p>
      <text:h text:style-name="Heading_20_2" text:outline-level="2"><text:bookmark-start text:name="__RefHeading___change_boot_mode_dhcp_nand_nand2_5"/><text:bookmark-start text:name="change_boot_mode_dhcp_nand_nand2"/>Change boot mode DHCP/NAND/NAND2<text:bookmark-end text:name="__RefHeading___change_boot_mode_dhcp_nand_nand2_5"/><text:bookmark-end text:name="change_boot_mode_dhcp_nand_nand2"/></text:h>
      <text:list text:style-name="List_20_1" text:continue-numbering="false">
        <text:list-item>
          <text:p text:style-name="List_20_1_Content_First">Enter The BIOS.</text:p>
        </text:list-item>
        <text:list-item>
          <text:p text:style-name="List_20_1_Content">Select “Upgrade Menu” , right click on the remote control.</text:p>
        </text:list-item>
        <text:list-item>
          <text:p text:style-name="List_20_1_Content">Select “Boot Mode” and pressing the remote control right to set the boot mode DHCP, NAND or NAND2.</text:p>
        </text:list-item>
        <text:list-item>
          <text:p text:style-name="List_20_1_Content">Select “Exit &amp; Save” and press on the remote control to the right.</text:p>
        </text:list-item>
        <text:list-item>
          <text:p text:style-name="List_20_1_Content_Last">Confirm “OK”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bios_settings_mag200_250</dc:title>
  </office:meta>
</office:document-meta>
</file>