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cb10eefd51c9ea5fe91d96a828b03c.jpg"/>
  <manifest:file-entry manifest:media-type="image/jpeg" manifest:full-path="Pictures/1b1947837b42f0922fb583097af030d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co1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st0" style:family="text">
      <style:text-properties fo:border="0pt none"/>
    </style:style>
    <style:style style:name="highlight_me1" style:family="text">
      <style:text-properties fo:border="0pt none"/>
    </style:style>
    <style:style style:name="highlight_kw2" style:family="text">
      <style:text-properties fo:border="0pt none"/>
    </style:style>
    <style:style style:name="highlight_es0" style:family="text">
      <style:text-properties fo:border="0pt none"/>
    </style:style>
    <style:style style:name="highlight_coMULTI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disable_portal_selection_page"/><text:bookmark-start text:name="__RefHeading___portals_page_and_embedded_portal_set_setup_disabling_while_loading_1"/><text:bookmark-start text:name="portals_page_and_embedded_portal_set_setup_disabling_while_loading"/>Portals page and embedded portal ("SET/SETUP") disabling while loading<text:bookmark-end text:name="__RefHeading___portals_page_and_embedded_portal_set_setup_disabling_while_loading_1"/><text:bookmark-end text:name="portals_page_and_embedded_portal_set_setup_disabling_while_loading"/></text:h>
      <text:p text:style-name="Text_20_body"><text:line-break/>
If the values <text:span text:style-name="Strong_20_Emphasis"><text:span text:style-name="Source_20_Text">portal1</text:span></text:span> and <text:span text:style-name="Source_20_Text"><text:span text:style-name="Strong_20_Emphasis">portal2</text:span></text:span> have been setup, then there is opportunity to choose them while loading:</text:p>
      <text:p text:style-name="Text_20_body">&lt;spoiler|Pic.1&gt;<draw:frame draw:style-name="media" draw:name="0" text:anchor-type="as-char" draw:z-index="0" svg:width="15.875cm" svg:height="8.9296875cm"><draw:image xlink:href="Pictures/83cb10eefd51c9ea5fe91d96a828b03c.jpg" xlink:type="simple" xlink:show="embed" xlink:actuate="onLoad"/></draw:frame>&lt;/spoiler&gt; &lt;spoiler|Pic.2&gt;<draw:frame draw:style-name="media" draw:name="1" text:anchor-type="as-char" draw:z-index="1" svg:width="15.875cm" svg:height="8.9296875cm"><draw:image xlink:href="Pictures/1b1947837b42f0922fb583097af030da.jpg" xlink:type="simple" xlink:show="embed" xlink:actuate="onLoad"/></draw:frame>&lt;/spoiler&gt;</text:p>
      <text:p text:style-name="Text_20_body"><text:line-break/>
Edit file: <text:span text:style-name="Strong_20_Emphasis"><text:span text:style-name="Source_20_Text">/home/web/index.html</text:span></text:span>: </text:p>
      <text:list text:style-name="List_20_1" text:continue-numbering="false">
        <text:list-item>
          <text:p text:style-name="LastListParagraph_List_20_1_Content_First"> <text:span text:style-name="Strong_20_Emphasis">String 84</text:span> - There is black screen while loading, <text:span text:style-name="Plugin_Wrap_Span_Highlighted">but there is opportunity to open embedded portal by pressing <text:span text:style-name="Strong_20_Emphasis">SET/SETU</text:span>P </text:span>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var BLACK_SCREEN_WHILE_LOADING <text:span text:style-name="highlight_sy0">=</text:span> <text:span text:style-name="highlight_nu0">0</text:span><text:span text:style-name="highlight_sy0">;</text:span></text:p>
          </table:table-cell>
        </table:table-row>
      </table:table>
      <text:p text:style-name="Text_20_body"><text:span text:style-name="Strong_20_Emphasis">change to:</text:span>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var BLACK_SCREEN_WHILE_LOADING <text:span text:style-name="highlight_sy0">=</text:span> <text:span text:style-name="highlight_nu0">1</text:span><text:span text:style-name="highlight_sy0">;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String 464</text:span> - disabling opportunity to open embedded portal by pressing <text:span text:style-name="Strong_20_Emphasis">SET/SETUP</text:span>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s text:c="8"/>infoButtonPressed<text:span text:style-name="highlight_br0">(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/text:p>
          </table:table-cell>
        </table:table-row>
      </table:table>
      <text:p text:style-name="Text_20_body"><text:span text:style-name="Strong_20_Emphasis">change to:</text:span>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tab/><text:s text:c="2"/><text:span text:style-name="highlight_kw1">if</text:span><text:span text:style-name="highlight_br0">(</text:span><text:span text:style-name="highlight_sy0">!</text:span>BLACK_SCREEN_WHILE_LOADING<text:span text:style-name="highlight_br0">)</text:span><text:span text:style-name="highlight_br0">{</text:span><text:line-break/><text:tab/><text:tab/><text:tab/>infoButtonPressed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String 464</text:span> - Opening <text:span text:style-name="Strong_20_Emphasis">“System settings”</text:span> by pressing <text:span text:style-name="Strong_20_Emphasis">SET/SETUP</text:span> button instead of embedded portal openning. 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s text:c="8"/>infoButtonPressed<text:span text:style-name="highlight_br0">(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/text:p>
          </table:table-cell>
        </table:table-row>
      </table:table>
      <text:p text:style-name="Text_20_body">Change to:</text:p>
      <text:p text:style-name="Preformatted_20_Text"><text:s text:c="4"/>case 120: // "Services"<text:line-break/><text:s text:c="6"/>if(!servicePressed){<text:line-break/><text:s text:c="8"/>gSTB.StartLocalCfg();<text:line-break/><text:s text:c="6"/>}<text:line-break/><text:s text:c="6"/>break;<text:line-break/><text:s text:c="2"/>}</text:p>
      <text:p text:style-name="Text_20_body">&lt;spoiler|Example of edit file index.html&gt;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sy0">&lt;!</text:span>DOCTYPE <text:a xlink:type="simple" xlink:href="http://www.google.com/search?hl=en&amp;q=allinurl:docs.oracle.com+javase+docs+api+html" text:style-name="Internet_20_link" text:visited-style-name="Visited_20_Internet_20_Link"><text:span text:style-name="highlight_kw3">HTML</text:span></text:a> <text:span text:style-name="highlight_kw1">PUBLIC</text:span> <text:span text:style-name="highlight_st0">"-//W3C//DTD HTML 4.01 Transitional//EN"</text:span><text:line-break/><text:span text:style-name="highlight_st0">"http://www.w3.org/TR/html4/loose.dtd"</text:span><text:span text:style-name="highlight_sy0">&gt;</text:span><text:line-break/><text:span text:style-name="highlight_sy0">&lt;</text:span>html<text:span text:style-name="highlight_sy0">&gt;</text:span><text:line-break/><text:span text:style-name="highlight_sy0">&lt;</text:span>head<text:span text:style-name="highlight_sy0">&gt;</text:span><text:line-break/><text:span text:style-name="highlight_sy0">&lt;</text:span>meta http<text:span text:style-name="highlight_sy0">-</text:span>equiv<text:span text:style-name="highlight_sy0">=</text:span><text:span text:style-name="highlight_st0">"Content-Type"</text:span> content<text:span text:style-name="highlight_sy0">=</text:span><text:span text:style-name="highlight_st0">"text/html; charset=UTF-8"</text:span><text:span text:style-name="highlight_sy0">&gt;</text:span><text:line-break/><text:span text:style-name="highlight_sy0">&lt;</text:span>link rel<text:span text:style-name="highlight_sy0">=</text:span><text:span text:style-name="highlight_st0">"stylesheet"</text:span> type<text:span text:style-name="highlight_sy0">=</text:span><text:span text:style-name="highlight_st0">"text/css"</text:span> title<text:span text:style-name="highlight_sy0">=</text:span><text:span text:style-name="highlight_st0">"CSS Stylesheet"</text:span> href<text:span text:style-name="highlight_sy0">=</text:span><text:span text:style-name="highlight_st0">"style.css"</text:span><text:span text:style-name="highlight_sy0">&gt;</text:span><text:line-break/><text:span text:style-name="highlight_sy0">&lt;</text:span>title<text:span text:style-name="highlight_sy0">&gt;&lt;/</text:span>title<text:span text:style-name="highlight_sy0">&gt;</text:span><text:line-break/><text:span text:style-name="highlight_sy0">&lt;</text:span>script language<text:span text:style-name="highlight_sy0">=</text:span><text:span text:style-name="highlight_st0">"JavaScript"</text:span> src<text:span text:style-name="highlight_sy0">=</text:span><text:span text:style-name="highlight_st0">"var_index.js"</text:span><text:span text:style-name="highlight_sy0">&gt;&lt;/</text:span>script<text:span text:style-name="highlight_sy0">&gt;</text:span><text:line-break/><text:span text:style-name="highlight_sy0">&lt;</text:span>script language<text:span text:style-name="highlight_sy0">=</text:span><text:span text:style-name="highlight_st0">"JavaScript"</text:span> src<text:span text:style-name="highlight_sy0">=</text:span><text:span text:style-name="highlight_st0">"loader.js"</text:span> defer<text:span text:style-name="highlight_sy0">=</text:span><text:span text:style-name="highlight_st0">"true"</text:span><text:span text:style-name="highlight_sy0">&gt;&lt;/</text:span>script<text:span text:style-name="highlight_sy0">&gt;</text:span><text:line-break/> <text:line-break/><text:span text:style-name="highlight_sy0">&lt;</text:span>style type<text:span text:style-name="highlight_sy0">=</text:span><text:span text:style-name="highlight_st0">"text/css"</text:span><text:span text:style-name="highlight_sy0">&gt;</text:span> <text:line-break/>body <text:span text:style-name="highlight_br0">{</text:span>margin<text:span text:style-name="highlight_sy0">:</text:span>0px<text:span text:style-name="highlight_br0">}</text:span><text:line-break/>.<text:span text:style-name="highlight_me1">ArialBold18</text:span><text:span text:style-name="highlight_br0">{</text:span><text:line-break/><text:s text:c="3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3"/>font<text:span text:style-name="highlight_sy0">-</text:span>size<text:span text:style-name="highlight_sy0">:</text:span>25px<text:span text:style-name="highlight_sy0">;</text:span><text:line-break/><text:s text:c="3"/>font<text:span text:style-name="highlight_sy0">-</text:span>weight<text:span text:style-name="highlight_sy0">:</text:span>bold<text:span text:style-name="highlight_sy0">;</text:span><text:line-break/><text:s text:c="3"/>text<text:span text:style-name="highlight_sy0">-</text:span>align<text:span text:style-name="highlight_sy0">:</text:span>center<text:span text:style-name="highlight_sy0">;</text:span><text:line-break/><text:s text:c="3"/>color<text:span text:style-name="highlight_sy0">:</text:span>#FFF<text:span text:style-name="highlight_sy0">;</text:span><text:line-break/><text:span text:style-name="highlight_br0">}</text:span><text:line-break/>.<text:span text:style-name="highlight_me1">Verdana14Grey</text:span><text:span text:style-name="highlight_br0">{</text:span><text:line-break/><text:s text:c="3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3"/>font<text:span text:style-name="highlight_sy0">-</text:span>size<text:span text:style-name="highlight_sy0">:</text:span>19px<text:span text:style-name="highlight_sy0">;</text:span><text:line-break/><text:s text:c="3"/>font<text:span text:style-name="highlight_sy0">-</text:span>weight<text:span text:style-name="highlight_sy0">:</text:span>normal<text:span text:style-name="highlight_sy0">;</text:span><text:line-break/><text:s text:c="3"/>text<text:span text:style-name="highlight_sy0">-</text:span>align<text:span text:style-name="highlight_sy0">:</text:span>center<text:span text:style-name="highlight_sy0">;</text:span><text:line-break/><text:s text:c="3"/>color<text:span text:style-name="highlight_sy0">:</text:span>#<text:span text:style-name="highlight_nu0">888</text:span><text:span text:style-name="highlight_sy0">;</text:span><text:line-break/><text:s text:c="3"/>text<text:span text:style-name="highlight_sy0">-</text:span>shadow<text:span text:style-name="highlight_sy0">:</text:span>#0000FF <text:span text:style-name="highlight_nu0">0</text:span> <text:span text:style-name="highlight_nu0">0</text:span> 20px<text:span text:style-name="highlight_sy0">;</text:span><text:line-break/><text:span text:style-name="highlight_br0">}</text:span><text:line-break/>#portalsMenu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margin<text:span text:style-name="highlight_sy0">:</text:span>auto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 text:c="2"/>display<text:span text:style-name="highlight_sy0">:</text:span>none<text:span text:style-name="highlight_sy0">;</text:span><text:line-break/><text:span text:style-name="highlight_br0">}</text:span><text:line-break/>#title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left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50px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 text:c="2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25px<text:span text:style-name="highlight_sy0">;</text:span><text:line-break/><text:s text:c="2"/>font<text:span text:style-name="highlight_sy0">-</text:span>weight<text:span text:style-name="highlight_sy0">:</text:span>normal<text:span text:style-name="highlight_sy0">;</text:span><text:line-break/><text:s text:c="2"/>text<text:span text:style-name="highlight_sy0">-</text:span>align<text:span text:style-name="highlight_sy0">:</text:span>center<text:span text:style-name="highlight_sy0">;</text:span><text:line-break/><text:s text:c="2"/>color<text:span text:style-name="highlight_sy0">:</text:span>#CCC<text:span text:style-name="highlight_sy0">;</text:span><text:line-break/><text:span text:style-name="highlight_br0">}</text:span><text:line-break/>.<text:span text:style-name="highlight_me1">menu_table</text:span>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margin<text:span text:style-name="highlight_sy0">:</text:span>auto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pan text:style-name="highlight_br0">}</text:span><text:line-break/>.<text:span text:style-name="highlight_me1">menu_normal</text:span><text:span text:style-name="highlight_br0">{</text:span><text:line-break/><text:s text:c="2"/>height<text:span text:style-name="highlight_sy0">:</text:span>40px<text:span text:style-name="highlight_sy0">;</text:span><text:line-break/><text:s text:c="2"/>font<text:span text:style-name="highlight_sy0">-</text:span>family<text:span text:style-name="highlight_sy0">:</text:span>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30px<text:span text:style-name="highlight_sy0">;</text:span><text:line-break/><text:s text:c="2"/>color<text:span text:style-name="highlight_sy0">:</text:span>#a7b7d6<text:span text:style-name="highlight_sy0">;</text:span><text:line-break/><text:span text:style-name="highlight_br0">}</text:span><text:line-break/>.<text:span text:style-name="highlight_me1">fadeBg</text:span><text:span text:style-name="highlight_br0">{</text:span><text:line-break/><text:s text:c="2"/>position<text:span text:style-name="highlight_sy0">:</text:span>absolute<text:span text:style-name="highlight_sy0">;</text:span><text:line-break/><text:s text:c="2"/>left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font<text:span text:style-name="highlight_sy0">-</text:span>family<text:span text:style-name="highlight_sy0">:</text:span>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40px<text:span text:style-name="highlight_sy0">;</text:span><text:line-break/><text:s text:c="2"/>color<text:span text:style-name="highlight_sy0">:</text:span>#FFFFFF<text:span text:style-name="highlight_sy0">;</text:span><text:line-break/><text:s text:c="2"/>text<text:span text:style-name="highlight_sy0">-</text:span>align<text:span text:style-name="highlight_sy0">:</text:span>center<text:span text:style-name="highlight_sy0">;</text:span><text:line-break/><text:s text:c="2"/>line<text:span text:style-name="highlight_sy0">-</text:span>height<text:span text:style-name="highlight_sy0">:</text:span> 150px<text:span text:style-name="highlight_sy0">;</text:span><text:line-break/><text:s text:c="2"/>margin<text:span text:style-name="highlight_sy0">-</text:span>top<text:span text:style-name="highlight_sy0">:</text:span> 0px<text:span text:style-name="highlight_sy0">;</text:span><text:line-break/><text:s text:c="2"/>background<text:span text:style-name="highlight_sy0">:</text:span> url<text:span text:style-name="highlight_br0">(</text:span>img<text:span text:style-name="highlight_sy0">/</text:span>fade_bg.<text:span text:style-name="highlight_me1">png</text:span><text:span text:style-name="highlight_br0">)</text:span> no<text:span text:style-name="highlight_sy0">-</text:span>repeat<text:span text:style-name="highlight_sy0">;</text:span><text:line-break/><text:s text:c="2"/>z<text:span text:style-name="highlight_sy0">-</text:span>index<text:span text:style-name="highlight_sy0">:</text:span><text:span text:style-name="highlight_nu0">1</text:span><text:span text:style-name="highlight_sy0">;</text:span><text:line-break/><text:s text:c="2"/>visibility<text:span text:style-name="highlight_sy0">:</text:span>hidden<text:span text:style-name="highlight_sy0">;</text:span><text:line-break/><text:span text:style-name="highlight_br0">}</text:span><text:line-break/>#menu0 <text:span text:style-name="highlight_br0">{</text:span>top<text:span text:style-name="highlight_sy0">:</text:span> <text:span text:style-name="highlight_sy0">-</text:span>5px<text:span text:style-name="highlight_br0">}</text:span><text:line-break/>#menu1 <text:span text:style-name="highlight_br0">{</text:span>top<text:span text:style-name="highlight_sy0">:</text:span> 35px<text:span text:style-name="highlight_br0">}</text:span><text:line-break/><text:span text:style-name="highlight_sy0">&lt;/</text:span>style<text:span text:style-name="highlight_sy0">&gt;</text:span><text:line-break/> <text:line-break/><text:span text:style-name="highlight_sy0">&lt;</text:span>script<text:span text:style-name="highlight_sy0">&gt;</text:span><text:line-break/>var BLACK_SCREEN_WHILE_LOADING <text:span text:style-name="highlight_sy0">=</text:span> <text:span text:style-name="highlight_nu0">0</text:span><text:span text:style-name="highlight_sy0">;</text:span><text:s text:c="4"/><text:span text:style-name="highlight_co1">// opening portal - black screen without messages</text:span><text:line-break/>var rowsTotal <text:span text:style-name="highlight_sy0">=</text:span> <text:span text:style-name="highlight_nu0">0</text:span>, portal_1, portal_2, curPageId, timerRedirect, timerDhcpPortal, timerToMenu, repeatTimer, <text:line-break/><text:s text:c="4"/>noPortalsURL, servicePressed <text:span text:style-name="highlight_sy0">=</text:span> <text:span text:style-name="highlight_kw2">false</text:span><text:span text:style-name="highlight_sy0">;</text:span><text:line-break/>var curMenuIdx<text:s text:c="10"/><text:span text:style-name="highlight_sy0">=</text:span> <text:span text:style-name="highlight_kw2">null</text:span>,<text:line-break/><text:s text:c="4"/>repeatTimeout<text:s text:c="7"/><text:span text:style-name="highlight_sy0">=</text:span> <text:span text:style-name="highlight_kw2">false</text:span>,<text:s text:c="3"/><text:span text:style-name="highlight_co1">// it is necessary to reset timer for portals opening</text:span><text:line-break/><text:s text:c="4"/>LOADING<text:s text:c="13"/><text:span text:style-name="highlight_sy0">=</text:span> <text:span text:style-name="highlight_st0">''</text:span>,<text:line-break/><text:s text:c="4"/>PORTAL_LOADING<text:s text:c="6"/><text:span text:style-name="highlight_sy0">=</text:span> <text:span text:style-name="highlight_st0">''</text:span>,<text:line-break/><text:s text:c="4"/>SERVICE_LOADING<text:s text:c="5"/><text:span text:style-name="highlight_sy0">=</text:span> <text:span text:style-name="highlight_st0">''</text:span>,<text:line-break/><text:s text:c="4"/>DHCP_PORTAL_LOADING <text:span text:style-name="highlight_sy0">=</text:span> <text:span text:style-name="highlight_st0">''</text:span>,<text:line-break/><text:s text:c="4"/>sm_DirectionMsg<text:s text:c="5"/><text:span text:style-name="highlight_sy0">=</text:span> <text:span text:style-name="highlight_st0">''</text:span>,<text:line-break/><text:s text:c="4"/>sm_Message<text:s text:c="10"/><text:span text:style-name="highlight_sy0">=</text:span> <text:span text:style-name="highlight_st0">''</text:span>,<text:line-break/><text:s text:c="4"/>SERVICE_PRESS_INTERVAL <text:span text:style-name="highlight_sy0">=</text:span> <text:span text:style-name="highlight_nu0">10000</text:span>,<text:line-break/><text:s text:c="4"/><text:span text:style-name="highlight_kw1">CONTINUE</text:span><text:s text:c="12"/><text:span text:style-name="highlight_sy0">=</text:span> <text:span text:style-name="highlight_kw2">true</text:span>,<text:line-break/><text:s text:c="4"/>patIP<text:s text:c="15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IP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</text:span>,<text:line-break/><text:s text:c="4"/>patPortal1<text:s text:c="10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1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</text:span>,<text:line-break/><text:s text:c="4"/>patPortal2<text:s text:c="10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2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;</text:span><text:line-break/> <text:line-break/>var PORTAL_NAME_MAX_LENGTH <text:span text:style-name="highlight_sy0">=</text:span> <text:span text:style-name="highlight_nu0">24</text:span>,<text:line-break/><text:s text:c="4"/>CUT_STRING_SYMBOL<text:s text:c="6"/><text:span text:style-name="highlight_sy0">=</text:span> <text:span text:style-name="highlight_st0">'...'</text:span><text:span text:style-name="highlight_sy0">;</text:span><text:line-break/> <text:line-break/> <text:line-break/>function init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<text:span text:style-name="highlight_sy0">!</text:span>STB_EMULATION<text:span text:style-name="highlight_br0">)</text:span> <text:span text:style-name="highlight_br0">{</text:span><text:line-break/><text:s text:c="4"/>initXpcom<text:span text:style-name="highlight_br0">(</text:span><text:span text:style-name="highlight_br0">)</text:span><text:span text:style-name="highlight_sy0">;</text:span><text:line-break/><text:s text:c="2"/><text:span text:style-name="highlight_br0">}</text:span><text:line-break/><text:s text:c="2"/><text:span text:style-name="highlight_kw1">try</text:span><text:span text:style-name="highlight_br0">{</text:span><text:line-break/><text:s text:c="4"/>stb.<text:span text:style-name="highlight_me1">InitPlayer</text:span><text:span text:style-name="highlight_br0">(</text:span><text:span text:style-name="highlight_br0">)</text:span><text:span text:style-name="highlight_sy0">;</text:span><text:line-break/><text:s text:c="2"/><text:span text:style-name="highlight_br0">}</text:span><text:span text:style-name="highlight_kw1">catch</text:span><text:span text:style-name="highlight_br0">(</text:span>e<text:span text:style-name="highlight_br0">)</text:span><text:span text:style-name="highlight_br0">{</text:span><text:line-break/><text:s text:c="2"/><text:span text:style-name="highlight_br0">}</text:span><text:line-break/><text:s text:c="2"/><text:span text:style-name="highlight_co1">//alert(document.location.search);</text:span><text:line-break/><text:s text:c="2"/>window.<text:span text:style-name="highlight_me1">resizeTo</text:span><text:span text:style-name="highlight_br0">(</text:span><text:span text:style-name="highlight_nu0">720</text:span>, <text:span text:style-name="highlight_nu0">576</text:span><text:span text:style-name="highlight_br0">)</text:span><text:span text:style-name="highlight_sy0">;</text:span><text:line-break/><text:s text:c="2"/>x<text:span text:style-name="highlight_sy0">=</text:span><text:span text:style-name="highlight_br0">(</text:span>screen.<text:span text:style-name="highlight_me1">width</text:span> <text:span text:style-name="highlight_sy0">-</text:span> <text:span text:style-name="highlight_nu0">720</text:span><text:span text:style-name="highlight_br0">)</text:span><text:span text:style-name="highlight_sy0">/</text:span><text:span text:style-name="highlight_nu0">2</text:span><text:line-break/><text:s text:c="2"/>y<text:span text:style-name="highlight_sy0">=</text:span><text:span text:style-name="highlight_br0">(</text:span>screen.<text:span text:style-name="highlight_me1">height</text:span> <text:span text:style-name="highlight_sy0">-</text:span> <text:span text:style-name="highlight_nu0">576</text:span><text:span text:style-name="highlight_br0">)</text:span><text:span text:style-name="highlight_sy0">/</text:span><text:span text:style-name="highlight_nu0">2</text:span><text:line-break/><text:s text:c="2"/>window.<text:span text:style-name="highlight_me1">moveTo</text:span><text:span text:style-name="highlight_br0">(</text:span>x, y<text:span text:style-name="highlight_br0">)</text:span><text:span text:style-name="highlight_sy0">;</text:span><text:line-break/><text:s text:c="2"/><text:span text:style-name="highlight_kw1">if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{</text:span><text:line-break/><text:s text:c="6"/>_debug<text:span text:style-name="highlight_br0">(</text:span><text:span text:style-name="highlight_st0">'NMS version'</text:span><text:span text:style-name="highlight_br0">)</text:span><text:span text:style-name="highlight_sy0">;</text:span><text:line-break/><text:s text:c="6"/>BLACK_SCREEN_WHILE_LOADING <text:span text:style-name="highlight_sy0">=</text:span> <text:span text:style-name="highlight_nu0">1</text:span><text:span text:style-name="highlight_sy0">;</text:span><text:line-break/><text:s text:c="2"/><text:span text:style-name="highlight_br0">}</text:span><text:line-break/><text:s text:c="2"/>_debug<text:span text:style-name="highlight_br0">(</text:span><text:span text:style-name="highlight_st0">'************* INDEX.html : STB STARTED HERE ******************'</text:span><text:span text:style-name="highlight_br0">)</text:span><text:span text:style-name="highlight_sy0">;</text:span><text:line-break/><text:s text:c="2"/>curLangIdx <text:span text:style-name="highlight_sy0">=</text:span> getCurrentLanguage<text:span text:style-name="highlight_br0">(</text:span><text:span text:style-name="highlight_br0">)</text:span><text:span text:style-name="highlight_sy0">;</text:span><text:line-break/><text:s text:c="2"/><text:span text:style-name="highlight_co1">// _debug('curLang = '+getCurrentLanguage());</text:span><text:line-break/><text:s text:c="2"/>stb.<text:span text:style-name="highlight_me1">EnableServiceButton</text:span><text:span text:style-name="highlight_br0">(</text:span><text:span text:style-name="highlight_kw2">false</text:span><text:span text:style-name="highlight_br0">)</text:span><text:span text:style-name="highlight_sy0">;</text:span><text:line-break/><text:s text:c="2"/>loadScript <text:span text:style-name="highlight_br0">(</text:span><text:span text:style-name="highlight_st0">'lang/'</text:span><text:span text:style-name="highlight_sy0">+</text:span>curLangIdx<text:span text:style-name="highlight_sy0">+</text:span><text:span text:style-name="highlight_st0">'/resource.js'</text:span>, <text:span text:style-name="highlight_st0">'fillPage()'</text:span><text:span text:style-name="highlight_br0">)</text:span><text:span text:style-name="highlight_sy0">;</text:span><text:line-break/><text:s text:c="2"/>failTimer <text:span text:style-name="highlight_sy0">=</text:span> setTimeout<text:span text:style-name="highlight_br0">(</text:span>languageResourcesFailed, NO_LANGUAGE_TIMEOUT<text:span text:style-name="highlight_br0">)</text:span><text:span text:style-name="highlight_sy0">;</text:span><text:line-break/><text:span text:style-name="highlight_br0">}</text:span><text:line-break/><text:span text:style-name="highlight_coMULTI">/*function ifNoLanguage(){ <text:tab/><text:tab/><text:tab/><text:tab/><text:tab/><text:tab/><text:tab/><text:tab/><text:tab/><text:tab/>//function of language setting if there is wrong values<text:line-break/><text:s text:c="4"/>setEnvironmentValue('language','en');<text:line-break/><text:tab/>setTimeout(curLangIdx = getCurrentLanguage(),2000)<text:s text:c="2"/><text:line-break/><text:s text:c="2"/><text:tab/>_debug('curLang = '+getCurrentLanguage());<text:line-break/><text:s text:c="2"/><text:tab/>loadScript ('lang/'+curLangIdx+'/resource.js', 'fillPage()');<text:line-break/>}<text:line-break/>*/</text:span><text:tab/><text:line-break/>function fillPage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<text:span text:style-name="highlight_sy0">!</text:span>checkLanguageResourceFile<text:span text:style-name="highlight_br0">(</text:span><text:span text:style-name="highlight_br0">)</text:span><text:span text:style-name="highlight_br0">)</text:span> <text:span text:style-name="highlight_br0">{</text:span><text:line-break/><text:s text:c="2"/><text:span text:style-name="highlight_kw1">return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<text:span text:style-name="highlight_sy0">!</text:span>BLACK_SCREEN_WHILE_LOADING<text:span text:style-name="highlight_br0">)</text:span><text:span text:style-name="highlight_br0">{</text:span><text:line-break/><text:s text:c="4"/>LOADING <text:span text:style-name="highlight_sy0">=</text:span> <text:span text:style-name="highlight_st0">'&lt;span class="ArialBold18"&gt;'</text:span> <text:span text:style-name="highlight_sy0">+</text:span> pmenu_Loading <text:span text:style-name="highlight_sy0">+</text:span> <text:span text:style-name="highlight_st0">'&lt;/span&gt;'</text:span><text:span text:style-name="highlight_sy0">;</text:span><text:line-break/><text:s text:c="4"/>PORTAL_LOADING <text:span text:style-name="highlight_sy0">=</text:span> <text:span text:style-name="highlight_st0">'&lt;span class="ArialBold18"&gt;'</text:span> <text:span text:style-name="highlight_sy0">+</text:span> pmenu_PortalLoading <text:span text:style-name="highlight_sy0">+</text:span> <text:span text:style-name="highlight_st0">'&lt;/span&gt;'</text:span><text:span text:style-name="highlight_sy0">;</text:span><text:line-break/><text:s text:c="4"/>DHCP_PORTAL_LOADING <text:span text:style-name="highlight_sy0">=</text:span> <text:span text:style-name="highlight_st0">'&lt;span class="ArialBold18"&gt;'</text:span> <text:span text:style-name="highlight_sy0">+</text:span> pmenu_DhcpPortalLoading <text:span text:style-name="highlight_sy0">+</text:span> <text:span text:style-name="highlight_st0">'&lt;/span&gt;'</text:span><text:span text:style-name="highlight_sy0">;</text:span><text:line-break/><text:s text:c="4"/>SERVICE_LOADING <text:span text:style-name="highlight_sy0">=</text:span> <text:span text:style-name="highlight_st0">'&lt;span class="ArialBold18"&gt;'</text:span> <text:span text:style-name="highlight_sy0">+</text:span> pmenu_ServiceMenuLoading <text:span text:style-name="highlight_sy0">+</text:span> <text:span text:style-name="highlight_st0">'&lt;/span&gt;'</text:span><text:span text:style-name="highlight_sy0">;</text:span><text:line-break/><text:s text:c="4"/><text:span text:style-name="highlight_co1">//document.body.style.background = 'url(new_menu/img/576/bg.jpg) no-repeat';</text:span><text:line-break/><text:s text:c="4"/>_debug<text:span text:style-name="highlight_br0">(</text:span><text:span text:style-name="highlight_st0">"background SETUP!"</text:span><text:span text:style-name="highlight_br0">)</text:span><text:line-break/><text:s text:c="2"/><text:span text:style-name="highlight_br0">}</text:span><text:line-break/><text:s text:c="2"/><text:span text:style-name="highlight_co1">// Delaying main init() for background</text:span><text:line-break/><text:s text:c="2"/>setTimeout<text:span text:style-name="highlight_br0">(</text:span>init1,<text:span text:style-name="highlight_nu0">200</text:span><text:span text:style-name="highlight_br0">)</text:span><text:span text:style-name="highlight_sy0">;</text:span><text:line-break/><text:span text:style-name="highlight_br0">}</text:span><text:line-break/> <text:line-break/>function init1<text:span text:style-name="highlight_br0">(</text:span><text:span text:style-name="highlight_br0">)</text:span><text:span text:style-name="highlight_br0">{</text:span><text:line-break/><text:s text:c="2"/>var a <text:span text:style-name="highlight_sy0">=</text:span> check_portals<text:span text:style-name="highlight_br0">(</text:span><text:span text:style-name="highlight_br0">)</text:span><text:span text:style-name="highlight_sy0">;</text:span><text:line-break/> <text:line-break/><text:s text:c="2"/><text:span text:style-name="highlight_kw1">switch</text:span> <text:span text:style-name="highlight_br0">(</text:span>a<text:span text:style-name="highlight_br0">)</text:span> <text:span text:style-name="highlight_br0">{</text:span><text:line-break/><text:s text:c="4"/><text:span text:style-name="highlight_kw1">case</text:span> <text:span text:style-name="highlight_nu0">0</text:span><text:span text:style-name="highlight_sy0">:</text:span><text:line-break/><text:s text:c="6"/>noPortalsURL <text:span text:style-name="highlight_sy0">=</text:span> <text:span text:style-name="highlight_st0">"services.html"</text:span><text:span text:style-name="highlight_sy0">;</text:span><text:s text:c="7"/><text:span text:style-name="highlight_co1">// open service menu by default</text:span><text:line-break/><text:s text:c="6"/>sm_DirectionMsg <text:span text:style-name="highlight_sy0">=</text:span> SERVICE_LOADING<text:span text:style-name="highlight_sy0">;</text:span><text:line-break/><text:s text:c="6"/>sm_Message <text:span text:style-name="highlight_sy0">=</text:span> <text:span text:style-name="highlight_st0">''</text:span><text:span text:style-name="highlight_sy0">;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<text:span text:style-name="highlight_br0">)</text:span><text:span text:style-name="highlight_br0">{</text:span><text:line-break/><text:s text:c="10"/><text:span text:style-name="highlight_co1">// переходим на портал DHCP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s text:c="8"/><text:span text:style-name="highlight_br0">}</text:span><text:line-break/><text:s text:c="6"/><text:span text:style-name="highlight_br0">}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document.<text:span text:style-name="highlight_me1">location</text:span> <text:span text:style-name="highlight_sy0">=</text:span> noPortalsURL<text:span text:style-name="highlight_sy0">;</text:span><text:line-break/><text:s text:c="8"/><text:span text:style-name="highlight_kw1">return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sm_DirectionMsg<text:span text:style-name="highlight_sy0">;</text:span><text:line-break/><text:s text:c="8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sm_Message<text:span text:style-name="highlight_sy0">;</text:span><text:line-break/><text:s text:c="8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1</text:span><text:span text:style-name="highlight_sy0">: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 <text:span text:style-name="highlight_sy0">&amp;&amp;</text:span> <text:span text:style-name="highlight_sy0">!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 <text:span text:style-name="highlight_br0">)</text:span><text:span text:style-name="highlight_br0">{</text:span><text:line-break/><text:s text:c="10"/><text:span text:style-name="highlight_co1">// переходим на портал DHCP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tab/><text:s text:c="2"/>_debug<text:span text:style-name="highlight_br0">(</text:span>noPortalsURL<text:span text:style-name="highlight_br0">)</text:span><text:span text:style-name="highlight_sy0">;</text:span><text:line-break/><text:tab/><text:s text:c="2"/>document.<text:span text:style-name="highlight_me1">location</text:span> <text:span text:style-name="highlight_sy0">=</text:span> noPortalsURL<text:span text:style-name="highlight_sy0">;</text:span><text:line-break/><text:tab/><text:s text:c="2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8"/><text:span text:style-name="highlight_br0">}</text:span><text:line-break/><text:s text:c="6"/><text:span text:style-name="highlight_br0">}</text:span><text:line-break/> <text:line-break/><text:tab/><text:span text:style-name="highlight_co1">// one portal - open it in 3 seconds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<text:span text:style-name="highlight_co1">// no messages on the screen, no background image, page div is display = none</text:span><text:line-break/><text:s text:c="8"/>document.<text:span text:style-name="highlight_me1">getElementById</text:span><text:span text:style-name="highlight_br0">(</text:span><text:span text:style-name="highlight_st0">"pageIndex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'none'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<text:span text:style-name="highlight_co1">// send message to the screen, background should be loaded</text:span><text:line-break/><text:s text:c="8"/>document.<text:span text:style-name="highlight_me1">getElementById</text:span><text:span text:style-name="highlight_br0">(</text:span><text:span text:style-name="highlight_st0">"menu_container"</text:span><text:span text:style-name="highlight_br0">)</text:span>.<text:span text:style-name="highlight_me1">innerHTML</text:span> <text:span text:style-name="highlight_sy0">=</text:span> PORTAL_LOADING<text:span text:style-name="highlight_sy0">;</text:span><text:line-break/><text:s text:c="8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pmenu_PressServiceButton<text:span text:style-name="highlight_sy0">;</text:span><text:line-break/><text:s text:c="6"/><text:span text:style-name="highlight_br0">}</text:span><text:line-break/><text:s text:c="6"/>timerRedirect <text:span text:style-name="highlight_sy0">=</text:span> setTimeout<text:span text:style-name="highlight_br0">(</text:span>redirect,SERVICE_PRESS_INTERVAL<text:span text:style-name="highlight_br0">)</text:span><text:span text:style-name="highlight_sy0">;</text:span><text:line-break/> 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2</text:span><text:span text:style-name="highlight_sy0">: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 <text:span text:style-name="highlight_sy0">&amp;&amp;</text:span> <text:span text:style-name="highlight_sy0">!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<text:span text:style-name="highlight_br0">)</text:span><text:span text:style-name="highlight_br0">{</text:span><text:line-break/><text:s text:c="10"/><text:span text:style-name="highlight_co1">// open DHCP portal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tab/><text:s text:c="3"/>_debug<text:span text:style-name="highlight_br0">(</text:span>noPortalsURL<text:span text:style-name="highlight_br0">)</text:span><text:span text:style-name="highlight_sy0">;</text:span><text:line-break/><text:tab/><text:s text:c="2"/>document.<text:span text:style-name="highlight_me1">location</text:span> <text:span text:style-name="highlight_sy0">=</text:span> noPortalsURL<text:span text:style-name="highlight_sy0">;</text:span><text:line-break/><text:tab/><text:s text:c="2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8"/><text:span text:style-name="highlight_br0">}</text:span><text:line-break/><text:s text:c="6"/><text:span text:style-name="highlight_br0">}</text:span><text:line-break/> <text:line-break/> <text:line-break/><text:s text:c="6"/><text:span text:style-name="highlight_co1">// both portals are presented - open portals menu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<text:span text:style-name="highlight_co1">// background was disabled - turning on it</text:span><text:line-break/><text:s text:c="8"/><text:span text:style-name="highlight_co1">//document.body.style.background = 'url(img/main.png) no-repeat';</text:span><text:line-break/><text:s text:c="8"/>setTimeout <text:span text:style-name="highlight_br0">(</text:span>continue_TwoPortals,<text:span text:style-name="highlight_nu0">1</text:span><text:span text:style-name="highlight_br0">)</text:span><text:span text:style-name="highlight_sy0">;</text:span><text:line-break/><text:s text:c="8"/><text:span text:style-name="highlight_kw1">return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LOADING<text:span text:style-name="highlight_sy0">;</text:span><text:line-break/><text:s text:c="8"/>sm_Message <text:span text:style-name="highlight_sy0">=</text:span> pmenu_PressServiceButton<text:span text:style-name="highlight_sy0">;</text:span><text:line-break/><text:s text:c="8"/>timerToMenu <text:span text:style-name="highlight_sy0">=</text:span> setTimeout<text:span text:style-name="highlight_br0">(</text:span>init_continue,<text:span text:style-name="highlight_nu0">1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text:line-break/><text:s text:c="2"/>rowsTotal <text:span text:style-name="highlight_sy0">=</text:span> a<text:span text:style-name="highlight_sy0">;</text:span><text:line-break/><text:s text:c="2"/>curMenuIdx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function redirectNoPortals<text:span text:style-name="highlight_br0">(</text:span><text:span text:style-name="highlight_br0">)</text:span><text:span text:style-name="highlight_br0">{</text:span><text:line-break/> <text:line-break/><text:s text:c="2"/>document.<text:span text:style-name="highlight_me1">location</text:span> <text:span text:style-name="highlight_sy0">=</text:span> noPortalsURL<text:span text:style-name="highlight_sy0">;</text:span><text:line-break/><text:span text:style-name="highlight_br0">}</text:span><text:line-break/> <text:line-break/>function continue_TwoPortals<text:span text:style-name="highlight_br0">(</text:span><text:span text:style-name="highlight_br0">)</text:span><text:span text:style-name="highlight_br0">{</text:span><text:line-break/><text:s text:c="2"/>rowsTotal <text:span text:style-name="highlight_sy0">=</text:span> <text:span text:style-name="highlight_nu0">2</text:span><text:span text:style-name="highlight_sy0">;</text:span><text:line-break/><text:s text:c="2"/>curMenuIdx <text:span text:style-name="highlight_sy0">=</text:span> <text:span text:style-name="highlight_nu0">0</text:span><text:span text:style-name="highlight_sy0">;</text:span><text:line-break/><text:s text:c="2"/>sm_Message <text:span text:style-name="highlight_sy0">=</text:span> pmenu_PressServiceButton<text:span text:style-name="highlight_sy0">;</text:span><text:line-break/><text:s text:c="2"/>timerToMenu <text:span text:style-name="highlight_sy0">=</text:span> setTimeout<text:span text:style-name="highlight_br0">(</text:span>init_continue,<text:span text:style-name="highlight_nu0">1</text:span><text:span text:style-name="highlight_br0">)</text:span><text:span text:style-name="highlight_sy0">;</text:span><text:line-break/><text:span text:style-name="highlight_br0">}</text:span><text:line-break/> <text:line-break/>function init_continue<text:span text:style-name="highlight_br0">(</text:span><text:span text:style-name="highlight_br0">)</text:span><text:span text:style-name="highlight_br0">{</text:span><text:line-break/><text:s text:c="2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sm_Message<text:span text:style-name="highlight_sy0">;</text:span><text:line-break/><text:s text:c="2"/><text:span text:style-name="highlight_kw1">if</text:span> <text:span text:style-name="highlight_br0">(</text:span>servicePressed<text:span text:style-name="highlight_br0">)</text:span> <text:span text:style-name="highlight_br0">{</text:span><text:line-break/><text:s text:c="4"/>document.<text:span text:style-name="highlight_me1">location</text:span> <text:span text:style-name="highlight_sy0">=</text:span> <text:span text:style-name="highlight_st0">"services.html"</text:span><text:span text:style-name="highlight_sy0">;</text:span><text:line-break/><text:s text:c="4"/><text:span text:style-name="highlight_kw1">return</text:span><text:span text:style-name="highlight_sy0">;</text:span><text:line-break/><text:s text:c="2"/><text:span text:style-name="highlight_br0">}</text:span><text:line-break/><text:s text:c="2"/><text:span text:style-name="highlight_kw1">try</text:span><text:span text:style-name="highlight_br0">{</text:span><text:line-break/><text:s text:c="4"/>stb.<text:span text:style-name="highlight_me1">SetVideoState</text:span><text:span text:style-name="highlight_br0">(</text:span><text:span text:style-name="highlight_nu0">0</text:span><text:span text:style-name="highlight_br0">)</text:span><text:span text:style-name="highlight_sy0">;</text:span><text:line-break/><text:s text:c="2"/><text:span text:style-name="highlight_br0">}</text:span><text:span text:style-name="highlight_kw1">catch</text:span><text:span text:style-name="highlight_br0">(</text:span>e<text:span text:style-name="highlight_br0">)</text:span><text:span text:style-name="highlight_br0">{</text:span><text:line-break/><text:s text:c="4"/>_debug<text:span text:style-name="highlight_br0">(</text:span>e<text:span text:style-name="highlight_br0">)</text:span><text:line-break/><text:s text:c="2"/><text:span text:style-name="highlight_br0">}</text:span><text:line-break/><text:s text:c="2"/>show_menu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 Function is checking portal records in CFG and returning their quantity beginning from 0</text:span><text:line-break/>function check_portals<text:span text:style-name="highlight_br0">(</text:span><text:span text:style-name="highlight_br0">)</text:span><text:span text:style-name="highlight_br0">{</text:span><text:line-break/><text:s text:c="2"/>var ret <text:span text:style-name="highlight_sy0">=</text:span> <text:span text:style-name="highlight_nu0">0</text:span><text:span text:style-name="highlight_sy0">;</text:span><text:line-break/><text:s text:c="2"/><text:span text:style-name="highlight_kw1">if</text:span> <text:span text:style-name="highlight_br0">(</text:span>portal_1 <text:span text:style-name="highlight_sy0">=</text:span> getPortalName<text:span text:style-name="highlight_br0">(</text:span><text:span text:style-name="highlight_st0">'portal1'</text:span><text:span text:style-name="highlight_br0">)</text:span><text:span text:style-name="highlight_br0">)</text:span><text:s text:c="7"/><text:span text:style-name="highlight_co1">// getPortalName("Portal1")<text:s text:c="4"/></text:span><text:line-break/><text:s text:c="4"/>ret<text:span text:style-name="highlight_sy0">++;</text:span><text:line-break/><text:s text:c="2"/><text:span text:style-name="highlight_kw1">if</text:span> <text:span text:style-name="highlight_br0">(</text:span>portal_2 <text:span text:style-name="highlight_sy0">=</text:span> getPortalName<text:span text:style-name="highlight_br0">(</text:span><text:span text:style-name="highlight_st0">'portal2'</text:span><text:span text:style-name="highlight_br0">)</text:span><text:span text:style-name="highlight_br0">)</text:span><text:s text:c="7"/><text:span text:style-name="highlight_co1">// getPortalName("Portal2")</text:span><text:line-break/><text:s text:c="4"/>ret<text:span text:style-name="highlight_sy0">++;</text:span><text:line-break/><text:s text:c="2"/><text:span text:style-name="highlight_kw1">return</text:span> ret<text:span text:style-name="highlight_sy0">;</text:span><text:line-break/><text:span text:style-name="highlight_br0">}</text:span><text:line-break/> <text:line-break/>function beforeLoadingPortal<text:span text:style-name="highlight_br0">(</text:span>msg<text:span text:style-name="highlight_br0">)</text:span><text:span text:style-name="highlight_br0">{</text:span><text:line-break/><text:s text:c="2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4"/>document.<text:span text:style-name="highlight_me1">body</text:span>.<text:span text:style-name="highlight_me1">style</text:span>.<text:span text:style-name="highlight_me1">background</text:span> <text:span text:style-name="highlight_sy0">=</text:span> <text:span text:style-name="highlight_st0">'none'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pageIndex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'none'</text:span><text:span text:style-name="highlight_sy0">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document.<text:span text:style-name="highlight_me1">getElementById</text:span><text:span text:style-name="highlight_br0">(</text:span><text:span text:style-name="highlight_st0">"menu_container"</text:span><text:span text:style-name="highlight_br0">)</text:span>.<text:span text:style-name="highlight_me1">innerHTML</text:span> <text:span text:style-name="highlight_sy0">=</text:span> msg<text:span text:style-name="highlight_sy0">;</text:span><text:line-break/><text:s text:c="4"/>document.<text:span text:style-name="highlight_me1">getElementById</text:span><text:span text:style-name="highlight_br0">(</text:span><text:span text:style-name="highlight_st0">"gotoServ"</text:span><text:span text:style-name="highlight_br0">)</text:span>.<text:span text:style-name="highlight_me1">innerHTML</text:span> <text:span text:style-name="highlight_sy0">=</text:span> <text:span text:style-name="highlight_st0">""</text:span><text:span text:style-name="highlight_sy0">;</text:span><text:line-break/><text:s text:c="2"/><text:span text:style-name="highlight_br0">}</text:span><text:line-break/><text:span text:style-name="highlight_br0">}</text:span><text:line-break/> <text:line-break/><text:span text:style-name="highlight_co1">// There is portal_1 or portal_2</text:span><text:line-break/>function redirect<text:span text:style-name="highlight_br0">(</text:span><text:span text:style-name="highlight_br0">)</text:span><text:span text:style-name="highlight_br0">{</text:span><text:line-break/><text:s text:c="2"/>var p, url<text:span text:style-name="highlight_sy0">;</text:span><text:line-break/><text:s text:c="2"/>beforeLoadingPortal<text:span text:style-name="highlight_br0">(</text:span>PORTAL_LOADING<text:span text:style-name="highlight_br0">)</text:span><text:span text:style-name="highlight_sy0">;</text:span><text:line-break/><text:s text:c="2"/><text:span text:style-name="highlight_kw1">if</text:span><text:span text:style-name="highlight_br0">(</text:span><text:span text:style-name="highlight_sy0">!</text:span>portal_1<text:span text:style-name="highlight_br0">)</text:span><text:span text:style-name="highlight_br0">{</text:span><text:line-break/><text:s text:c="6"/>portal_1 <text:span text:style-name="highlight_sy0">=</text:span> portal_2<text:span text:style-name="highlight_sy0">;</text:span><text:line-break/><text:s text:c="2"/><text:span text:style-name="highlight_br0">}</text:span><text:line-break/><text:s text:c="2"/>p <text:span text:style-name="highlight_sy0">=</text:span> getProtoAndHostname<text:span text:style-name="highlight_br0">(</text:span>portal_1<text:span text:style-name="highlight_br0">)</text:span><text:span text:style-name="highlight_sy0">;</text:span><text:line-break/><text:s text:c="2"/><text:span text:style-name="highlight_kw1">if</text:span> <text:span text:style-name="highlight_br0">(</text:span>p.<text:span text:style-name="highlight_me1">protocol</text:span><text:span text:style-name="highlight_br0">)</text:span> <text:span text:style-name="highlight_br0">{</text:span><text:line-break/><text:s text:c="4"/>url <text:span text:style-name="highlight_sy0">=</text:span> portal_1<text:span text:style-name="highlight_sy0">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url <text:span text:style-name="highlight_sy0">=</text:span> <text:span text:style-name="highlight_st0">'http://'</text:span> <text:span text:style-name="highlight_sy0">+</text:span> portal_1<text:span text:style-name="highlight_sy0">;</text:span><text:line-break/><text:s text:c="2"/><text:span text:style-name="highlight_br0">}</text:span><text:line-break/><text:s text:c="2"/>location.<text:span text:style-name="highlight_me1">href</text:span> <text:span text:style-name="highlight_sy0">=</text:span> url<text:span text:style-name="highlight_sy0">;</text:span><text:line-break/><text:span text:style-name="highlight_br0">}</text:span><text:line-break/> <text:line-break/>function show_menu<text:span text:style-name="highlight_br0">(</text:span><text:span text:style-name="highlight_br0">)</text:span><text:span text:style-name="highlight_br0">{</text:span><text:line-break/><text:s text:c="2"/>var b <text:span text:style-name="highlight_sy0">=</text:span> <text:span text:style-name="highlight_st0">''</text:span><text:span text:style-name="highlight_sy0">;</text:span><text:line-break/><text:s text:c="2"/>b <text:span text:style-name="highlight_sy0">+=</text:span> <text:span text:style-name="highlight_st0">'&lt;div id="portalsMenu"&gt;'</text:span><text:span text:style-name="highlight_sy0">;</text:span><text:line-break/><text:s text:c="2"/>b <text:span text:style-name="highlight_sy0">+=</text:span> <text:span text:style-name="highlight_st0">'&lt;div id="title"&gt;&lt;/div&gt;'</text:span><text:span text:style-name="highlight_sy0">;</text:span><text:line-break/><text:s text:c="2"/>b <text:span text:style-name="highlight_sy0">+=</text:span> <text:span text:style-name="highlight_st0">'&lt;div class="menu_table"&gt;'</text:span><text:span text:style-name="highlight_sy0">;</text:span><text:line-break/><text:s text:c="2"/>b <text:span text:style-name="highlight_sy0">+=</text:span> <text:span text:style-name="highlight_st0">'&lt;div class="menu_normal" id="td0"&gt;&lt;/div&gt;'</text:span><text:span text:style-name="highlight_sy0">;</text:span><text:line-break/><text:s text:c="2"/>b <text:span text:style-name="highlight_sy0">+=</text:span> <text:span text:style-name="highlight_st0">'&lt;div class="menu_normal" id="td1"&gt;&lt;/div&gt;'</text:span><text:span text:style-name="highlight_sy0">;</text:span><text:s text:c="2"/><text:line-break/><text:s text:c="2"/>b <text:span text:style-name="highlight_sy0">+=</text:span> <text:span text:style-name="highlight_st0">'&lt;/div&gt;'</text:span><text:span text:style-name="highlight_sy0">;</text:span><text:line-break/><text:s text:c="2"/>b <text:span text:style-name="highlight_sy0">+=</text:span> <text:span text:style-name="highlight_st0">'&lt;div class="fadeBg" id="menu0"&gt;&lt;/div&gt;'</text:span><text:span text:style-name="highlight_sy0">;</text:span><text:line-break/><text:s text:c="2"/>b <text:span text:style-name="highlight_sy0">+=</text:span> <text:span text:style-name="highlight_st0">'&lt;div class="fadeBg" id="menu1"&gt;&lt;/div&gt;'</text:span><text:span text:style-name="highlight_sy0">;</text:span><text:line-break/><text:s text:c="2"/>b <text:span text:style-name="highlight_sy0">+=</text:span> <text:span text:style-name="highlight_st0">'&lt;/div&gt;'</text:span><text:span text:style-name="highlight_sy0">;</text:span><text:line-break/><text:s text:c="2"/><text:span text:style-name="highlight_co1">//</text:span><text:line-break/><text:s text:c="2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b<text:span text:style-name="highlight_sy0">;</text:span><text:line-break/><text:s text:c="2"/>document.<text:span text:style-name="highlight_me1">getElementById</text:span><text:span text:style-name="highlight_br0">(</text:span><text:span text:style-name="highlight_st0">'title'</text:span><text:span text:style-name="highlight_br0">)</text:span>.<text:span text:style-name="highlight_me1">innerHTML</text:span> <text:span text:style-name="highlight_sy0">=</text:span> pmenu_PortalChoice<text:span text:style-name="highlight_sy0">;</text:span><text:line-break/><text:s text:c="2"/>document.<text:span text:style-name="highlight_me1">getElementById</text:span><text:span text:style-name="highlight_br0">(</text:span><text:span text:style-name="highlight_st0">'td0'</text:span><text:span text:style-name="highlight_br0">)</text:span>.<text:span text:style-name="highlight_me1">innerHTML</text:span> <text:span text:style-name="highlight_sy0">=</text:span> cutString<text:span text:style-name="highlight_br0">(</text:span>portal_1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td1'</text:span><text:span text:style-name="highlight_br0">)</text:span>.<text:span text:style-name="highlight_me1">innerHTML</text:span> <text:span text:style-name="highlight_sy0">=</text:span> cutString<text:span text:style-name="highlight_br0">(</text:span>portal_2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menu0'</text:span><text:span text:style-name="highlight_br0">)</text:span>.<text:span text:style-name="highlight_me1">innerHTML</text:span> <text:span text:style-name="highlight_sy0">=</text:span> cutString<text:span text:style-name="highlight_br0">(</text:span>portal_1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menu1'</text:span><text:span text:style-name="highlight_br0">)</text:span>.<text:span text:style-name="highlight_me1">innerHTML</text:span> <text:span text:style-name="highlight_sy0">=</text:span> cutString<text:span text:style-name="highlight_br0">(</text:span>portal_2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"portalsMenu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"block"</text:span><text:span text:style-name="highlight_sy0">;</text:span><text:line-break/><text:s text:c="2"/>menuItem_Select<text:span text:style-name="highlight_br0">(</text:span>curMenuIdx<text:span text:style-name="highlight_br0">)</text:span><text:span text:style-name="highlight_sy0">;</text:span><text:line-break/><text:span text:style-name="highlight_br0">}</text:span><text:line-break/> <text:line-break/>function cutString<text:span text:style-name="highlight_br0">(</text:span>str,len<text:span text:style-name="highlight_br0">)</text:span><text:span text:style-name="highlight_br0">{</text:span><text:line-break/><text:s text:c="2"/>var a <text:span text:style-name="highlight_sy0">=</text:span> str<text:span text:style-name="highlight_sy0">;</text:span><text:line-break/><text:s text:c="2"/><text:span text:style-name="highlight_kw1">if</text:span> <text:span text:style-name="highlight_br0">(</text:span>a.<text:span text:style-name="highlight_me1">length</text:span> <text:span text:style-name="highlight_sy0">&gt;</text:span> len<text:span text:style-name="highlight_br0">)</text:span><text:span text:style-name="highlight_br0">{</text:span><text:line-break/><text:s text:c="4"/>a <text:span text:style-name="highlight_sy0">=</text:span> str.<text:span text:style-name="highlight_me1">substr</text:span><text:span text:style-name="highlight_br0">(</text:span><text:span text:style-name="highlight_nu0">0</text:span>,len<text:span text:style-name="highlight_br0">)</text:span><text:span text:style-name="highlight_sy0">;</text:span><text:line-break/><text:s text:c="4"/>a <text:span text:style-name="highlight_sy0">+=</text:span> CUT_STRING_SYMBOL<text:span text:style-name="highlight_sy0">;</text:span><text:line-break/><text:s text:c="2"/><text:span text:style-name="highlight_br0">}</text:span><text:line-break/><text:s text:c="2"/><text:span text:style-name="highlight_kw1">return</text:span> a<text:span text:style-name="highlight_sy0">;</text:span><text:line-break/><text:span text:style-name="highlight_br0">}</text:span><text:line-break/> <text:line-break/>function menuItem_Select<text:span text:style-name="highlight_br0">(</text:span>idx<text:span text:style-name="highlight_br0">)</text:span><text:span text:style-name="highlight_br0">{</text:span><text:line-break/><text:s text:c="2"/><text:span text:style-name="highlight_kw1">if</text:span> <text:span text:style-name="highlight_br0">(</text:span>idx <text:span text:style-name="highlight_sy0">!=</text:span> <text:span text:style-name="highlight_kw2">null</text:span><text:span text:style-name="highlight_br0">)</text:span> <text:span text:style-name="highlight_br0">{</text:span><text:line-break/><text:s text:c="4"/>document.<text:span text:style-name="highlight_me1">getElementById</text:span><text:span text:style-name="highlight_br0">(</text:span><text:span text:style-name="highlight_st0">"td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hidden"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menu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visible"</text:span><text:span text:style-name="highlight_sy0">;</text:span><text:line-break/><text:s text:c="2"/><text:span text:style-name="highlight_br0">}</text:span><text:line-break/><text:span text:style-name="highlight_br0">}</text:span><text:line-break/> <text:line-break/>function menuItem_Unselect<text:span text:style-name="highlight_br0">(</text:span>idx<text:span text:style-name="highlight_br0">)</text:span><text:span text:style-name="highlight_br0">{</text:span><text:line-break/><text:s text:c="2"/><text:span text:style-name="highlight_kw1">if</text:span> <text:span text:style-name="highlight_br0">(</text:span>idx <text:span text:style-name="highlight_sy0">!=</text:span> <text:span text:style-name="highlight_kw2">null</text:span><text:span text:style-name="highlight_br0">)</text:span> <text:span text:style-name="highlight_br0">{</text:span><text:line-break/><text:s text:c="4"/>document.<text:span text:style-name="highlight_me1">getElementById</text:span><text:span text:style-name="highlight_br0">(</text:span><text:span text:style-name="highlight_st0">"td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visible"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menu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hidden"</text:span><text:span text:style-name="highlight_sy0">;</text:span><text:line-break/><text:s text:c="2"/><text:span text:style-name="highlight_br0">}</text:span><text:line-break/><text:span text:style-name="highlight_br0">}</text:span><text:line-break/> <text:line-break/>function getkeydown<text:span text:style-name="highlight_br0">(</text:span>e<text:span text:style-name="highlight_br0">)</text:span> <text:span text:style-name="highlight_br0">{</text:span><text:line-break/><text:s text:c="2"/>_debug<text:span text:style-name="highlight_br0">(</text:span><text:span text:style-name="highlight_st0">'getkeydown() keyCode:'</text:span><text:span text:style-name="highlight_sy0">+</text:span>e.<text:span text:style-name="highlight_me1">keyCode</text:span><text:span text:style-name="highlight_sy0">+</text:span><text:span text:style-name="highlight_st0">'; which:'</text:span><text:span text:style-name="highlight_sy0">+</text:span>e.<text:span text:style-name="highlight_me1">which</text:span><text:span text:style-name="highlight_sy0">+</text:span> <text:span text:style-name="highlight_st0">' alt: '</text:span><text:span text:style-name="highlight_sy0">+</text:span> e.<text:span text:style-name="highlight_me1">altKey</text:span><text:span text:style-name="highlight_sy0">+</text:span> <text:span text:style-name="highlight_st0">' ctrlKey: '</text:span><text:span text:style-name="highlight_sy0">+</text:span>e.<text:span text:style-name="highlight_me1">ctrlKey</text:span><text:span text:style-name="highlight_br0">)</text:span><text:span text:style-name="highlight_sy0">;</text:span><text:line-break/> <text:line-break/><text:s text:c="2"/>ec <text:span text:style-name="highlight_sy0">=</text:span> e.<text:span text:style-name="highlight_me1">keyCode</text:span><text:span text:style-name="highlight_sy0">;</text:span><text:line-break/><text:s text:c="2"/>ew <text:span text:style-name="highlight_sy0">=</text:span> e.<text:span text:style-name="highlight_me1">which</text:span><text:span text:style-name="highlight_sy0">;</text:span><text:line-break/><text:s text:c="2"/>es <text:span text:style-name="highlight_sy0">=</text:span> e.<text:span text:style-name="highlight_me1">shiftKey</text:span><text:span text:style-name="highlight_sy0">;</text:span><text:line-break/> <text:line-break/><text:s text:c="2"/>pat <text:span text:style-name="highlight_sy0">=</text:span> <text:span text:style-name="highlight_sy0">/^</text:span><text:span text:style-name="highlight_br0">(</text:span>\S<text:span text:style-name="highlight_sy0">+</text:span><text:span text:style-name="highlight_br0">)</text:span>_<text:span text:style-name="highlight_br0">(</text:span>\S<text:span text:style-name="highlight_sy0">+</text:span><text:span text:style-name="highlight_br0">)</text:span><text:span text:style-name="highlight_sy0">/;</text:span><text:line-break/> <text:line-break/><text:s text:c="2"/><text:span text:style-name="highlight_co1">// NOTE!!! This code is necessary to distinguish the codes, which are generating by RC</text:span><text:line-break/><text:s text:c="2"/><text:span text:style-name="highlight_co1">// Accept the agreement:</text:span><text:line-break/><text:s text:c="2"/><text:span text:style-name="highlight_co1">//<text:s text:c="9"/>Ctrl = 1, Alt = 0, keyCode = 32 (Space) : ENTER on the keyboard and OK on the RC</text:span><text:line-break/><text:s text:c="2"/><text:span text:style-name="highlight_co1">//<text:s text:c="9"/>Ctrl = 0, Alt = 1, keyCode = 32 (Space) : SPACE on the keyboard and MIC on the RC</text:span><text:line-break/><text:s text:c="2"/><text:span text:style-name="highlight_kw1">if</text:span> <text:span text:style-name="highlight_br0">(</text:span>ec <text:span text:style-name="highlight_sy0">==</text:span> <text:span text:style-name="highlight_nu0">32</text:span> <text:span text:style-name="highlight_sy0">&amp;&amp;</text:span> e.<text:span text:style-name="highlight_me1">ctrlKey</text:span> <text:span text:style-name="highlight_sy0">&amp;&amp;</text:span> <text:span text:style-name="highlight_sy0">!</text:span>e.<text:span text:style-name="highlight_me1">altKey</text:span><text:span text:style-name="highlight_br0">)</text:span> <text:span text:style-name="highlight_br0">{</text:span><text:line-break/><text:s text:c="4"/>ec <text:span text:style-name="highlight_sy0">=</text:span> <text:span text:style-name="highlight_nu0">13</text:span><text:span text:style-name="highlight_sy0">;</text:span><text:line-break/><text:s text:c="4"/>ew <text:span text:style-name="highlight_sy0">=</text:span> <text:span text:style-name="highlight_nu0">13</text:span><text:span text:style-name="highlight_sy0">;</text:span><text:line-break/><text:s text:c="2"/><text:span text:style-name="highlight_br0">}</text:span><text:line-break/> <text:line-break/><text:s text:c="2"/><text:span text:style-name="highlight_kw1">if</text:span> <text:span text:style-name="highlight_br0">(</text:span>CHECK_ALT_CTRL<text:span text:style-name="highlight_br0">)</text:span> <text:span text:style-name="highlight_br0">{</text:span><text:line-break/><text:s text:c="4"/>altCtrl <text:span text:style-name="highlight_sy0">=</text:span> e.<text:span text:style-name="highlight_me1">altKey</text:span> <text:span text:style-name="highlight_sy0">;</text:span><text:span text:style-name="highlight_co1">//&amp;&amp; e.ctrlKey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altCtrl <text:span text:style-name="highlight_sy0">=</text:span> <text:span text:style-name="highlight_nu0">1</text:span><text:span text:style-name="highlight_sy0">;</text:span><text:line-break/><text:s text:c="2"/><text:span text:style-name="highlight_br0">}</text:span><text:line-break/> <text:line-break/><text:s text:c="2"/><text:span text:style-name="highlight_coMULTI">/*if(altCtrl){<text:line-break/><text:s text:c="4"/>ec = 0;<text:line-break/><text:s text:c="2"/>}<text:line-break/><text:s text:c="2"/>else {<text:line-break/><text:s text:c="4"/>if(e.ctrlKey){<text:line-break/><text:s text:c="6"/>ew=0;<text:line-break/><text:s text:c="4"/>}<text:line-break/><text:s text:c="4"/>else{<text:line-break/><text:s text:c="6"/>if(ec &gt; 90 &amp;&amp; ew != 0){<text:line-break/><text:s text:c="8"/>ec = 0;<text:line-break/><text:s text:c="6"/>}<text:line-break/><text:s text:c="4"/>}<text:line-break/><text:s text:c="2"/>}*/</text:span><text:line-break/> <text:line-break/><text:s text:c="2"/><text:span text:style-name="highlight_kw1">if</text:span> <text:span text:style-name="highlight_br0">(</text:span>altCtrl <text:span text:style-name="highlight_sy0">&amp;&amp;</text:span> ew <text:span text:style-name="highlight_sy0">==</text:span> <text:span text:style-name="highlight_nu0">117</text:span><text:span text:style-name="highlight_br0">)</text:span> <text:span text:style-name="highlight_br0">{</text:span> <text:span text:style-name="highlight_co1">// "Power" button</text:span><text:line-break/><text:s text:c="4"/><text:span text:style-name="highlight_kw1">if</text:span> <text:span text:style-name="highlight_br0">(</text:span><text:span text:style-name="highlight_sy0">!</text:span>inStandBy<text:span text:style-name="highlight_br0">)</text:span> <text:span text:style-name="highlight_br0">{</text:span> <text:span text:style-name="highlight_co1">// Switching off</text:span><text:line-break/><text:s text:c="6"/><text:span text:style-name="highlight_kw1">if</text:span> <text:span text:style-name="highlight_br0">(</text:span>timerRedirect<text:span text:style-name="highlight_br0">)</text:span><text:span text:style-name="highlight_br0">{</text:span><text:line-break/><text:s text:c="8"/>clearTimeout<text:span text:style-name="highlight_br0">(</text:span>timerRedirect<text:span text:style-name="highlight_br0">)</text:span><text:span text:style-name="highlight_sy0">;</text:span><text:line-break/><text:s text:c="8"/>timerRedirect <text:span text:style-name="highlight_sy0">=</text:span> <text:span text:style-name="highlight_kw2">null</text:span><text:span text:style-name="highlight_sy0">;</text:span><text:line-break/><text:s text:c="8"/>repeatTimer <text:span text:style-name="highlight_sy0">=</text:span> <text:span text:style-name="highlight_st0">'Redirect'</text:span><text:span text:style-name="highlight_sy0">;</text:span><text:line-break/><text:s text:c="8"/>repeatTimeout <text:span text:style-name="highlight_sy0">=</text:span> <text:span text:style-name="highlight_kw2">true</text:span><text:span text:style-name="highlight_sy0">;</text:span><text:line-break/><text:s text:c="6"/><text:span text:style-name="highlight_br0">}</text:span><text:line-break/><text:s text:c="6"/><text:span text:style-name="highlight_kw1">if</text:span> <text:span text:style-name="highlight_br0">(</text:span>timerToMenu<text:span text:style-name="highlight_br0">)</text:span><text:span text:style-name="highlight_br0">{</text:span><text:line-break/><text:s text:c="8"/>clearTimeout<text:span text:style-name="highlight_br0">(</text:span>timerToMenu<text:span text:style-name="highlight_br0">)</text:span><text:span text:style-name="highlight_sy0">;</text:span><text:line-break/><text:s text:c="8"/>timerToMenu <text:span text:style-name="highlight_sy0">=</text:span> <text:span text:style-name="highlight_kw2">null</text:span><text:span text:style-name="highlight_sy0">;</text:span><text:line-break/><text:s text:c="8"/>repeatTimer <text:span text:style-name="highlight_sy0">=</text:span> <text:span text:style-name="highlight_st0">'ToMenu'</text:span><text:span text:style-name="highlight_sy0">;</text:span><text:line-break/><text:s text:c="8"/>repeatTimeout <text:span text:style-name="highlight_sy0">=</text:span> <text:span text:style-name="highlight_kw2">true</text:span><text:span text:style-name="highlight_sy0">;</text:span><text:line-break/><text:s text:c="6"/><text:span text:style-name="highlight_br0">}</text:span><text:line-break/><text:s text:c="4"/><text:span text:style-name="highlight_br0">}</text:span><text:line-break/><text:s text:c="4"/><text:span text:style-name="highlight_kw1">else</text:span><text:span text:style-name="highlight_br0">{</text:span> <text:span text:style-name="highlight_co1">// Switching on</text:span><text:line-break/><text:s text:c="6"/><text:span text:style-name="highlight_kw1">if</text:span> <text:span text:style-name="highlight_br0">(</text:span>repeatTimeout<text:span text:style-name="highlight_br0">)</text:span><text:span text:style-name="highlight_br0">{</text:span><text:line-break/><text:s text:c="8"/><text:span text:style-name="highlight_kw1">switch</text:span> <text:span text:style-name="highlight_br0">(</text:span>repeatTimer<text:span text:style-name="highlight_br0">)</text:span><text:span text:style-name="highlight_br0">{</text:span><text:line-break/><text:s text:c="10"/><text:span text:style-name="highlight_kw1">case</text:span> <text:span text:style-name="highlight_st0">'Redirect'</text:span><text:span text:style-name="highlight_sy0">:</text:span><text:line-break/><text:s text:c="12"/>timerRedirect <text:span text:style-name="highlight_sy0">=</text:span> setTimeout<text:span text:style-name="highlight_br0">(</text:span>redirect, SERVICE_PRESS_INTERVAL<text:span text:style-name="highlight_br0">)</text:span><text:span text:style-name="highlight_sy0">;</text:span><text:line-break/><text:s text:c="12"/><text:span text:style-name="highlight_kw1">break</text:span><text:span text:style-name="highlight_sy0">;</text:span><text:line-break/><text:s text:c="10"/><text:span text:style-name="highlight_kw1">case</text:span> <text:span text:style-name="highlight_st0">'ToMenu'</text:span><text:span text:style-name="highlight_sy0">:</text:span><text:line-break/><text:s text:c="12"/>timerToMenu <text:span text:style-name="highlight_sy0">=</text:span> setTimeout<text:span text:style-name="highlight_br0">(</text:span>init_continue, SERVICE_PRESS_INTERVAL<text:span text:style-name="highlight_br0">)</text:span><text:span text:style-name="highlight_sy0">;</text:span><text:line-break/><text:s text:c="12"/><text:span text:style-name="highlight_kw1">break</text:span><text:span text:style-name="highlight_sy0">;</text:span><text:line-break/><text:s text:c="8"/><text:span text:style-name="highlight_br0">}</text:span><text:line-break/><text:s text:c="8"/>repeatTimeout <text:span text:style-name="highlight_sy0">=</text:span> <text:span text:style-name="highlight_kw2">false</text:span><text:span text:style-name="highlight_sy0">;</text:span><text:line-break/><text:s text:c="8"/>repeatTimer <text:span text:style-name="highlight_sy0">=</text:span> <text:span text:style-name="highlight_kw2">null</text:span><text:span text:style-name="highlight_sy0">;</text:span><text:line-break/><text:s text:c="6"/><text:span text:style-name="highlight_br0">}</text:span><text:line-break/><text:s text:c="4"/><text:span text:style-name="highlight_br0">}</text:span><text:line-break/><text:s text:c="4"/>inStandBy <text:span text:style-name="highlight_sy0">=</text:span> <text:span text:style-name="highlight_sy0">!</text:span>inStandBy<text:span text:style-name="highlight_sy0">;</text:span><text:line-break/><text:s text:c="4"/><text:span text:style-name="highlight_kw1">if</text:span> <text:span text:style-name="highlight_br0">(</text:span><text:span text:style-name="highlight_sy0">!</text:span>STB_EMULATION<text:span text:style-name="highlight_br0">)</text:span><text:span text:style-name="highlight_br0">{</text:span><text:line-break/><text:s text:c="6"/>stb_OnOff<text:span text:style-name="highlight_br0">(</text:span>inStandBy<text:span text:style-name="highlight_br0">)</text:span><text:span text:style-name="highlight_sy0">;</text:span><text:line-break/><text:s text:c="6"/>stb.<text:span text:style-name="highlight_me1">StandBy</text:span><text:span text:style-name="highlight_br0">(</text:span>inStandBy<text:span text:style-name="highlight_br0">)</text:span><text:span text:style-name="highlight_sy0">;</text:span><text:line-break/><text:s text:c="4"/><text:span text:style-name="highlight_br0">}</text:span><text:line-break/><text:s text:c="4"/><text:span text:style-name="highlight_kw1">return</text:span><text:span text:style-name="highlight_sy0">;</text:span><text:line-break/><text:s text:c="2"/><text:span text:style-name="highlight_br0">}</text:span><text:line-break/> <text:line-break/><text:s text:c="2"/><text:span text:style-name="highlight_kw1">if</text:span> <text:span text:style-name="highlight_br0">(</text:span>inStandBy<text:span text:style-name="highlight_br0">)</text:span> <text:span text:style-name="highlight_br0">{</text:span><text:line-break/><text:s text:c="4"/><text:span text:style-name="highlight_kw1">CONTINUE</text:span> <text:span text:style-name="highlight_sy0">=</text:span> <text:span text:style-name="highlight_kw2">false</text:span><text:span text:style-name="highlight_sy0">;</text:span><text:line-break/><text:s text:c="4"/><text:span text:style-name="highlight_kw1">return</text:span><text:span text:style-name="highlight_sy0">;</text:span><text:line-break/><text:s text:c="2"/><text:span text:style-name="highlight_br0">}</text:span><text:line-break/> <text:line-break/><text:s text:c="2"/><text:span text:style-name="highlight_kw1">switch</text:span> <text:span text:style-name="highlight_br0">(</text:span>ec<text:span text:style-name="highlight_br0">)</text:span><text:span text:style-name="highlight_br0">{</text:span><text:line-break/><text:s text:c="4"/><text:span text:style-name="highlight_kw1">case</text:span> <text:span text:style-name="highlight_nu0">38</text:span><text:span text:style-name="highlight_sy0">:</text:span> <text:span text:style-name="highlight_co1">// Up</text:span><text:line-break/><text:s text:c="4"/><text:span text:style-name="highlight_br0">{</text:span><text:line-break/><text:s text:c="6"/><text:span text:style-name="highlight_kw1">if</text:span> <text:span text:style-name="highlight_br0">(</text:span>curMenuIdx<text:span text:style-name="highlight_br0">)</text:span> <text:span text:style-name="highlight_br0">{</text:span><text:line-break/><text:s text:c="8"/>menuItem_Unselect<text:span text:style-name="highlight_br0">(</text:span>curMenuIdx<text:span text:style-name="highlight_br0">)</text:span><text:span text:style-name="highlight_sy0">;</text:span><text:line-break/><text:s text:c="8"/>curMenuIdx<text:span text:style-name="highlight_sy0">--;</text:span><text:line-break/><text:s text:c="8"/>menuItem_Select<text:span text:style-name="highlight_br0">(</text:span>curMenuIdx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4"/><text:span text:style-name="highlight_br0">}</text:span><text:line-break/><text:s text:c="4"/><text:span text:style-name="highlight_kw1">case</text:span> <text:span text:style-name="highlight_nu0">40</text:span><text:span text:style-name="highlight_sy0">:</text:span> <text:span text:style-name="highlight_co1">// Down</text:span><text:line-break/><text:s text:c="4"/><text:span text:style-name="highlight_br0">{</text:span><text:line-break/><text:s text:c="6"/><text:span text:style-name="highlight_kw1">if</text:span> <text:span text:style-name="highlight_br0">(</text:span>curMenuIdx <text:span text:style-name="highlight_sy0">&lt;</text:span> rowsTotal<text:span text:style-name="highlight_sy0">-</text:span><text:span text:style-name="highlight_nu0">1</text:span><text:span text:style-name="highlight_br0">)</text:span> <text:span text:style-name="highlight_br0">{</text:span><text:line-break/><text:s text:c="8"/>menuItem_Unselect<text:span text:style-name="highlight_br0">(</text:span>curMenuIdx<text:span text:style-name="highlight_br0">)</text:span><text:span text:style-name="highlight_sy0">;</text:span><text:line-break/><text:s text:c="8"/>curMenuIdx<text:span text:style-name="highlight_sy0">++;</text:span><text:line-break/><text:s text:c="8"/>menuItem_Select<text:span text:style-name="highlight_br0">(</text:span>curMenuIdx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4"/><text:span text:style-name="highlight_br0">}</text:span><text:line-break/><text:s text:c="4"/><text:span text:style-name="highlight_kw1">case</text:span> <text:span text:style-name="highlight_nu0">13</text:span><text:span text:style-name="highlight_sy0">:</text:span> <text:span text:style-name="highlight_co1">// OK</text:span><text:line-break/><text:s text:c="6"/>gotoPage<text:span text:style-name="highlight_br0">(</text:span>curMenuIdx<text:span text:style-name="highlight_br0">)</text:span><text:span text:style-name="highlight_sy0">;</text:span>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s text:c="8"/>infoButtonPressed<text:span text:style-name="highlight_br0">(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CFG_PARAM_DEBUG<text:span text:style-name="highlight_br0">)</text:span> <text:span text:style-name="highlight_br0">{</text:span><text:line-break/><text:s text:c="4"/><text:span text:style-name="highlight_kw1">switch</text:span> <text:span text:style-name="highlight_br0">(</text:span>ew<text:span text:style-name="highlight_br0">)</text:span> <text:span text:style-name="highlight_br0">{</text:span><text:line-break/><text:s text:c="6"/><text:span text:style-name="highlight_kw1">case</text:span> <text:span text:style-name="highlight_nu0">113</text:span><text:span text:style-name="highlight_sy0">:</text:span> <text:span text:style-name="highlight_co1">// Debug "Info" by "Q". This code doesn't work with RC</text:span><text:line-break/><text:s text:c="8"/>infoButtonPressed<text:span text:style-name="highlight_br0">(</text:span><text:span text:style-name="highlight_br0">)</text:span><text:span text:style-name="highlight_sy0">;</text:span><text:line-break/><text:s text:c="8"/><text:span text:style-name="highlight_kw1">break</text:span><text:span text:style-name="highlight_sy0">;</text:span><text:line-break/><text:s text:c="4"/><text:span text:style-name="highlight_br0">}</text:span><text:line-break/><text:s text:c="2"/><text:span text:style-name="highlight_br0">}</text:span><text:line-break/><text:span text:style-name="highlight_br0">}</text:span><text:line-break/> <text:line-break/>function infoButtonPressed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timerRedirect<text:span text:style-name="highlight_br0">)</text:span><text:span text:style-name="highlight_br0">{</text:span><text:line-break/><text:s text:c="4"/>clearTimeout<text:span text:style-name="highlight_br0">(</text:span>timerRedirect<text:span text:style-name="highlight_br0">)</text:span><text:span text:style-name="highlight_sy0">;</text:span><text:line-break/><text:s text:c="4"/>timerRedirect <text:span text:style-name="highlight_sy0">=</text:span> <text:span text:style-name="highlight_kw2">null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timerToMenu<text:span text:style-name="highlight_br0">)</text:span><text:span text:style-name="highlight_br0">{</text:span><text:line-break/><text:s text:c="4"/>clearTimeout<text:span text:style-name="highlight_br0">(</text:span>timerToMenu<text:span text:style-name="highlight_br0">)</text:span><text:span text:style-name="highlight_sy0">;</text:span><text:line-break/><text:s text:c="4"/>timerToMenu <text:span text:style-name="highlight_sy0">=</text:span> <text:span text:style-name="highlight_kw2">null</text:span><text:span text:style-name="highlight_sy0">;</text:span><text:line-break/><text:s text:c="2"/><text:span text:style-name="highlight_br0">}</text:span><text:line-break/><text:s text:c="2"/><text:span text:style-name="highlight_co1">//document.getElementById("menu_container").innerHTML = SERVICE_LOADING; document.getElementById("gotoServ").innerHTML = "";</text:span><text:line-break/><text:s text:c="2"/>beforeLoadingPortal<text:span text:style-name="highlight_br0">(</text:span>SERVICE_LOADING<text:span text:style-name="highlight_br0">)</text:span><text:span text:style-name="highlight_sy0">;</text:span><text:line-break/><text:s text:c="2"/>sm_Message <text:span text:style-name="highlight_sy0">=</text:span> <text:span text:style-name="highlight_st0">''</text:span><text:span text:style-name="highlight_sy0">;</text:span><text:line-break/><text:s text:c="2"/>servicePressed <text:span text:style-name="highlight_sy0">=</text:span> <text:span text:style-name="highlight_kw2">true</text:span><text:span text:style-name="highlight_sy0">;</text:span><text:line-break/><text:s text:c="2"/>_debug<text:span text:style-name="highlight_br0">(</text:span><text:span text:style-name="highlight_st0">'servicePressed = '</text:span><text:span text:style-name="highlight_sy0">+</text:span>servicePressed<text:span text:style-name="highlight_br0">)</text:span><text:span text:style-name="highlight_sy0">;</text:span><text:line-break/><text:s text:c="2"/>setTimeout<text:span text:style-name="highlight_br0">(</text:span>init_continue,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 menuIdx = index from 0 in menu</text:span><text:line-break/>function gotoPage<text:span text:style-name="highlight_br0">(</text:span>menuIdx<text:span text:style-name="highlight_br0">)</text:span><text:span text:style-name="highlight_br0">{</text:span><text:line-break/><text:s text:c="2"/>beforeLoadingPortal<text:span text:style-name="highlight_br0">(</text:span>PORTAL_LOADING<text:span text:style-name="highlight_br0">)</text:span><text:span text:style-name="highlight_sy0">;</text:span><text:line-break/><text:s text:c="2"/>var url <text:span text:style-name="highlight_sy0">=</text:span> eval<text:span text:style-name="highlight_br0">(</text:span><text:span text:style-name="highlight_st0">"portal_"</text:span><text:span text:style-name="highlight_sy0">+</text:span><text:span text:style-name="highlight_br0">(</text:span>menuIdx<text:span text:style-name="highlight_sy0">+</text:span><text:span text:style-name="highlight_nu0">1</text:span><text:span text:style-name="highlight_br0">)</text:span><text:span text:style-name="highlight_br0">)</text:span><text:span text:style-name="highlight_sy0">;</text:span><text:line-break/><text:s text:c="2"/>var p <text:span text:style-name="highlight_sy0">=</text:span> getProtoAndHostname<text:span text:style-name="highlight_br0">(</text:span>url<text:span text:style-name="highlight_br0">)</text:span><text:span text:style-name="highlight_sy0">;</text:span><text:line-break/><text:s text:c="2"/><text:span text:style-name="highlight_kw1">if</text:span> <text:span text:style-name="highlight_br0">(</text:span><text:span text:style-name="highlight_sy0">!</text:span>p.<text:span text:style-name="highlight_me1">protocol</text:span><text:span text:style-name="highlight_br0">)</text:span> <text:span text:style-name="highlight_br0">{</text:span><text:line-break/><text:s text:c="4"/>url <text:span text:style-name="highlight_sy0">=</text:span> <text:span text:style-name="highlight_st0">'http://'</text:span> <text:span text:style-name="highlight_sy0">+</text:span> url<text:span text:style-name="highlight_sy0">;</text:span><text:line-break/><text:s text:c="2"/><text:span text:style-name="highlight_br0">}</text:span><text:line-break/><text:s text:c="2"/><text:span text:style-name="highlight_co1">//document.location = 'http://'+serv_ip+'/'+portal+'/index.html';</text:span><text:line-break/><text:s text:c="2"/>_debug<text:span text:style-name="highlight_br0">(</text:span><text:span text:style-name="highlight_st0">"HERE !!!! &gt; "</text:span><text:span text:style-name="highlight_sy0">+</text:span>url<text:span text:style-name="highlight_br0">)</text:span><text:span text:style-name="highlight_sy0">;</text:span><text:line-break/><text:s text:c="2"/>location.<text:span text:style-name="highlight_me1">href</text:span> <text:span text:style-name="highlight_sy0">=</text:span> url<text:span text:style-name="highlight_sy0">;</text:span><text:line-break/><text:span text:style-name="highlight_br0">}</text:span><text:line-break/> <text:line-break/> <text:line-break/><text:span text:style-name="highlight_sy0">&lt;/</text:span>script<text:span text:style-name="highlight_sy0">&gt;</text:span><text:line-break/><text:span text:style-name="highlight_sy0">&lt;/</text:span>head<text:span text:style-name="highlight_sy0">&gt;</text:span><text:line-break/> <text:line-break/><text:span text:style-name="highlight_sy0">&lt;</text:span>body onload<text:span text:style-name="highlight_sy0">=</text:span><text:span text:style-name="highlight_st0">"loader()"</text:span> onKeyPress<text:span text:style-name="highlight_sy0">=</text:span><text:span text:style-name="highlight_st0">"getkeydown(event)"</text:span><text:span text:style-name="highlight_sy0">&gt;</text:span><text:line-break/><text:span text:style-name="highlight_sy0">&lt;</text:span>div id<text:span text:style-name="highlight_sy0">=</text:span><text:span text:style-name="highlight_st0">"pageIndex"</text:span><text:span text:style-name="highlight_sy0">&gt;</text:span><text:line-break/><text:span text:style-name="highlight_sy0">&lt;</text:span>table align<text:span text:style-name="highlight_sy0">=</text:span><text:span text:style-name="highlight_st0">"center"</text:span> width<text:span text:style-name="highlight_sy0">=</text:span><text:span text:style-name="highlight_st0">"630"</text:span> height<text:span text:style-name="highlight_sy0">=</text:span><text:span text:style-name="highlight_st0">"420"</text:span> style<text:span text:style-name="highlight_sy0">=</text:span><text:span text:style-name="highlight_st0">"table-layout:fixed;"</text:span><text:span text:style-name="highlight_sy0">&gt;</text:span><text:line-break/><text:span text:style-name="highlight_sy0">&lt;</text:span>tr align<text:span text:style-name="highlight_sy0">=</text:span><text:span text:style-name="highlight_st0">"center"</text:span> valign<text:span text:style-name="highlight_sy0">=</text:span><text:span text:style-name="highlight_st0">"middle"</text:span><text:span text:style-name="highlight_sy0">&gt;</text:span><text:line-break/><text:s text:c="2"/><text:span text:style-name="highlight_sy0">&lt;</text:span>td height<text:span text:style-name="highlight_sy0">=</text:span><text:span text:style-name="highlight_st0">"400"</text:span> id<text:span text:style-name="highlight_sy0">=</text:span><text:span text:style-name="highlight_st0">"menu_container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</text:span>tr<text:span text:style-name="highlight_sy0">&gt;</text:span><text:line-break/><text:s text:c="2"/><text:span text:style-name="highlight_sy0">&lt;</text:span>td height<text:span text:style-name="highlight_sy0">=</text:span><text:span text:style-name="highlight_st0">"*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</text:span>tr<text:span text:style-name="highlight_sy0">&gt;</text:span><text:line-break/><text:s text:c="2"/><text:span text:style-name="highlight_sy0">&lt;</text:span>td id<text:span text:style-name="highlight_sy0">=</text:span><text:span text:style-name="highlight_st0">"gotoServ"</text:span> <text:span text:style-name="highlight_kw1">class</text:span><text:span text:style-name="highlight_sy0">=</text:span><text:span text:style-name="highlight_st0">"Verdana14Grey"</text:span> height<text:span text:style-name="highlight_sy0">=</text:span><text:span text:style-name="highlight_st0">"50"</text:span> align<text:span text:style-name="highlight_sy0">=</text:span><text:span text:style-name="highlight_st0">"center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/</text:span>table<text:span text:style-name="highlight_sy0">&gt;</text:span><text:line-break/><text:span text:style-name="highlight_sy0">&lt;/</text:span>div<text:span text:style-name="highlight_sy0">&gt;</text:span><text:line-break/><text:span text:style-name="highlight_sy0">&lt;!--</text:span> Modal window <text:span text:style-name="highlight_sy0">--&gt;</text:span><text:line-break/><text:span text:style-name="highlight_sy0">&lt;</text:span>div id<text:span text:style-name="highlight_sy0">=</text:span><text:span text:style-name="highlight_st0">"pad"</text:span> align<text:span text:style-name="highlight_sy0">=</text:span><text:span text:style-name="highlight_st0">"center"</text:span><text:span text:style-name="highlight_sy0">&gt;&lt;/</text:span>div<text:span text:style-name="highlight_sy0">&gt;</text:span><text:line-break/><text:span text:style-name="highlight_sy0">&lt;</text:span>div id<text:span text:style-name="highlight_sy0">=</text:span><text:span text:style-name="highlight_st0">"msgWindow"</text:span> align<text:span text:style-name="highlight_sy0">=</text:span><text:span text:style-name="highlight_st0">"center"</text:span><text:span text:style-name="highlight_sy0">&gt;&lt;/</text:span>div<text:span text:style-name="highlight_sy0">&gt;</text:span><text:line-break/><text:span text:style-name="highlight_sy0">&lt;!--</text:span> <text:span text:style-name="highlight_sy0">/</text:span>Modal window <text:span text:style-name="highlight_sy0">--&gt;</text:span><text:line-break/><text:span text:style-name="highlight_sy0">&lt;</text:span>div id<text:span text:style-name="highlight_sy0">=</text:span><text:span text:style-name="highlight_st0">"xpcom"</text:span> style<text:span text:style-name="highlight_sy0">=</text:span><text:span text:style-name="highlight_st0">"margin:2px;"</text:span><text:span text:style-name="highlight_sy0">&gt;&lt;/</text:span>div<text:span text:style-name="highlight_sy0">&gt;</text:span><text:line-break/><text:span text:style-name="highlight_sy0">&lt;</text:span>div id<text:span text:style-name="highlight_sy0">=</text:span><text:span text:style-name="highlight_st0">"emul"</text:span><text:span text:style-name="highlight_sy0">&gt;&lt;/</text:span>div<text:span text:style-name="highlight_sy0">&gt;</text:span><text:line-break/> <text:line-break/> <text:line-break/><text:span text:style-name="highlight_sy0">&lt;/</text:span>body<text:span text:style-name="highlight_sy0">&gt;</text:span><text:line-break/><text:span text:style-name="highlight_sy0">&lt;/</text:span>html<text:span text:style-name="highlight_sy0">&gt;</text:span></text:p>
          </table:table-cell>
        </table:table-row>
      </table:table>
      <text:p text:style-name="Text_20_body">&lt;/spoiler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co1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st0" style:family="text">
      <style:text-properties fo:border="0pt none"/>
    </style:style>
    <style:style style:name="highlight_me1" style:family="text">
      <style:text-properties fo:border="0pt none"/>
    </style:style>
    <style:style style:name="highlight_kw2" style:family="text">
      <style:text-properties fo:border="0pt none"/>
    </style:style>
    <style:style style:name="highlight_es0" style:family="text">
      <style:text-properties fo:border="0pt none"/>
    </style:style>
    <style:style style:name="highlight_coMULTI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disable_portal_selection_page</dc:title>
  </office:meta>
</office:document-meta>
</file>