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3f08ae3453a298e45b2e676c16df161.jpg"/>
  <manifest:file-entry manifest:media-type="image/png" manifest:full-path="Pictures/c863fb8f6ba5a0eaf8bbbd833824dd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webkit:faq:graphic_res_and_tv_system"/><text:bookmark-start text:name="__RefHeading___video_output_mode_tv_system_and_the_graphics_resolution_grapchic_res_1"/><text:bookmark-start text:name="video_output_mode_tv_system_and_the_graphics_resolution_grapchic_res"/>Video output mode (TV System) and the Graphics Resolution (Grapchic res.)<text:bookmark-end text:name="__RefHeading___video_output_mode_tv_system_and_the_graphics_resolution_grapchic_res_1"/><text:bookmark-end text:name="video_output_mode_tv_system_and_the_graphics_resolution_grapchic_re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Read the instructions for your (TV, monitor, etc.).Ensure that the necessary resolution supported by your hardware.</text:p>
            <text:p text:style-name="Text_20_body">Usually there is labeling the supported modes such as: <draw:frame draw:style-name="media" draw:name="0" text:anchor-type="as-char" draw:z-index="0" svg:width="7.4083333333333cm" svg:height="1.3581944444444cm"><draw:image xlink:href="Pictures/13f08ae3453a298e45b2e676c16df161.jpg" xlink:type="simple" xlink:show="embed" xlink:actuate="onLoad"/></draw:frame> <text:a xlink:type="simple" xlink:href="http://en.wikipedia.org/wiki/HD_ready" text:style-name="Internet_20_link" text:visited-style-name="Visited_20_Internet_20_Link">Information from Wikipedia</text:a>.</text:p>
            <text:p text:style-name="Text_20_body">If the instructions or labeling is not required information is available on the website of the manufacturer of your equipment.</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able:table-cell office:value-type="string" table:style-name="PluginODTAutoStyle_TableCell_9">
            <text:p text:style-name="PluginODTAutoStyle_Paragraph_10">After turning STB MAG200/250 mode is set <text:span text:style-name="Strong_20_Emphasis">PAL(576i</text:span>) or <text:span text:style-name="Strong_20_Emphasis">NTSC(480i)</text:span>, which operate at boot time and menu Bootloader. At this time, the signal is present on all video outputs.

When you activate the video output mode <text:span text:style-name="Strong_20_Emphasis">576p,720p,1080i/p</text:span>, after loading the basic software, STB switches to HD mode.</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able:table-cell office:value-type="string" table:style-name="PluginODTAutoStyle_TableCell_14">
            <text:p text:style-name="PluginODTAutoStyle_Paragraph_15">When the STB to be in HD mode to SD video outputs for ease of use and more informative provides a warning. The text of this warning in the file <text:span text:style-name="Source_20_Text"><text:span text:style-name="Strong_20_Emphasis">/home/default/SDmsg</text:span></text:span> in the image of basic software. By default, this text on a blue background:<draw:frame draw:style-name="media" draw:name="1" text:anchor-type="as-char" draw:z-index="1" svg:width="6.6145833333333cm" svg:height="3.107138568684cm"><draw:image xlink:href="Pictures/c863fb8f6ba5a0eaf8bbbd833824ddc5.png" xlink:type="simple" xlink:show="embed" xlink:actuate="onLoad"/></draw:frame></text:p>
            <text:p text:style-name="Text_20_body"><text:span text:style-name="Strong_20_Emphasis">If you see a warning that</text:span>:</text:p>
            <text:list text:style-name="List_20_1" text:continue-numbering="false">
              <text:list-item>
                <text:p text:style-name="List_20_1_Content_First">Incorrect Video Mode Output</text:p>
              </text:list-item>
              <text:list-item>
                <text:p text:style-name="List_20_1_Content">You do not have switched their (TV, monitor, etc.) to the desired video input (HDMI, Component)</text:p>
              </text:list-item>
              <text:list-item>
                <text:p text:style-name="List_20_1_Content_Last"><text:a xlink:type="simple" xlink:href="#__RefHeading___how_to_change_video_mode_and_graphical_resolution_8" text:style-name="Local_20_link" text:visited-style-name="Visited_20_Local_20_Link">How to change "video mode" and "graphical resolution"</text:a></text:p>
              </text:list-item>
            </text:list>
          </table:table-cell>
        </table:table-row>
      </table:table>
      <text:h text:style-name="Heading_20_4" text:outline-level="4"><text:bookmark-start text:name="__RefHeading___tv_system_2"/><text:bookmark-start text:name="tv_system"/>TV System<text:bookmark-end text:name="__RefHeading___tv_system_2"/><text:bookmark-end text:name="tv_system"/></text:h>
      <text:p text:style-name="Text_20_body">Video output mode for basic software.<text:line-break/></text:p>
      <text:h text:style-name="Heading_20_5" text:outline-level="5"><text:bookmark-start text:name="__RefHeading___the_possible_values_3"/><text:bookmark-start text:name="the_possible_values"/>The possible values:<text:bookmark-end text:name="__RefHeading___the_possible_values_3"/><text:bookmark-end text:name="the_possible_values"/></text:h>
      <table:table table:style-name="Table">
        <table:table-column/>
        <table:table-column/>
        <table:table-row>
          <table:table-cell office:value-type="string" table:style-name="tablecell">
            <text:p text:style-name="tablealignleft">PAL (576i)</text:p>
          </table:table-cell>
          <table:table-cell office:value-type="string" table:style-name="tablecell">
            <text:p text:style-name="tablealignleft">NTSC (480i)</text:p>
          </table:table-cell>
        </table:table-row>
        <table:table-row>
          <table:table-cell office:value-type="string" table:style-name="tablecell">
            <text:p text:style-name="tablealignleft">576p-50</text:p>
          </table:table-cell>
          <table:table-cell office:value-type="string" table:style-name="tablecell">
            <text:p text:style-name="tablealignleft">576p-60</text:p>
          </table:table-cell>
        </table:table-row>
        <table:table-row>
          <table:table-cell office:value-type="string" table:style-name="tablecell">
            <text:p text:style-name="tablealignleft">720p-50</text:p>
          </table:table-cell>
          <table:table-cell office:value-type="string" table:style-name="tablecell">
            <text:p text:style-name="tablealignleft">720p-60</text:p>
          </table:table-cell>
        </table:table-row>
        <table:table-row>
          <table:table-cell office:value-type="string" table:style-name="tablecell">
            <text:p text:style-name="tablealignleft">1080i-50</text:p>
          </table:table-cell>
          <table:table-cell office:value-type="string" table:style-name="tablecell">
            <text:p text:style-name="tablealignleft">1080i-60</text:p>
          </table:table-cell>
        </table:table-row>
        <table:table-row>
          <table:table-cell office:value-type="string" table:style-name="tablecell">
            <text:p text:style-name="tablealignleft">1080p-50</text:p>
          </table:table-cell>
          <table:table-cell office:value-type="string" table:style-name="tablecell">
            <text:p text:style-name="tablealignleft">1080p-60</text:p>
          </table:table-cell>
        </table:table-row>
      </table:table>
      <text:h text:style-name="Heading_20_4" text:outline-level="4"><text:bookmark-start text:name="__RefHeading___graphic_res_4"/><text:bookmark-start text:name="graphic_res"/>Graphic Res.<text:bookmark-end text:name="__RefHeading___graphic_res_4"/><text:bookmark-end text:name="graphic_res"/></text:h>
      <text:p text:style-name="Text_20_body">Resolution graphics window for the main software.<text:line-break/></text:p>
      <text:h text:style-name="Heading_20_5" text:outline-level="5"><text:bookmark-start text:name="__RefHeading___the_possible_values_5"/><text:bookmark-start text:name="the_possible_values1"/>The possible values:<text:bookmark-end text:name="__RefHeading___the_possible_values_5"/><text:bookmark-end text:name="the_possible_values1"/></text:h>
      <table:table table:style-name="Table">
        <table:table-column/>
        <table:table-row>
          <table:table-cell office:value-type="string" table:style-name="tablecell">
            <text:p text:style-name="tablealignleft">720 (720×576)</text:p>
          </table:table-cell>
        </table:table-row>
        <table:table-row>
          <table:table-cell office:value-type="string" table:style-name="tablecell">
            <text:p text:style-name="tablealignleft">1280 (1280×720)</text:p>
          </table:table-cell>
        </table:table-row>
        <table:table-row>
          <table:table-cell office:value-type="string" table:style-name="tablecell">
            <text:p text:style-name="tablealignleft">1920 (1920×1080)</text:p>
          </table:table-cell>
        </table:table-row>
        <table:table-row>
          <table:table-cell office:value-type="string" table:style-name="tablecell">
            <text:p text:style-name="tablealignleft">TV System Res</text:p>
          </table:table-cell>
        </table:table-row>
      </table:table>
      <text:p text:style-name="Text_20_body">If the set value “Graphic Res.” More than the permissible resolution video output, the graphics window to set the most appropriate resolution.<text:line-break/></text:p>
      <text:p text:style-name="Text_20_body">If the value is “TV System Res.”, Then use the appropriate resolution of the current mode of video output.</text:p>
      <text:h text:style-name="Heading_20_5" text:outline-level="5"><text:bookmark-start text:name="__RefHeading___for_example_6"/><text:bookmark-start text:name="for_example"/>For example:<text:bookmark-end text:name="__RefHeading___for_example_6"/><text:bookmark-end text:name="for_example"/></text:h>
      <text:p text:style-name="Text_20_body">If you select the video output mode <text:span text:style-name="Emphasis">(TV System)</text:span> <text:span text:style-name="Strong_20_Emphasis">1080i-50</text:span>, the video will be played with a resolution of <text:span text:style-name="Strong_20_Emphasis">1920×1080</text:span>, and graphics <text:span text:style-name="Emphasis">(Graphic Res. - the menu graphic resolution) </text:span> can be drawn with a resolution of <text:span text:style-name="Strong_20_Emphasis">(720×576, 1280×720, 1920×1080)</text:span> that is, you can choose any resolution for the graphics menu, but lower resolution than the video output will be scaled to the resolution of video output. If the menu item <text:span text:style-name="Emphasis">“Graphic Res”</text:span> is set to <text:span text:style-name="Emphasis">“TV System Res.”</text:span>, It will use the resolution that corresponds to the current mode of video output, that is <text:span text:style-name="Strong_20_Emphasis">1920×1080</text:span>.</text:p>
      <table:table table:style-name="PluginODTAutoStyle_Table_16">
        <table:table-column table:style-name="odt_auto_style_table_column_6_1"/>
        <table:table-column table:style-name="odt_auto_style_table_column_6_2"/>
        <table:table-row>
          <table:table-cell office:value-type="string" table:style-name="PluginODTAutoStyle_TableCell_17"/>
          <table:table-cell office:value-type="string" table:style-name="PluginODTAutoStyle_TableCell_19">
            <text:p text:style-name="PluginODTAutoStyle_Paragraph_20"><text:span text:style-name="Strong_20_Emphasis">A typical variant</text:span>: If you select the video output <text:span text:style-name="Emphasis">“TV System”</text:span> - <text:span text:style-name="Strong_20_Emphasis">1080i-50</text:span>, and the graphic resolution <text:span text:style-name="Emphasis">“Graphic Res”</text:span> - <text:span text:style-name="Strong_20_Emphasis">720×576</text:span>, the video will be played at the highest possible quality, and the graphics scale. That reduces the load and improve performance.</text:p>
          </table:table-cell>
        </table:table-row>
      </table:table>
      <text:h text:style-name="Heading_20_5" text:outline-level="5"><text:bookmark-start text:name="__RefHeading___the_possible_values_7"/><text:bookmark-start text:name="the_possible_values2"/>The possible values:<text:bookmark-end text:name="__RefHeading___the_possible_values_7"/><text:bookmark-end text:name="the_possible_values2"/></text:h>
      <table:table table:style-name="Table">
        <table:table-column/>
        <table:table-column/>
        <table:table-column/>
        <table:table-row>
          <table:table-cell office:value-type="string" table:style-name="tableheader">
            <text:p text:style-name="Table_20_Heading">  TV System  </text:p>
          </table:table-cell>
          <table:table-cell office:value-type="string" table:style-name="tableheader">
            <text:p text:style-name="Table_20_Heading"> Video Resolution  </text:p>
          </table:table-cell>
          <table:table-cell office:value-type="string" table:style-name="tableheader">
            <text:p text:style-name="Table_20_Heading">  Graphic Resolution  </text:p>
          </table:table-cell>
        </table:table-row>
        <table:table-row>
          <table:table-cell office:value-type="string" table:style-name="tableheader">
            <text:p text:style-name="Table_20_Heading">1080i/p-50/60</text:p>
          </table:table-cell>
          <table:table-cell office:value-type="string" table:style-name="tablecell">
            <text:p text:style-name="tablealignleft">1920×1080</text:p>
          </table:table-cell>
          <table:table-cell office:value-type="string" table:style-name="tablecell">
            <text:p text:style-name="tablealignleft">1920×180, 1280×720, 720×576</text:p>
          </table:table-cell>
        </table:table-row>
        <table:table-row>
          <table:table-cell office:value-type="string" table:style-name="tableheader">
            <text:p text:style-name="Table_20_Heading">720p-50/60</text:p>
          </table:table-cell>
          <table:table-cell office:value-type="string" table:style-name="tablecell">
            <text:p text:style-name="tablealignleft">1280×720</text:p>
          </table:table-cell>
          <table:table-cell office:value-type="string" table:style-name="tablecell">
            <text:p text:style-name="tablealignleft">1280×720, 720×576</text:p>
          </table:table-cell>
        </table:table-row>
        <table:table-row>
          <table:table-cell office:value-type="string" table:style-name="tableheader">
            <text:p text:style-name="Table_20_Heading">576p-50/60</text:p>
          </table:table-cell>
          <table:table-cell office:value-type="string" table:style-name="tablecell">
            <text:p text:style-name="tablealignleft">1024×576</text:p>
          </table:table-cell>
          <table:table-cell office:value-type="string" table:style-name="tablecell">
            <text:p text:style-name="tablealignleft">720×576</text:p>
          </table:table-cell>
        </table:table-row>
        <table:table-row>
          <table:table-cell office:value-type="string" table:style-name="tableheader">
            <text:p text:style-name="Table_20_Heading">PAL (576i)</text:p>
          </table:table-cell>
          <table:table-cell office:value-type="string" table:style-name="tablecell">
            <text:p text:style-name="tablealignleft">720×576</text:p>
          </table:table-cell>
          <table:table-cell office:value-type="string" table:style-name="tablecell">
            <text:p text:style-name="tablealignleft">720×576</text:p>
          </table:table-cell>
        </table:table-row>
        <table:table-row>
          <table:table-cell office:value-type="string" table:style-name="tableheader">
            <text:p text:style-name="Table_20_Heading">NTSC (480i)</text:p>
          </table:table-cell>
          <table:table-cell office:value-type="string" table:style-name="tablecell">
            <text:p text:style-name="tablealignleft">720×480</text:p>
          </table:table-cell>
          <table:table-cell office:value-type="string" table:style-name="tablecell">
            <text:p text:style-name="tablealignleft">720×480</text:p>
          </table:table-cell>
        </table:table-row>
      </table:table>
      <text:p text:style-name="Text_20_body"><text:line-break/></text:p>
      <text:h text:style-name="Heading_20_2" text:outline-level="2"><text:bookmark-start text:name="__RefHeading___how_to_change_video_mode_and_graphical_resolution_8"/><text:bookmark-start text:name="how_to_change_video_mode_and_graphical_resolution"/>How to change "video mode" and "graphical resolution"<text:bookmark-end text:name="__RefHeading___how_to_change_video_mode_and_graphical_resolution_8"/><text:bookmark-end text:name="how_to_change_video_mode_and_graphical_resolution"/></text:h>
      <text:h text:style-name="Heading_20_4" text:outline-level="4"><text:bookmark-start text:name="__RefHeading___from_the_menu_bios_mag-200_250_9"/><text:bookmark-start text:name="from_the_menu_bios_mag-200_250"/>From the menu BIOS MAG-200/250<text:bookmark-end text:name="__RefHeading___from_the_menu_bios_mag-200_250_9"/><text:bookmark-end text:name="from_the_menu_bios_mag-200_250"/></text:h>
      <text:list text:style-name="List_20_1" text:continue-numbering="false">
        <text:list-item>
          <text:p text:style-name="List_20_1_Content_First"><text:span text:style-name="Strong_20_Emphasis"><text:a xlink:type="simple" xlink:href="https://docs.infomir.com.ua/doku.php?id=en:stb_webkit:faq:bios_settings_mag200_250" text:style-name="Internet_20_link" text:visited-style-name="Visited_20_Internet_20_Link">Enter the BIOS(bootloader menu)</text:a></text:span></text:p>
        </text:list-item>
        <text:list-item>
          <text:p text:style-name="List_20_1_Content"><text:span text:style-name="Strong_20_Emphasis">“Upgrade Menu”</text:span> press the right. If there is no such step then go to the next one (This step can be apsent if the second Bootloader turned off or not installed).</text:p>
        </text:list-item>
        <text:list-item>
          <text:p text:style-name="List_20_1_Content">Section <text:span text:style-name="Strong_20_Emphasis">“TV System”</text:span> by pressing the right to set the desired value</text:p>
        </text:list-item>
        <text:list-item>
          <text:p text:style-name="List_20_1_Content">Section <text:span text:style-name="Strong_20_Emphasis">“Graphic Res.”</text:span> by pressing the right to set the desired value</text:p>
        </text:list-item>
        <text:list-item>
          <text:p text:style-name="List_20_1_Content">Go to <text:span text:style-name="Strong_20_Emphasis">“Exit &amp; Save”</text:span></text:p>
        </text:list-item>
        <text:list-item>
          <text:p text:style-name="List_20_1_Content">Section <text:span text:style-name="Strong_20_Emphasis">“Exit &amp; Save”</text:span> press the right</text:p>
        </text:list-item>
        <text:list-item>
          <text:p text:style-name="List_20_1_Content_Last">Confirm <text:span text:style-name="Strong_20_Emphasis">“OK”</text:span></text:p>
        </text:list-item>
      </text:list>
      <text:p text:style-name="Text_20_body"><text:span text:style-name="Strong_20_Emphasis">doesn't support PAL</text:span></text:p>
      <text:p text:style-name="Text_20_body"><text:span text:style-name="Strong_20_Emphasis">If there is no image then complete next steps:</text:span></text:p>
      <text:list text:style-name="List_20_1" text:continue-numbering="false">
        <text:list-item>
          <text:p text:style-name="List_20_1_Content_First">Unplug power of STB</text:p>
        </text:list-item>
        <text:list-item>
          <text:p text:style-name="List_20_1_Content">Press and hold <text:span text:style-name="Strong_20_Emphasis">“Menu”</text:span> button on RC (direct your RC to STB)</text:p>
        </text:list-item>
        <text:list-item>
          <text:p text:style-name="List_20_1_Content">Plug power on STB with holding <text:span text:style-name="Strong_20_Emphasis">“Menu”</text:span> button</text:p>
        </text:list-item>
        <text:list-item>
          <text:p text:style-name="List_20_1_Content">Hold <text:span text:style-name="Strong_20_Emphasis">“Menu”</text:span> button during 10 seconds.</text:p>
        </text:list-item>
        <text:list-item>
          <text:p text:style-name="List_20_1_Content_Last">Switch <text:span text:style-name="Strong_20_Emphasis">PAL - NTSC</text:span> with single press on red button <text:span text:style-name="Strong_20_Emphasis">“F1”</text:span> on RC.</text:p>
        </text:list-item>
      </text:list>
      <text:h text:style-name="Heading_20_4" text:outline-level="4"><text:bookmark-start text:name="__RefHeading___in_the_internal_portal_10"/><text:bookmark-start text:name="in_the_internal_portal"/>In the internal Portal<text:bookmark-end text:name="__RefHeading___in_the_internal_portal_10"/><text:bookmark-end text:name="in_the_internal_portal"/></text:h>
      <text:list text:style-name="List_20_1" text:continue-numbering="false">
        <text:list-item>
          <text:p text:style-name="List_20_1_Content_First">Click <text:span text:style-name="Strong_20_Emphasis">“Setup”</text:span>, <text:span text:style-name="Strong_20_Emphasis">“Services”</text:span> or <text:span text:style-name="Strong_20_Emphasis">“SET”</text:span> on the remote control (Depends on the version the remote control)</text:p>
        </text:list-item>
        <text:list-item>
          <text:p text:style-name="List_20_1_Content">Go to the <text:span text:style-name="Strong_20_Emphasis">“Video Settings”</text:span></text:p>
        </text:list-item>
        <text:list-item>
          <text:p text:style-name="List_20_1_Content"><text:span text:style-name="Strong_20_Emphasis">“Video output mode”</text:span> by pressing the left or right to set the desired value</text:p>
        </text:list-item>
        <text:list-item>
          <text:p text:style-name="List_20_1_Content"><text:span text:style-name="Strong_20_Emphasis">“Graphic resolution”</text:span> by pressing the left or right to set the desired value</text:p>
        </text:list-item>
        <text:list-item>
          <text:p text:style-name="List_20_1_Content">Confirm <text:span text:style-name="Strong_20_Emphasis">“OK”</text:span></text:p>
        </text:list-item>
        <text:list-item>
          <text:p text:style-name="List_20_1_Content">Select <text:span text:style-name="Strong_20_Emphasis">“Reboot”</text:span></text:p>
        </text:list-item>
        <text:list-item>
          <text:p text:style-name="List_20_1_Content_Last">Confirm <text:span text:style-name="Strong_20_Emphasis">“OK”</text:span> </text:p>
        </text:list-item>
      </text:list>
      <text:h text:style-name="Heading_20_2" text:outline-level="2"><text:bookmark-start text:name="__RefHeading___connecting_the_hdmi-dvi_11"/><text:bookmark-start text:name="connecting_the_hdmi-dvi"/>Connecting the HDMI-DVI<text:bookmark-end text:name="__RefHeading___connecting_the_hdmi-dvi_11"/><text:bookmark-end text:name="connecting_the_hdmi-dvi"/></text:h>
      <text:p text:style-name="Text_20_body">To connect the STB MAG-200/250 to the device with <text:span text:style-name="Strong_20_Emphasis">DVI</text:span> interface, you must enable <text:span text:style-name="Strong_20_Emphasis">“Force DVI”</text:span> in <text:span text:style-name="Strong_20_Emphasis">“System settings”</text:span> in internal portal.</text:p>
      <text:list text:style-name="List_20_1" text:continue-numbering="false">
        <text:list-item>
          <text:p text:style-name="List_20_1_Content_First"> <text:span text:style-name="Strong_20_Emphasis">“System settings”</text:span> - Press the <text:span text:style-name="Strong_20_Emphasis">«Setup»</text:span>, <text:span text:style-name="Strong_20_Emphasis">«Services»</text:span> or <text:span text:style-name="Strong_20_Emphasis">«SET»</text:span> on the remote control (Depends on the version the remote control)</text:p>
        </text:list-item>
        <text:list-item>
          <text:p text:style-name="List_20_1_Content"> <text:span text:style-name="Strong_20_Emphasis">“Video</text:span>”</text:p>
        </text:list-item>
        <text:list-item>
          <text:p text:style-name="List_20_1_Content"> <text:span text:style-name="Strong_20_Emphasis">“Force DVI”</text:span> - pressing the right set <text:span text:style-name="Strong_20_Emphasis">“On”</text:span>.</text:p>
        </text:list-item>
        <text:list-item>
          <text:p text:style-name="List_20_1_Content_Last"> Confirm by pressing the <text:span text:style-name="Strong_20_Emphasis">“OK”</text:span></text:p>
        </text:list-item>
      </text:list>
      <table:table table:style-name="PluginODTAutoStyle_Table_21">
        <table:table-column table:style-name="odt_auto_style_table_column_8_1"/>
        <table:table-column table:style-name="odt_auto_style_table_column_8_2"/>
        <table:table-row>
          <table:table-cell office:value-type="string" table:style-name="PluginODTAutoStyle_TableCell_22"/>
          <table:table-cell office:value-type="string" table:style-name="PluginODTAutoStyle_TableCell_24">
            <text:p text:style-name="PluginODTAutoStyle_Paragraph_25">Attention. When you connect to the device with <text:span text:style-name="Strong_20_Emphasis">HDMI</text:span> interface, this setting must be turned off!</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faq:graphic_res_and_tv_system</dc:title>
  </office:meta>
</office:document-meta>
</file>