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b95650b5f6b90f4d33ddcc72a7c00d.jpg"/>
  <manifest:file-entry manifest:media-type="image/jpeg" manifest:full-path="Pictures/603a19b2ee58200447fefba52072e0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tb_webkit:faq:ir_receiver_external"/>The pin connector is shown in the picture:</text:p>
      <text:p text:style-name="Text_20_body"><draw:frame draw:style-name="media" draw:name="0" text:anchor-type="as-char" draw:z-index="0" svg:width="7.1702083333333cm" svg:height="6.111875cm"><draw:image xlink:href="Pictures/b9b95650b5f6b90f4d33ddcc72a7c00d.jpg" xlink:type="simple" xlink:show="embed" xlink:actuate="onLoad"/></draw:frame> <draw:frame draw:style-name="media" draw:name="1" text:anchor-type="as-char" draw:z-index="1" svg:width="11.1125cm" svg:height="6.0391714422159cm"><draw:image xlink:href="Pictures/603a19b2ee58200447fefba52072e034.jp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tip</text:span> - power +5V; </text:p>
        </text:list-item>
        <text:list-item>
          <text:p text:style-name="List_20_1_Content"> <text:span text:style-name="Strong_20_Emphasis">ring</text:span> - signal; </text:p>
        </text:list-item>
        <text:list-item>
          <text:p text:style-name="List_20_1_Content"> <text:span text:style-name="Strong_20_Emphasis">base</text:span> - ground;</text:p>
        </text:list-item>
        <text:list-item>
          <text:p text:style-name="List_20_1_Content_Last"> <text:span text:style-name="Strong_20_Emphasis">Connector</text:span> - 2.5 mm stereo jack.</text:p>
        </text:list-item>
      </text:list>
      <text:p text:style-name="Text_20_body">As a photodetector you can use any integrated receiver for 38KHz with 5V power supply.</text:p>
      <text:p text:style-name="Text_20_body"><text:span text:style-name="Strong_20_Emphasis">For example:</text:span></text:p>
      <text:p text:style-name="Text_20_body">TSOP31438 <text:a xlink:type="simple" xlink:href="http://www.vishay.com/docs/82492/tsop312.pdf" text:style-name="Internet_20_link" text:visited-style-name="Visited_20_Internet_20_Link">http://www.vishay.com/docs/82492/tsop312.pdf</text:a></text:p>
      <text:p text:style-name="Text_20_body">TSOP58438 <text:a xlink:type="simple" xlink:href="http://www.vishay.com/docs/82461/tsop582.pdf" text:style-name="Internet_20_link" text:visited-style-name="Visited_20_Internet_20_Link">http://www.vishay.com/docs/82461/tsop582.pdf</text:a></text:p>
      <text:p text:style-name="Text_20_body">With high probability the receiver can be the same as computer TV tuner - they quite often have the same type of connector and pinout.</text:p>
      <text:p text:style-name="Text_20_body">It is recommended to install capacitor 1-10mcF near receiver for improving power supplies immunity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ir_receiver_external</dc:title>
  </office:meta>
</office:document-meta>
</file>