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52ea5242141a28e07a16e3840f91ab8.png"/>
  <manifest:file-entry manifest:media-type="image/png" manifest:full-path="Pictures/171c9fbca725f71b3d1516d56f95965e.png"/>
  <manifest:file-entry manifest:media-type="image/png" manifest:full-path="Pictures/a43d889711f71ae2821ed0a795cf0fd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tb_webkit:faq:localization"/><text:bookmark-start text:name="__RefHeading___language_time_date_location_weather_1"/><text:bookmark-start text:name="language_time_date_location_weather"/>Language, Time &amp; Date, Location &amp; Weather<text:bookmark-end text:name="__RefHeading___language_time_date_location_weather_1"/><text:bookmark-end text:name="language_time_date_location_weather"/></text:h>
      <text:h text:style-name="Heading_20_2" text:outline-level="2"><text:bookmark-start text:name="__RefHeading___interface_language_2"/><text:bookmark-start text:name="interface_language"/>Interface language<text:bookmark-end text:name="__RefHeading___interface_language_2"/><text:bookmark-end text:name="interface_language"/></text:h>
      <text:p text:style-name="Text_20_body">In internal software of MAG200/250</text:p>
      <text:list text:style-name="List_20_1" text:continue-numbering="false">
        <text:list-item>
          <text:p text:style-name="List_20_1_Content_First">Go to <text:span text:style-name="Strong_20_Emphasis">“System settings”</text:span> by pressing <text:span text:style-name="Strong_20_Emphasis">«Setup»</text:span>, <text:span text:style-name="Strong_20_Emphasis">«Services</text:span>» or <text:span text:style-name="Strong_20_Emphasis">«SET»</text:span> on the remote control (depending on the version the remote control)</text:p>
        </text:list-item>
        <text:list-item>
          <text:p text:style-name="List_20_1_Content"><text:span text:style-name="Strong_20_Emphasis">“Advanced settings”</text:span></text:p>
        </text:list-item>
        <text:list-item>
          <text:p text:style-name="List_20_1_Content"><text:span text:style-name="Strong_20_Emphasis">“Language”</text:span> - select the language by pressing the left or right on the remote control</text:p>
        </text:list-item>
        <text:list-item>
          <text:p text:style-name="List_20_1_Content">Confirm selection by pressing the <text:span text:style-name="Strong_20_Emphasis">“OK”</text:span> button at the bottom of the Settings window</text:p>
        </text:list-item>
        <text:list-item>
          <text:p text:style-name="List_20_1_Content_Last">To correctly apply the localization the restart is required!!! </text:p>
        </text:list-item>
      </text:list>
      <text:p text:style-name="Text_20_body"><text:line-break/></text:p>
      <text:h text:style-name="Heading_20_2" text:outline-level="2"><text:bookmark-start text:name="__RefHeading___time_and_date_3"/><text:bookmark-start text:name="time_and_date"/>Time and Date<text:bookmark-end text:name="__RefHeading___time_and_date_3"/><text:bookmark-end text:name="time_and_date"/></text:h>
      <text:p text:style-name="Text_20_body">STB MAG-200/250 used for time synchronization protocol <text:span text:style-name="Strong_20_Emphasis"><text:a xlink:type="simple" xlink:href="http://ru.wikipedia.org/wiki/NTP" text:style-name="Internet_20_link" text:visited-style-name="Visited_20_Internet_20_Link">NTP</text:a></text:span></text:p>
      <text:p text:style-name="Text_20_body">If your network does not use the NTP-server, you can use the shared external NTP-servers. <text:span text:style-name="Plugin_Wrap_Span_Emphasised">To work correctly with an external NTP, you must have an Internet connection on the STB.</text:span></text:p>
      <text:p text:style-name="Text_20_body"><text:span text:style-name="Strong_20_Emphasis">Servers list:</text:span></text:p>
      <text:p text:style-name="Text_20_body"><text:a xlink:type="simple" xlink:href="http://www.pool.ntp.org/zone/europe" text:style-name="Internet_20_link" text:visited-style-name="Visited_20_Internet_20_Link">Europe</text:a></text:p>
      <text:p text:style-name="Text_20_body"><text:a xlink:type="simple" xlink:href="http://www.pool.ntp.org/ru/zone/north-america" text:style-name="Internet_20_link" text:visited-style-name="Visited_20_Internet_20_Link">North America</text:a></text:p>
      <text:p text:style-name="Text_20_body"><text:a xlink:type="simple" xlink:href="http://www.pool.ntp.org/ru/zone/oceania" text:style-name="Internet_20_link" text:visited-style-name="Visited_20_Internet_20_Link">Oceania</text:a></text:p>
      <text:p text:style-name="Text_20_body"><text:a xlink:type="simple" xlink:href="http://www.pool.ntp.org/zone/asia" text:style-name="Internet_20_link" text:visited-style-name="Visited_20_Internet_20_Link">Asia</text:a></text:p>
      <text:p text:style-name="Text_20_body">Additional information: <text:span text:style-name="Strong_20_Emphasis"><text:a xlink:type="simple" xlink:href="http://www.pool.ntp.org/en/" text:style-name="Internet_20_link" text:visited-style-name="Visited_20_Internet_20_Link">pool.ntp.org</text:a></text:span><text:line-break/></text:p>
      <text:p text:style-name="Text_20_body"><text:span text:style-name="Strong_20_Emphasis"><text:a xlink:type="simple" xlink:href="http://www.pool.ntp.org/en/use.html" text:style-name="Internet_20_link" text:visited-style-name="Visited_20_Internet_20_Link">Information about using of the pool NTP.</text:a></text:span></text:p>
      <text:h text:style-name="Heading_20_5" text:outline-level="5"><text:bookmark-start text:name="__RefHeading___to_do_this_in_internal_software_of_mag-200_250_4"/><text:bookmark-start text:name="to_do_this_in_internal_software_of_mag-200_250"/>To do this in internal software of MAG-200/250<text:bookmark-end text:name="__RefHeading___to_do_this_in_internal_software_of_mag-200_250_4"/><text:bookmark-end text:name="to_do_this_in_internal_software_of_mag-200_250"/></text:h>
      <text:list text:style-name="List_20_1" text:continue-numbering="false">
        <text:list-item>
          <text:p text:style-name="List_20_1_Content_First"> Enter the <text:span text:style-name="Strong_20_Emphasis">“System settings”</text:span> - by pressing <text:span text:style-name="Strong_20_Emphasis">«Setup»</text:span>, <text:span text:style-name="Strong_20_Emphasis">«Services</text:span>» or <text:span text:style-name="Strong_20_Emphasis">«SET»</text:span> on the remote control (depending on the version the remote control)</text:p>
        </text:list-item>
        <text:list-item>
          <text:p text:style-name="List_20_1_Content"> Select <text:span text:style-name="Strong_20_Emphasis">“Servers”</text:span></text:p>
        </text:list-item>
        <text:list-item>
          <text:p text:style-name="List_20_1_Content"> In the input field <text:span text:style-name="Strong_20_Emphasis">“NTP server”</text:span> enter the address of the NTP server</text:p>
        </text:list-item>
        <text:list-item>
          <text:p text:style-name="List_20_1_Content"> Confirm <text:span text:style-name="Strong_20_Emphasis"> “OK” </text:span></text:p>
        </text:list-item>
        <text:list-item>
          <text:p text:style-name="List_20_1_Content"> Enter the “Advanced Settings”</text:p>
        </text:list-item>
        <text:list-item>
          <text:p text:style-name="List_20_1_Content"> In the input field <text:span text:style-name="Strong_20_Emphasis">“Time zone”</text:span> enter your <text:span text:style-name="Strong_20_Emphasis"><text:a xlink:type="simple" xlink:href="http://en.wikipedia.org/wiki/Time_zone" text:style-name="Internet_20_link" text:visited-style-name="Visited_20_Internet_20_Link">time zone</text:a></text:span></text:p>
        </text:list-item>
        <text:list-item>
          <text:p text:style-name="List_20_1_Content"> Confirm <text:span text:style-name="Strong_20_Emphasis"> “OK” </text:span></text:p>
        </text:list-item>
        <text:list-item>
          <text:p text:style-name="List_20_1_Content_Last"> <text:span text:style-name="Strong_20_Emphasis">“Reboot”</text:span></text:p>
        </text:list-item>
      </text:list>
      <text:p text:style-name="Text_20_body"><draw:frame draw:style-name="media" draw:name="1 Legend" text:anchor-type="as-char" draw:z-index="0" svg:width="10.583333333333cm"><draw:text-box><text:p text:style-name="legendcenter"><draw:frame draw:style-name="media" draw:name="1" text:anchor-type="as-char" draw:z-index="0" svg:width="10.583333333333cm" svg:height="5.953125cm"><draw:image xlink:href="Pictures/252ea5242141a28e07a16e3840f91ab8.png" xlink:type="simple" xlink:show="embed" xlink:actuate="onLoad"/></draw:frame>1</text:p></draw:text-box></draw:frame> <draw:frame draw:style-name="media" draw:name="2 Legend" text:anchor-type="as-char" draw:z-index="0" svg:width="10.583333333333cm"><draw:text-box><text:p text:style-name="legendcenter"><draw:frame draw:style-name="media" draw:name="2" text:anchor-type="as-char" draw:z-index="1" svg:width="10.583333333333cm" svg:height="5.953125cm"><draw:image xlink:href="Pictures/171c9fbca725f71b3d1516d56f95965e.png" xlink:type="simple" xlink:show="embed" xlink:actuate="onLoad"/></draw:frame>2</text:p></draw:text-box></draw:frame> <draw:frame draw:style-name="media" draw:name="3 Legend" text:anchor-type="as-char" draw:z-index="0" svg:width="10.583333333333cm"><draw:text-box><text:p text:style-name="legendcenter"><draw:frame draw:style-name="media" draw:name="3" text:anchor-type="as-char" draw:z-index="2" svg:width="10.583333333333cm" svg:height="5.953125cm"><draw:image xlink:href="Pictures/a43d889711f71ae2821ed0a795cf0fdc.png" xlink:type="simple" xlink:show="embed" xlink:actuate="onLoad"/></draw:frame>3</text:p></draw:text-box></draw:frame></text:p>
      <text:p text:style-name="Text_20_body"><text:line-break/>
<text:line-break/></text:p>
      <text:h text:style-name="Heading_20_2" text:outline-level="2"><text:bookmark-start text:name="__RefHeading___location_and_weather_5"/><text:bookmark-start text:name="location_and_weather"/>Location and Weather<text:bookmark-end text:name="__RefHeading___location_and_weather_5"/><text:bookmark-end text:name="location_and_weather"/></text:h>
      <text:list text:style-name="List_20_1" text:continue-numbering="false">
        <text:list-item>
          <text:p text:style-name="List_20_1_Content_First">In the main menu of internal software select <text:span text:style-name="Strong_20_Emphasis">“Weather</text:span>”</text:p>
        </text:list-item>
        <text:list-item>
          <text:p text:style-name="List_20_1_Content_Last">Enter the name of the city or locality for which the weather will be displayed. </text:p>
        </text:list-item>
      </text:list>
      <text:p text:style-name="Text_20_body">Using the onscreen keyboard or USB keyboard (Call/hide the onscreen keyboard  press the <text:span text:style-name="Strong_20_Emphasis">“KB”</text:span> button on the remote control)</text:p>
      <text:list text:style-name="List_20_1" text:continue-numbering="false">
        <text:list-item>
          <text:p text:style-name="LastListParagraph_List_20_1_Content_First">In the drop-down list select the locality, and press  <text:span text:style-name="Strong_20_Emphasis">“OK”</text:span> button on the remote control 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Emphasised" style:display-name="Emphasised" style:family="text">
      <style:text-properties fo:border="0pt none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faq:localization</dc:title>
  </office:meta>
</office:document-meta>
</file>