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bb87eeb313bd55eca1126896c6673f2.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stb_webkit:faq:poedit_using"/><text:bookmark-start text:name="__RefHeading___poedit_1"/><text:bookmark-start text:name="poedit"/>Poedit<text:bookmark-end text:name="__RefHeading___poedit_1"/><text:bookmark-end text:name="poedit"/></text:h>
      <text:h text:style-name="Heading_20_3" text:outline-level="3"><text:bookmark-start text:name="__RefHeading___application_interface_description_v_1.0_2"/><text:bookmark-start text:name="application_interface_description_v_1.0"/>Application interface description v 1.0<text:bookmark-end text:name="__RefHeading___application_interface_description_v_1.0_2"/><text:bookmark-end text:name="application_interface_description_v_1.0"/></text:h>
      <text:h text:style-name="Heading_20_4" text:outline-level="4"><text:bookmark-start text:name="__RefHeading___introduction_3"/><text:bookmark-start text:name="introduction"/>Introduction<text:bookmark-end text:name="__RefHeading___introduction_3"/><text:bookmark-end text:name="introduction"/></text:h>
      <text:p text:style-name="Text_20_body">Current document shows aspects of software (Poedit application). This document contains description of environment and principals, which should be realized while localization of project. Also it contains application interface description, main functions and events.</text:p>
      <text:h text:style-name="Heading_20_4" text:outline-level="4"><text:bookmark-start text:name="__RefHeading___application_installation_4"/><text:bookmark-start text:name="application_installation"/>Application installation<text:bookmark-end text:name="__RefHeading___application_installation_4"/><text:bookmark-end text:name="application_installation"/></text:h>
      <text:p text:style-name="Text_20_body">First of all it is necessary to download application from official website <text:a xlink:type="simple" xlink:href="http://www.poedit.net/download.php" text:style-name="Internet_20_link" text:visited-style-name="Visited_20_Internet_20_Link">http://www.poedit.net/download.php</text:a>
After installation open <text:span text:style-name="Strong_20_Emphasis">File/Preferences</text:span> in Menu and enter your name &amp; e-mail. In “Editor” tab remove select from option “Automatically compile <text:span text:style-name="Source_20_Text">.mo</text:span> file on save”. Press “ОК”.</text:p>
      <text:h text:style-name="Heading_20_4" text:outline-level="4"><text:bookmark-start text:name="__RefHeading___description_of_translation_interface_of_po_files_5"/><text:bookmark-start text:name="description_of_translation_interface_of_po_files"/>Description of translation interface of PO files<text:bookmark-end text:name="__RefHeading___description_of_translation_interface_of_po_files_5"/><text:bookmark-end text:name="description_of_translation_interface_of_po_files"/></text:h>
      <text:p text:style-name="Text_20_body">Application interface contains functions which is necessary as for language file's generation, as for further translations of them to another language. 
All generated language files have extension <text:span text:style-name="Source_20_Text">*.po</text:span> (for example <text:span text:style-name="Source_20_Text">ru.po</text:span>), and could be translated in comfortable form to other languages by group of translators using this application. Those localizations can be integrated fast and easy in project.
Next in this instruction is interface description which shows application using by group of translators.</text:p>
      <text:p text:style-name="Text_20_body">There is described next elements of application on the picture:</text:p>
      <text:list text:style-name="Numbering_20_1" text:continue-numbering="false">
        <text:list-item>
          <text:p text:style-name="Numbering_20_1_Content_First"> text, which should be translated</text:p>
        </text:list-item>
        <text:list-item>
          <text:p text:style-name="Numbering_20_1_Content"> text, which is translated automatically and should be checked. If it is correct, then it is necessary to confirm it, by removing select “Fuzzy” in Menu, or correct it manually</text:p>
        </text:list-item>
        <text:list-item>
          <text:p text:style-name="Numbering_20_1_Content"> text, which should be translated</text:p>
        </text:list-item>
        <text:list-item>
          <text:p text:style-name="Numbering_20_1_Content"> translation</text:p>
        </text:list-item>
        <text:list-item>
          <text:p text:style-name="Numbering_20_1_Content"> comment to initial text (often using when the test is the part of huge sentence)</text:p>
        </text:list-item>
        <text:list-item>
          <text:p text:style-name="Numbering_20_1_Content"> text has comment</text:p>
        </text:list-item>
        <text:list-item>
          <text:p text:style-name="Numbering_20_1_Content_Last"> text is translated or correct by you and is correct</text:p>
        </text:list-item>
      </text:list>
      <text:p text:style-name="Text_20_body">Example:</text:p>
      <text:p text:style-name="Text_20_body"><draw:frame draw:style-name="media" draw:name="0" text:anchor-type="as-char" draw:z-index="0" svg:width="21.166666666667cm" style:rel-width="100%" svg:height="23.998654363706cm" style:rel-height="scale"><draw:image xlink:href="Pictures/5bb87eeb313bd55eca1126896c6673f2.jpg" xlink:type="simple" xlink:show="embed" xlink:actuate="onLoad"/></draw:frame></text:p>
      <text:h text:style-name="Heading_20_3" text:outline-level="3"><text:bookmark-start text:name="__RefHeading___to_add_new_localization_6"/><text:bookmark-start text:name="to_add_new_localization"/>To add new localization:<text:bookmark-end text:name="__RefHeading___to_add_new_localization_6"/><text:bookmark-end text:name="to_add_new_localization"/></text:h>
      <text:list text:style-name="List_20_1" text:continue-numbering="false">
        <text:list-item>
          <text:p text:style-name="LastListParagraph_List_20_1_Content_First"> <text:span text:style-name="Strong_20_Emphasis">1.</text:span> Download and untar <text:span text:style-name="Strong_20_Emphasis">portal-dev-*.tgz</text:span> from <text:a xlink:type="simple" xlink:href="http://soft.infomir.com.ua/" text:style-name="Internet_20_link" text:visited-style-name="Visited_20_Internet_20_Link">http://soft.infomir.com.ua/</text:a> </text:p>
        </text:list-item>
      </text:list>
      <text:list text:style-name="List_20_1" text:continue-numbering="false">
        <text:list-item>
          <text:p text:style-name="LastListParagraph_List_20_1_Content_First"> <text:span text:style-name="Strong_20_Emphasis">2.</text:span> Find, copy and edit PO files of localization (they are in folders <text:span text:style-name="Strong_20_Emphasis">lang</text:span> in developer version of portal) with <text:span text:style-name="Strong_20_Emphasis">Poedit</text:span>. </text:p>
        </text:list-item>
      </text:list>
      <text:p text:style-name="Preformatted_20_Text">./public/portal/master_settings/lang<text:line-break/>./public/portal/lang<text:line-break/>./public/app/dlman/lang<text:line-break/>./public/app/ibman/lang<text:line-break/>./public/app/pvr/lang<text:line-break/>./public/app/help/lang<text:line-break/>./system/settings/lang<text:line-break/>./system/updater/lang<text:line-break/>./system/pages/loader/lang</text:p>
      <text:list text:style-name="List_20_1" text:continue-numbering="false">
        <text:list-item>
          <text:p text:style-name="LastListParagraph_List_20_1_Content_First"> <text:span text:style-name="Strong_20_Emphasis">3.</text:span> In /portal/system/tools.js</text:p>
        </text:list-item>
      </text:list>
      <text:p text:style-name="Text_20_body">in function </text:p>
      <text:p text:style-name="Preformatted_20_Text">getCurrentLanguage ( langList )</text:p>
      <text:p text:style-name="Text_20_body">add in massive new localization </text:p>
      <text:p text:style-name="Preformatted_20_Text">['en', 'ru', 'uk', 'de', 'es', 'bg']</text:p>
      <text:list text:style-name="List_20_1" text:continue-numbering="false">
        <text:list-item>
          <text:p text:style-name="LastListParagraph_List_20_1_Content_First"> <text:span text:style-name="Strong_20_Emphasis">4.</text:span> Run script <text:span text:style-name="Strong_20_Emphasis">portal/tools/build.gettext.sh</text:span> or <text:span text:style-name="Strong_20_Emphasis">build.gettext.cmd</text:span> (for Windows). Before running script you need to run <text:span text:style-name="Strong_20_Emphasis">npm install</text:span> from <text:span text:style-name="Strong_20_Emphasis">portal/tools/</text:span>, <text:span text:style-name="Strong_20_Emphasis">nodejs</text:span> and <text:span text:style-name="Strong_20_Emphasis">npm</text:span> should be installed.</text:p>
        </text:list-item>
      </text:list>
      <text:p text:style-name="Text_20_body"><text:a xlink:type="simple" xlink:href="https://docs.infomir.com.ua/doku.php?id=en:stb_webkit:faq:0.2.18:build_internal_portal" text:style-name="Internet_20_link" text:visited-style-name="Visited_20_Internet_20_Link">Compiling embedded portal from source codes</text:a></text:p>
      <text:list text:style-name="List_20_1" text:continue-numbering="false">
        <text:list-item>
          <text:p text:style-name="LastListParagraph_List_20_1_Content_First"> <text:span text:style-name="Strong_20_Emphasis">5.</text:span> In rootfs in /etc/languages_utf8.txt, add new localization.</text:p>
        </text:list-item>
      </text:list>
      <text:h text:style-name="Heading_20_4" text:outline-level="4"><text:bookmark-start text:name="__RefHeading___if_there_is_need_to_add_localization_for_virtual_keyboard_7"/><text:bookmark-start text:name="if_there_is_need_to_add_localization_for_virtual_keyboard"/>If there is need to add localization for virtual keyboard:<text:bookmark-end text:name="__RefHeading___if_there_is_need_to_add_localization_for_virtual_keyboard_7"/><text:bookmark-end text:name="if_there_is_need_to_add_localization_for_virtual_keyboard"/></text:h>
      <text:list text:style-name="List_20_1" text:continue-numbering="false">
        <text:list-item>
          <text:p text:style-name="LastListParagraph_List_20_1_Content_First"> <text:span text:style-name="Strong_20_Emphasis">a.</text:span> Edit files in  system/keyboard/js/</text:p>
        </text:list-item>
      </text:list>
      <text:list text:style-name="List_20_1" text:continue-numbering="false">
        <text:list-item>
          <text:p text:style-name="LastListParagraph_List_20_1_Content_First"> <text:span text:style-name="Strong_20_Emphasis">b.</text:span> /system/keyboard/js/boards.js - language+layout(buttons)</text:p>
        </text:list-item>
      </text:list>
      <text:p text:style-name="Text_20_body">And goto step <text:span text:style-name="Strong_20_Emphasis">4.</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2::00:00</meta:creation-date>
    <dc:creator>Generated</dc:creator>
    <dc:date>1970-01-01T02::00:00</dc:date>
    <dc:language>en-US</dc:language>
    <meta:editing-cycles>1</meta:editing-cycles>
    <meta:editing-duration>PT0S</meta:editing-duration>
    <dc:title>en:stb_webkit:faq:poedit_using</dc:title>
  </office:meta>
</office:document-meta>
</file>