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80600ff976c0ad0dd88b19ba079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rc_code_table"/><text:bookmark-start text:name="__RefHeading___rc_code_irda-4807_not_programmable_1"/><text:bookmark-start text:name="rc_code_irda-4807_not_programmable"/>RC Code IRDA-4807 not programmable<text:bookmark-end text:name="__RefHeading___rc_code_irda-4807_not_programmable_1"/><text:bookmark-end text:name="rc_code_irda-4807_not_programmable"/></text:h>
      <text:p text:style-name="Text_20_body">Protocol RC5 38KHz Code page - 14 (0xE)</text:p>
      <text:p text:style-name="Text_20_body"><draw:frame draw:style-name="media" draw:name="0" text:anchor-type="as-char" draw:z-index="0" svg:width="3.96875cm" svg:height="15.333806818182cm"><draw:image xlink:href="Pictures/c8f80600ff976c0ad0dd88b19ba079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rc_code_table</dc:title>
  </office:meta>
</office:document-meta>
</file>