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db3037921967d2d6d7d8371e2374d4.png"/>
  <manifest:file-entry manifest:media-type="image/png" manifest:full-path="Pictures/67bb34037a72706d04f258faf2560095.png"/>
  <manifest:file-entry manifest:media-type="image/png" manifest:full-path="Pictures/838c0d08dd16decdbd54e1cc814ece9f.png"/>
  <manifest:file-entry manifest:media-type="image/png" manifest:full-path="Pictures/f9a9ce6e378595b951a6a31eccaa72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tb_webkit:faq:samba"/><text:bookmark-start text:name="__RefHeading___how_to_configure_share_folders_on_pc_with_ms_windows_samba_1"/><text:bookmark-start text:name="how_to_configure_share_folders_on_pc_with_ms_windows_samba"/>How to configure share folders on PC with MS Windows (SAMBA)<text:bookmark-end text:name="__RefHeading___how_to_configure_share_folders_on_pc_with_ms_windows_samba_1"/><text:bookmark-end text:name="how_to_configure_share_folders_on_pc_with_ms_windows_samba"/></text:h>
      <text:h text:style-name="Heading_20_3" text:outline-level="3"><text:bookmark-start text:name="__RefHeading___pc_2"/><text:bookmark-start text:name="pc"/>PC<text:bookmark-end text:name="__RefHeading___pc_2"/><text:bookmark-end text:name="pc"/></text:h>
      <text:p text:style-name="Text_20_body">About System:</text:p>
      <text:p text:style-name="Text_20_body">OS - <text:span text:style-name="Emphasis">Windows 7 64-bit</text:span></text:p>
      <text:p text:style-name="Text_20_body">PC name - <text:span text:style-name="Emphasis">ZSUP-Vlad</text:span></text:p>
      <text:p text:style-name="Text_20_body">Workgroup - <text:span text:style-name="Emphasis">WORKGROUP</text:span></text:p>
      <text:p text:style-name="Text_20_body"><text:span text:style-name="Emphasis">Use in PC name and Workgroup field only Latin symbols.</text:span></text:p>
      <text:p text:style-name="Horizontal_20_Line"/>
      <text:h text:style-name="Heading_20_4" text:outline-level="4"><text:bookmark-start text:name="__RefHeading___share_access_to_folder_in_windows_7_3"/><text:bookmark-start text:name="share_access_to_folder_in_windows_7"/>Share access to folder in Windows 7<text:bookmark-end text:name="__RefHeading___share_access_to_folder_in_windows_7_3"/><text:bookmark-end text:name="share_access_to_folder_in_windows_7"/></text:h>
      <text:p text:style-name="Text_20_body">Folder <text:span text:style-name="Emphasis">ForShare</text:span></text:p>
      <text:p text:style-name="Text_20_body">Goto folder   <text:span text:style-name="Emphasis">Properties</text:span> &gt; <text:span text:style-name="Emphasis">Sharing</text:span> &gt;  <text:span text:style-name="Emphasis">Share</text:span> Select user  <text:span text:style-name="Strong_20_Emphasis">“Everyone”</text:span> (If you don't have such user - add it), set <text:span text:style-name="Emphasis">Permission level</text:span> and click on share button.</text:p>
      <text:p text:style-name="Text_20_body"><draw:frame draw:style-name="media" draw:name="2 Legend" text:anchor-type="as-char" draw:z-index="0" svg:width="26.537708333333cm" style:rel-width="100%"><draw:text-box><text:p text:style-name="legendcenter"><draw:frame draw:style-name="media" draw:name="2" text:anchor-type="as-char" draw:z-index="0" svg:width="26.537708333333cm" style:rel-width="100%" svg:height="17.409583333333cm" style:rel-height="scale"><draw:image xlink:href="Pictures/70db3037921967d2d6d7d8371e2374d4.png" xlink:type="simple" xlink:show="embed" xlink:actuate="onLoad"/></draw:frame>2</text:p></draw:text-box></draw:frame></text:p>
      <text:p text:style-name="Horizontal_20_Line"/>
      <text:h text:style-name="Heading_20_3" text:outline-level="3"><text:bookmark-start text:name="__RefHeading___network_and_sharing_center_4"/><text:bookmark-start text:name="network_and_sharing_center"/>Network and sharing Center<text:bookmark-end text:name="__RefHeading___network_and_sharing_center_4"/><text:bookmark-end text:name="network_and_sharing_center"/></text:h>
      <text:h text:style-name="Heading_20_4" text:outline-level="4"><text:bookmark-start text:name="__RefHeading___advanced_sharing_settings_5"/><text:bookmark-start text:name="advanced_sharing_settings"/>Advanced sharing settings.<text:bookmark-end text:name="__RefHeading___advanced_sharing_settings_5"/><text:bookmark-end text:name="advanced_sharing_settings"/></text:h>
      <text:h text:style-name="Heading_20_5" text:outline-level="5"><text:bookmark-start text:name="__RefHeading___home_or_work_6"/><text:bookmark-start text:name="home_or_work"/>Home or Work<text:bookmark-end text:name="__RefHeading___home_or_work_6"/><text:bookmark-end text:name="home_or_work"/></text:h>
      <text:p text:style-name="Text_20_body"><draw:frame draw:style-name="media" draw:name="Home or Work Legend" text:anchor-type="as-char" draw:z-index="0" svg:width="18.520833333333cm" style:rel-width="100%"><draw:text-box><text:p text:style-name="legendcenter"><draw:frame draw:style-name="media" draw:name="Home or Work" text:anchor-type="as-char" draw:z-index="1" svg:width="18.520833333333cm" style:rel-width="100%" svg:height="22.384736790987cm" style:rel-height="scale"><draw:image xlink:href="Pictures/67bb34037a72706d04f258faf2560095.png" xlink:type="simple" xlink:show="embed" xlink:actuate="onLoad"/></draw:frame>Home or Work</text:p></draw:text-box></draw:frame></text:p>
      <text:h text:style-name="Heading_20_5" text:outline-level="5"><text:bookmark-start text:name="__RefHeading___public_7"/><text:bookmark-start text:name="public"/>Public<text:bookmark-end text:name="__RefHeading___public_7"/><text:bookmark-end text:name="public"/></text:h>
      <text:p text:style-name="Text_20_body"><draw:frame draw:style-name="media" draw:name="Public Legend" text:anchor-type="as-char" draw:z-index="0" svg:width="18.520833333333cm" style:rel-width="100%"><draw:text-box><text:p text:style-name="legendcenter"><draw:frame draw:style-name="media" draw:name="Public" text:anchor-type="as-char" draw:z-index="2" svg:width="18.520833333333cm" style:rel-width="100%" svg:height="19.880754662005cm" style:rel-height="scale"><draw:image xlink:href="Pictures/838c0d08dd16decdbd54e1cc814ece9f.png" xlink:type="simple" xlink:show="embed" xlink:actuate="onLoad"/></draw:frame>Public</text:p></draw:text-box></draw:frame></text:p>
      <text:p text:style-name="Horizontal_20_Line"/>
      <text:h text:style-name="Heading_20_3" text:outline-level="3"><text:bookmark-start text:name="__RefHeading___stb_8"/><text:bookmark-start text:name="stb"/>STB<text:bookmark-end text:name="__RefHeading___stb_8"/><text:bookmark-end text:name="stb"/></text:h>
      <text:p text:style-name="Text_20_body">Shared folder is accessable on STB.</text:p>
      <text:p text:style-name="Text_20_body"><draw:frame draw:style-name="media" draw:name="3 Legend" text:anchor-type="as-char" draw:z-index="0" svg:width="23.8125cm" style:rel-width="100%"><draw:text-box><text:p text:style-name="legendcenter"><draw:frame draw:style-name="media" draw:name="3" text:anchor-type="as-char" draw:z-index="3" svg:width="23.8125cm" style:rel-width="100%" svg:height="19.05cm" style:rel-height="scale"><draw:image xlink:href="Pictures/f9a9ce6e378595b951a6a31eccaa7261.png" xlink:type="simple" xlink:show="embed" xlink:actuate="onLoad"/></draw:frame>3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en:stb_webkit:faq:samba</dc:title>
  </office:meta>
</office:document-meta>
</file>