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613e681cd6f1f1a0497a7a2902e799.jpg"/>
  <manifest:file-entry manifest:media-type="image/jpeg" manifest:full-path="Pictures/e001bbcb106dc052a29680eb25e3afc5.jpg"/>
  <manifest:file-entry manifest:media-type="image/jpeg" manifest:full-path="Pictures/934fbcc7dc1984706a397a3d25e06de3.jpg"/>
  <manifest:file-entry manifest:media-type="image/jpeg" manifest:full-path="Pictures/4f2d9460a8fc3ffcef0f847d791f20eb.jpg"/>
  <manifest:file-entry manifest:media-type="image/jpeg" manifest:full-path="Pictures/3175806dd8fd3771d0e1f4f08634e2c1.jpg"/>
  <manifest:file-entry manifest:media-type="image/jpeg" manifest:full-path="Pictures/78dac515f809278ef820bcc3e8ea83ab.jpg"/>
  <manifest:file-entry manifest:media-type="image/jpeg" manifest:full-path="Pictures/48a9dfa51c4dea9ec766767a78a9d5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3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style:style style:name="PluginODTAutoStyle_Table_23"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4" style:family="table-cell">
      <style:paragraph-properties fo:text-align="center"/>
      <style:table-cell-properties fo:padding="0.1cm" fo:border="0.002cm solid #000000"/>
    </style:style>
    <style:style style:name="PluginODTAutoStyle_Paragraph_25" style:family="paragraph">
      <style:paragraph-properties fo:text-align="center" fo:padding="0.1cm"/>
    </style:style>
    <style:style style:name="PluginODTAutoStyle_TableCell_26" style:family="table-cell">
      <style:table-cell-properties fo:padding="0.3cm" fo:border="0.002cm solid #000000"/>
    </style:style>
    <style:style style:name="PluginODTAutoStyle_Paragraph_27" style:family="paragraph">
      <style:paragraph-properties fo:padding="0.3cm"/>
    </style:style>
    <style:style style:name="PluginODTAutoStyle_Frame_2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9" style:family="table">
      <style:table-properties table:align="center" style:rel-width="100%" style:width="481.89pt"/>
    </style:style>
    <style:style style:name="odt_auto_style_table_column_8_1" style:family="table-column">
      <style:table-column-properties style:column-width="481.89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Table_32"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3" style:family="table-cell">
      <style:paragraph-properties fo:text-align="center"/>
      <style:table-cell-properties fo:padding="0.1cm" fo:border="0.002cm solid #000000"/>
    </style:style>
    <style:style style:name="PluginODTAutoStyle_Paragraph_34" style:family="paragraph">
      <style:paragraph-properties fo:text-align="center" fo:padding="0.1cm"/>
    </style:style>
    <style:style style:name="PluginODTAutoStyle_TableCell_35" style:family="table-cell">
      <style:table-cell-properties fo:padding="0.3cm" fo:border="0.002cm solid #000000"/>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b_webkit:faq:update_firmware_mag200_250"/><text:bookmark-start text:name="__RefHeading___how_to_update_firmware_on_stb_linux-webkit_1"/><text:bookmark-start text:name="how_to_update_firmware_on_stb_linux-webkit"/>How to update firmware on STB Linux-WebKit<text:bookmark-end text:name="__RefHeading___how_to_update_firmware_on_stb_linux-webkit_1"/><text:bookmark-end text:name="how_to_update_firmware_on_stb_linux-webkit"/></text:h>
      <text:p text:style-name="Text_20_body"><text:span text:style-name="Strong_20_Emphasis">Current version of the software:</text:span></text:p>
      <text:p text:style-name="Text_20_body"><text:span text:style-name="Strong_20_Emphasis"><text:a xlink:type="simple" xlink:href="https://docs.infomir.com.ua/doku.php?id=en:stb_webkit:archive:update200" text:style-name="Internet_20_link" text:visited-style-name="Visited_20_Internet_20_Link">STB MAG-200</text:a></text:span></text:p>
      <text:p text:style-name="Text_20_body"><text:span text:style-name="Strong_20_Emphasis"><text:a xlink:type="simple" xlink:href="https://docs.infomir.com.ua/doku.php?id=en:stb_webkit:update" text:style-name="Internet_20_link" text:visited-style-name="Visited_20_Internet_20_Link">Other STB MAG Linux-WebKit</text:a></text:span></text:p>
      <text:p text:style-name="Text_20_body"><draw:frame draw:style-name="PluginODTAutoStyle_Frame_1_text_frame" draw:name="Frame1" text:anchor-type="paragraph" svg:width="289.134pt" draw:z-index="0" svg:x="0cm" svg:y="0cm" svg:min-height="1cm"><draw:text-box><table:table table:style-name="PluginODTAutoStyle_Table_2"><table:table-column table:style-name="odt_auto_style_table_column_1_1"/><table:table-row><table:table-cell office:value-type="string" table:style-name="PluginODTAutoStyle_TableCell_3"><text:h text:style-name="Heading_20_4" text:outline-level="4"><text:bookmark-start text:name="__RefHeading___for_stb_mag200_2"/><text:bookmark-start text:name="for_stb_mag200"/>For STB MAG200<text:bookmark-end text:name="__RefHeading___for_stb_mag200_2"/><text:bookmark-end text:name="for_stb_mag200"/></text:h><text:p text:style-name="Text_20_body">There is only one <text:span text:style-name="Strong_20_Emphasis"><text:a xlink:type="simple" xlink:href="http://en.wikipedia.org/wiki/Flash_memory#NAND_flash" text:style-name="Internet_20_link" text:visited-style-name="Visited_20_Internet_20_Link">NAND</text:a></text:span> in <text:span text:style-name="Strong_20_Emphasis">STB MAG200</text:span>, so the updating variants from the main software menu, as <text:span text:style-name="Strong_20_Emphasis">WEB (http)</text:span> &amp; <text:span text:style-name="Strong_20_Emphasis">USB (without Bootstrap using)</text:span> - are impossible. There is an ability to split <text:span text:style-name="Strong_20_Emphasis">NAND</text:span> in <text:span text:style-name="Strong_20_Emphasis">STB MAG200</text:span> into <text:span text:style-name="Strong_20_Emphasis">NAND1</text:span> and <text:span text:style-name="Strong_20_Emphasis">NAND2</text:span>. It is neccessary to use software image <text:span text:style-name="Strong_20_Emphasis">imageupdate_2us</text:span> for this, which is in release catalogue. It is recommended to update using <text:a xlink:type="simple" xlink:href="#__RefHeading___using_multicast_9" text:style-name="Local_20_link" text:visited-style-name="Visited_20_Local_20_Link">Multicast method</text:a>.<text:line-break/>
!!!Attention, after reset to the default settings from BIOS - <text:span text:style-name="Strong_20_Emphasis">NAND1</text:span> and <text:span text:style-name="Strong_20_Emphasis">NAND2</text:span> become to <text:span text:style-name="Strong_20_Emphasis">NAND</text:span>!!!</text:p></table:table-cell></table:table-row></table:table></draw:text-box></draw:frame></text:p>
      <text:h text:style-name="Heading_20_2" text:outline-level="2"><text:bookmark-start text:name="__RefHeading___using_the_http_method_from_inner_portal_3"/><text:bookmark-start text:name="using_the_http_method_from_inner_portal"/>Using the HTTP method from inner portal<text:bookmark-end text:name="__RefHeading___using_the_http_method_from_inner_portal_3"/><text:bookmark-end text:name="using_the_http_method_from_inner_portal"/></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Beginning from firmware version ПО 0.2.14-r8 Public firmware versions <text:note text:id="ftn0" text:note-class="footnote"><text:note-citation text:label="1)">1)</text:note-citation><text:note-body><text:p text:style-name="Text_20_body">firmware versions signed by Public key</text:p></text:note-body></text:note> and manufacturer firmwares <text:note text:id="ftn1" text:note-class="footnote"><text:note-citation text:label="2)">2)</text:note-citation><text:note-body><text:p text:style-name="Text_20_body">Manufacturer firmware which is provided by manufacturer for update/autoupdate from manufacturer servers</text:p></text:note-body></text:note> (manufacturer firmware) are updating from embedded portal (HTTP, USB) on manufacturer firmware only. To update STB on Public firmware <text:a xlink:type="simple" xlink:href="http://soft.infomir.com.ua" text:style-name="Internet_20_link" text:visited-style-name="Visited_20_Internet_20_Link">soft.infomir.com.ua</text:a> it is necessary to use updating methods from Bootloader menu (Multicast, USB&amp;Bootstrap …). For STB updatign from embedded portal or MiddleWare using HTTP or USB storage device on custom/other firmwares which are different from manufacturer it is necessary to make customized image according new instructions.<text:line-break/>
Image making: <text:a xlink:type="simple" xlink:href="https://docs.infomir.com.ua/doku.php?id=en:stb_webkit:faq:make_image_mag-200_250_new" text:style-name="Internet_20_link" text:visited-style-name="Visited_20_Internet_20_Link">Image making (PublicImage, CustomImage, OperatorImage)</text:a><text:line-break/>
SSH access in Public and manufacturer firmwares: <text:a xlink:type="simple" xlink:href="http://wiki.infomir.eu/doku.php/en:stb_webkit:faq:ssh_login_password" text:style-name="Internet_20_link" text:visited-style-name="Visited_20_Internet_20_Link">SSH</text:a></text:p></table:table-cell></table:table-row></table:table></draw:text-box></draw:frame></text:p>
      <text:h text:style-name="Heading_20_3" text:outline-level="3"><text:bookmark-start text:name="__RefHeading___settings_of_the_internal_portal_autoupdate_firmware_system_4"/><text:bookmark-start text:name="settings_of_the_internal_portal_autoupdate_firmware_system"/>"Settings" of the internal portal (Autoupdate firmware system)<text:bookmark-end text:name="__RefHeading___settings_of_the_internal_portal_autoupdate_firmware_system_4"/><text:bookmark-end text:name="settings_of_the_internal_portal_autoupdate_firmware_system"/></text:h>
      <text:list text:style-name="List_20_1" text:continue-numbering="false">
        <text:list-item>
          <text:p text:style-name="List_20_1_Content_First"> Open <text:span text:style-name="Strong_20_Emphasis">“Settings”</text:span> of the internal portal;</text:p>
        </text:list-item>
        <text:list-item>
          <text:p text:style-name="List_20_1_Content"> Choose <text:span text:style-name="Strong_20_Emphasis">“Update software now”</text:span>;</text:p>
        </text:list-item>
        <text:list-item>
          <text:p text:style-name="List_20_1_Content"> In the opened window <text:span text:style-name="Strong_20_Emphasis">“Autoupdate”</text:span> choose the list of <text:span text:style-name="Strong_20_Emphasis">“Available versions”</text:span> by pressing <text:span text:style-name="Strong_20_Emphasis">“OK”</text:span> - The latest available version is on top of the list;</text:p>
        </text:list-item>
        <text:list-item>
          <text:p text:style-name="List_20_1_Content"> Choose necessary firmware version;</text:p>
        </text:list-item>
        <text:list-item>
          <text:p text:style-name="List_20_1_Content"> Move “focus” to <text:span text:style-name="Strong_20_Emphasis">“Update</text:span>” using buttons on RC (up, down, left and right);</text:p>
        </text:list-item>
        <text:list-item>
          <text:p text:style-name="List_20_1_Content"> Choose <text:span text:style-name="Strong_20_Emphasis">“Update”</text:span> by pressing <text:span text:style-name="Strong_20_Emphasis">“ОК”</text:span> on RC;</text:p>
        </text:list-item>
        <text:list-item>
          <text:p text:style-name="List_20_1_Content_Last"> Wait untill STB will be updated. Updating process is desplayed as filling of progress-bar and comments. STB will be <text:span text:style-name="Strong_20_Emphasis">rebooted automatically</text:span> after update.</text:p>
        </text:list-item>
      </text:list>
      <text:h text:style-name="Heading_20_3" text:outline-level="3"><text:bookmark-start text:name="__RefHeading___system_settings_in_the_inner_portal_from_http_5"/><text:bookmark-start text:name="system_settings_in_the_inner_portal_from_http"/>"System settings" in the inner portal (From HTTP)<text:bookmark-end text:name="__RefHeading___system_settings_in_the_inner_portal_from_http_5"/><text:bookmark-end text:name="system_settings_in_the_inner_portal_from_http"/></text:h>
      <text:p text:style-name="Text_20_body">If you are using a standard software image (factory image), software will be updated  from the server of factory  on the current stable version.</text:p>
      <text:list text:style-name="List_20_1" text:continue-numbering="false">
        <text:list-item>
          <text:p text:style-name="List_20_1_Content_First">Go to <text:span text:style-name="Strong_20_Emphasis">“System settings”</text:span> by pressing <text:span text:style-name="Strong_20_Emphasis">«Setup»</text:span>, <text:span text:style-name="Strong_20_Emphasis">«Services»</text:span> or <text:span text:style-name="Strong_20_Emphasis">«SET»</text:span> on the remote control (depending on the version the remote control)</text:p>
        </text:list-item>
        <text:list-item>
          <text:p text:style-name="List_20_1_Content"><text:span text:style-name="Strong_20_Emphasis">“Sofware update”</text:span> - Download method… <text:span text:style-name="Strong_20_Emphasis">“From HTTP”</text:span>.</text:p>
        </text:list-item>
        <text:list-item>
          <text:p text:style-name="List_20_1_Content"><text:span text:style-name="Strong_20_Emphasis">“Start Update”</text:span>.</text:p>
        </text:list-item>
        <text:list-item>
          <text:p text:style-name="List_20_1_Content"><text:span text:style-name="Strong_20_Emphasis">“Verify”</text:span>. If the test is successful you'll see information about the availability of new versions of software.</text:p>
        </text:list-item>
        <text:list-item>
          <text:p text:style-name="List_20_1_Content"><text:span text:style-name="Strong_20_Emphasis">“Start update”</text:span> - to begin the update.</text:p>
        </text:list-item>
        <text:list-item>
          <text:p text:style-name="List_20_1_Content_Last">After the update successful -  STB must be rebooted.</text:p>
        </text:list-item>
      </text:list>
      <text:p text:style-name="Text_20_body">In standart software image (factory image) there is such updating address: </text:p>
      <text:p text:style-name="Text_20_body">for MAG200</text:p>
      <table:table table:style-name="Table">
        <table:table-column table:style-name="odt_auto_style_table_column_3_1"/>
        <table:table-row>
          <table:table-cell office:value-type="string" table:style-name="PluginODTAutoStyle_TableCell_9">
            <text:p text:style-name="Preformatted_20_Text">http://mag.infomir.com.ua/200/imageupdate</text:p>
          </table:table-cell>
        </table:table-row>
      </table:table>
      <text:p text:style-name="Text_20_body">for MAG250</text:p>
      <table:table table:style-name="Table">
        <table:table-column table:style-name="odt_auto_style_table_column_4_1"/>
        <table:table-row>
          <table:table-cell office:value-type="string" table:style-name="PluginODTAutoStyle_TableCell_11">
            <text:p text:style-name="Preformatted_20_Text">http://mag.infomir.com.ua/250/imageupdate</text:p>
          </table:table-cell>
        </table:table-row>
      </table:table>
      <text:p text:style-name="Text_20_body">The string is available for edition with help of virtual keyboard (button “KB” on the Remote Control) or USB keyboard.</text:p>
      <text:p text:style-name="Text_20_body">Example</text:p>
      <text:p text:style-name="Text_20_body"><draw:frame draw:style-name="media" draw:name="0" text:anchor-type="as-char" draw:z-index="0" svg:width="18.520833333333cm" style:rel-width="100%" svg:height="9.984871031746cm" style:rel-height="scale"><draw:image xlink:href="Pictures/08613e681cd6f1f1a0497a7a2902e799.jpg" xlink:type="simple" xlink:show="embed" xlink:actuate="onLoad"/></draw:frame></text:p>
      <text:p text:style-name="Text_20_body"><text:line-break/>
<draw:frame draw:style-name="media" draw:name="1" text:anchor-type="as-char" draw:z-index="1" svg:width="18.520833333333cm" style:rel-width="100%" svg:height="9.9510240112994cm" style:rel-height="scale"><draw:image xlink:href="Pictures/e001bbcb106dc052a29680eb25e3afc5.jpg" xlink:type="simple" xlink:show="embed" xlink:actuate="onLoad"/></draw:frame></text:p>
      <text:p text:style-name="Text_20_body"><text:line-break/></text:p>
      <text:h text:style-name="Heading_20_2" text:outline-level="2"><text:bookmark-start text:name="__RefHeading___using_a_usb_flash_drive_6"/><text:bookmark-start text:name="using_a_usb_flash_drive"/>Using a USB flash drive<text:bookmark-end text:name="__RefHeading___using_a_usb_flash_drive_6"/><text:bookmark-end text:name="using_a_usb_flash_drive"/></text:h>
      <text:list text:style-name="List_20_1" text:continue-numbering="false">
        <text:list-item>
          <text:p text:style-name="List_20_1_Content_First">On USB - drive, the file system <text:span text:style-name="Strong_20_Emphasis">FAT32</text:span>, create a directory <text:span text:style-name="Strong_20_Emphasis"><text:span text:style-name="Emphasis">mag200</text:span></text:span> to <text:span text:style-name="Strong_20_Emphasis">STB MAG-200</text:span> and/or <text:span text:style-name="Strong_20_Emphasis"><text:span text:style-name="Emphasis">mag250</text:span></text:span> to <text:span text:style-name="Strong_20_Emphasis">STB MAG-250</text:span> (If your USB - drive multiple partitions, then use the first partition)</text:p>
        </text:list-item>
        <text:list-item>
          <text:p text:style-name="List_20_1_Content">Update using <text:span text:style-name="Emphasis">bootstrap</text:span>:</text:p>
          <text:list text:style-name="List_20_1">
            <text:list-item>
              <text:p text:style-name="List_20_1_Content">Written in the directory <text:span text:style-name="Strong_20_Emphasis"><text:span text:style-name="Emphasis">mag200(mag250)</text:span></text:span> files <text:span text:style-name="Emphasis">imageupdate</text:span> and <text:span text:style-name="Emphasis">bootstrap</text:span>. For STB MAG-250 file <text:span text:style-name="Emphasis">bootstrap_250</text:span> renamed <text:span text:style-name="Emphasis">bootstrap</text:span>.</text:p>
            </text:list-item>
          </text:list>
        </text:list-item>
        <text:list-item>
          <text:p text:style-name="List_20_1_Content">Update not using <text:span text:style-name="Emphasis">bootstrap</text:span>:</text:p>
          <text:list text:style-name="List_20_1">
            <text:list-item>
              <text:p text:style-name="List_20_1_Content">Written in the directory <text:span text:style-name="Emphasis">mag200(mag250)</text:span> file <text:span text:style-name="Emphasis">imageupdate</text:span> which taken from releases from MAG200/250.</text:p>
            </text:list-item>
          </text:list>
        </text:list-item>
        <text:list-item>
          <text:p text:style-name="List_20_1_Content_Last">If your STB MAG-200/250 several USB connectors then use to update the rear connector.   </text:p>
        </text:list-item>
      </text:list>
      <text:h text:style-name="Heading_20_5" text:outline-level="5"><text:bookmark-start text:name="__RefHeading___in_the_boot_menu_bios_7"/><text:bookmark-start text:name="in_the_boot_menu_bios"/>In the boot menu (BIOS)<text:bookmark-end text:name="__RefHeading___in_the_boot_menu_bios_7"/><text:bookmark-end text:name="in_the_boot_menu_bios"/></text:h>
      <text:p text:style-name="Text_20_body">On a USB drive should be two files <text:span text:style-name="Emphasis">imageupdate</text:span> and <text:span text:style-name="Emphasis">bootstrap</text:span></text:p>
      <text:list text:style-name="Numbering_20_1" text:continue-numbering="false">
        <text:list-item>
          <text:p text:style-name="Numbering_20_1_Content_First"> <text:a xlink:type="simple" xlink:href="https://docs.infomir.com.ua/doku.php?id=en:stb_webkit:faq:bios_settings_mag200_250" text:style-name="Internet_20_link" text:visited-style-name="Visited_20_Internet_20_Link">Enter The BIOS</text:a></text:p>
        </text:list-item>
        <text:list-item>
          <text:p text:style-name="Numbering_20_1_Content"> Select <text:span text:style-name="Strong_20_Emphasis">“Upgrade Tools”</text:span>, pressing enter on the remote control to the right  </text:p>
        </text:list-item>
        <text:list-item>
          <text:p text:style-name="Numbering_20_1_Content"> Select <text:span text:style-name="Strong_20_Emphasis">“USB Bootstrap”</text:span></text:p>
        </text:list-item>
        <text:list-item>
          <text:p text:style-name="Numbering_20_1_Content"> Connect the USB flash drive and click OK to confirm the beginning of the update process</text:p>
        </text:list-item>
        <text:list-item>
          <text:p text:style-name="Numbering_20_1_Content_Last"> Wait for the update, STB will reboot. </text:p>
        </text:list-item>
      </text:list>
      <text:h text:style-name="Heading_20_5" text:outline-level="5"><text:bookmark-start text:name="__RefHeading___in_an_internal_software_8"/><text:bookmark-start text:name="in_an_internal_software"/>In an internal software<text:bookmark-end text:name="__RefHeading___in_an_internal_software_8"/><text:bookmark-end text:name="in_an_internal_software"/></text:h>
      <text:list text:style-name="Numbering_20_1" text:continue-numbering="false">
        <text:list-item>
          <text:p text:style-name="Numbering_20_1_Content_First">Go to “System settings” by pressing «Setup», «Services» or «SET» on the remote control (depending on the version the remote control)</text:p>
        </text:list-item>
        <text:list-item>
          <text:p text:style-name="Numbering_20_1_Content">Select <text:span text:style-name="Strong_20_Emphasis">“Software update”</text:span>.</text:p>
        </text:list-item>
        <text:list-item>
          <text:p text:style-name="Numbering_20_1_Content">Select update <text:span text:style-name="Strong_20_Emphasis">“From USB”</text:span> ⇒ <text:span text:style-name="Strong_20_Emphasis">“Start update”</text:span>. If the preceding items are correct you will see a window with information about the current software version, select the drive or partition and the file path.</text:p>
        </text:list-item>
        <text:list-item>
          <text:p text:style-name="Numbering_20_1_Content">Select <text:span text:style-name="Strong_20_Emphasis">“Verify”</text:span>. If the test is successful you'll see information about the availability of new versions of software.</text:p>
        </text:list-item>
        <text:list-item>
          <text:p text:style-name="Numbering_20_1_Content">Select <text:span text:style-name="Strong_20_Emphasis">“Start update”</text:span> to begin the update.</text:p>
        </text:list-item>
        <text:list-item>
          <text:p text:style-name="Numbering_20_1_Content_Last">After the update successful -  STB must be rebooted.</text:p>
        </text:list-item>
      </text:list>
      <text:h text:style-name="Heading_20_2" text:outline-level="2"><text:bookmark-start text:name="__RefHeading___using_multicast_9"/><text:bookmark-start text:name="using_multicast"/>Using Multicast<text:bookmark-end text:name="__RefHeading___using_multicast_9"/><text:bookmark-end text:name="using_multicast"/></text:h>
      <table:table table:style-name="PluginODTAutoStyle_Table_13">
        <table:table-column table:style-name="odt_auto_style_table_column_5_1"/>
        <table:table-column table:style-name="odt_auto_style_table_column_5_2"/>
        <table:table-row>
          <table:table-cell office:value-type="string" table:style-name="PluginODTAutoStyle_TableCell_14"/>
          <table:table-cell office:value-type="string" table:style-name="PluginODTAutoStyle_TableCell_16">
            <text:p text:style-name="PluginODTAutoStyle_Paragraph_17"><text:span text:style-name="Strong_20_Emphasis">Requirements for Operational System:</text:span><text:line-break/>Any version OS Microsoft Windows with support <text:a xlink:type="simple" xlink:href="https://en.wikipedia.org/wiki/.NET Framework" text:style-name="Internet_20_link" text:visited-style-name="Visited_20_Internet_20_Link">.NET Framework</text:a> 2.0 version and higher…</text:p>
          </table:table-cell>
        </table:table-row>
      </table:table>
      <text:list text:style-name="List_20_1" text:continue-numbering="false">
        <text:list-item>
          <text:p text:style-name="List_20_1_Content_First">Start the application on PC <text:span text:style-name="Strong_20_Emphasis"><text:a xlink:type="simple" xlink:href="https://docs.infomir.com.ua/lib/exe/fetch.php?media=mcast_v2.0.zip" text:style-name="Internet_20_link" text:visited-style-name="Visited_20_Internet_20_Link">MCAST_V2.0</text:a></text:span>. This activates the form of interface selection (selection of a network card), through which will be broadcast. To ensure smooth traffic flow IGMP and multicast is desirable that the PC and STB must be in the same address space within a single network device. At home, it is generally sufficient to PC and STB are connected to the same switch / router.<text:line-break/></text:p>
        </text:list-item>
        <text:list-item>
          <text:p text:style-name="List_20_1_Content_Last">After you select the interface on the main form of application to set the necessary parameters and Broadcasting to launch a process of broadcasting. If at the time the application is launched specially prepared files <text:span text:style-name="Strong_20_Emphasis">(<text:span text:style-name="Emphasis">bootstrap</text:span>, <text:span text:style-name="Emphasis">imageupdate</text:span>)</text:span> were in the same folder, then the main form, enter any additional settings are required. Enough to start broadcasting two streams.<text:line-break/></text:p>
        </text:list-item>
      </text:list>
      <table:table table:style-name="PluginODTAutoStyle_Table_18">
        <table:table-column table:style-name="odt_auto_style_table_column_6_1"/>
        <table:table-column table:style-name="odt_auto_style_table_column_6_2"/>
        <table:table-row>
          <table:table-cell office:value-type="string" table:style-name="PluginODTAutoStyle_TableCell_19"/>
          <table:table-cell office:value-type="string" table:style-name="PluginODTAutoStyle_TableCell_21">
            <text:p text:style-name="PluginODTAutoStyle_Paragraph_22">Attention! The <text:span text:style-name="Strong_20_Emphasis">Bootstrap address</text:span> for various STB <text:span text:style-name="Strong_20_Emphasis">may differ from the current</text:span>. The  Bootstrap address displayed on the TV screen when the option “MC Upgrade” is enabled. Сorrect it if necessary.</text:p>
          </table:table-cell>
        </table:table-row>
      </table:table>
      <text:p text:style-name="Text_20_body">Example of using MCAST utility</text:p>
      <text:p text:style-name="Text_20_body"><text:span text:style-name="Strong_20_Emphasis">Example:</text:span></text:p>
      <text:p text:style-name="Text_20_body">Select the network interface (active network interface);</text:p>
      <text:p text:style-name="Text_20_body"><draw:frame draw:style-name="media" draw:name="2" text:anchor-type="as-char" draw:z-index="2" svg:width="16.933333333333cm" svg:height="9.2339583333333cm"><draw:image xlink:href="Pictures/934fbcc7dc1984706a397a3d25e06de3.jpg" xlink:type="simple" xlink:show="embed" xlink:actuate="onLoad"/></draw:frame></text:p>
      <table:table table:style-name="PluginODTAutoStyle_Table_23">
        <table:table-column table:style-name="odt_auto_style_table_column_7_1"/>
        <table:table-column table:style-name="odt_auto_style_table_column_7_2"/>
        <table:table-row>
          <table:table-cell office:value-type="string" table:style-name="PluginODTAutoStyle_TableCell_24"/>
          <table:table-cell office:value-type="string" table:style-name="PluginODTAutoStyle_TableCell_26">
            <text:p text:style-name="PluginODTAutoStyle_Paragraph_27">Attention! The Bootstrap address for various STB may differ from the current. The  Bootstrap address displayed on the TV screen when the option “MC Upgrade” is enabled. Correct it if necessary.</text:p>
          </table:table-cell>
        </table:table-row>
      </table:table>
      <text:p text:style-name="Text_20_body"><draw:frame draw:style-name="media" draw:name="3" text:anchor-type="as-char" draw:z-index="3" svg:width="19.764375cm" style:rel-width="100%" svg:height="11.218333333333cm" style:rel-height="scale"><draw:image xlink:href="Pictures/4f2d9460a8fc3ffcef0f847d791f20eb.jpg" xlink:type="simple" xlink:show="embed" xlink:actuate="onLoad"/></draw:frame></text:p>
      <text:p text:style-name="Text_20_body">Select the files to broadcast. Stream 1 - <text:span text:style-name="Strong_20_Emphasis">Bootstrap</text:span>, Stream 2 - <text:span text:style-name="Strong_20_Emphasis">Imageupdate</text:span>. </text:p>
      <text:p text:style-name="Text_20_body"><draw:frame draw:style-name="media" draw:name="4" text:anchor-type="as-char" draw:z-index="4" svg:width="19.764375cm" style:rel-width="100%" svg:height="11.218333333333cm" style:rel-height="scale"><draw:image xlink:href="Pictures/3175806dd8fd3771d0e1f4f08634e2c1.jpg" xlink:type="simple" xlink:show="embed" xlink:actuate="onLoad"/></draw:frame></text:p>
      <text:p text:style-name="Text_20_body">Run streams 1 and 2.</text:p>
      <text:p text:style-name="Text_20_body"><draw:frame draw:style-name="media" draw:name="5" text:anchor-type="as-char" draw:z-index="5" svg:width="19.764375cm" style:rel-width="100%" svg:height="11.218333333333cm" style:rel-height="scale"><draw:image xlink:href="Pictures/78dac515f809278ef820bcc3e8ea83ab.jpg" xlink:type="simple" xlink:show="embed" xlink:actuate="onLoad"/></draw:frame></text:p>
      <text:p text:style-name="Text_20_body"><draw:frame draw:style-name="media" draw:name="6" text:anchor-type="as-char" draw:z-index="6" svg:width="19.764375cm" style:rel-width="100%" svg:height="11.218333333333cm" style:rel-height="scale"><draw:image xlink:href="Pictures/48a9dfa51c4dea9ec766767a78a9d584.jpg" xlink:type="simple" xlink:show="embed" xlink:actuate="onLoad"/></draw:frame></text:p>
      <text:list text:style-name="List_20_1" text:continue-numbering="false">
        <text:list-item>
          <text:p text:style-name="LastListParagraph_List_20_1_Content_First"> Wait till updating. Updating process displayed at the TV screen. After updating is complite the STB will automatically rebooted.  </text:p>
        </text:list-item>
      </text:list>
      <text:p text:style-name="Text_20_body">Video example of using MCAST utility</text:p>
      <text:p text:style-name="Text_20_body"><text:a xlink:type="simple" xlink:href="https://docs.infomir.com.ua/lib/exe/fetch.php?media=faq:video:multicast_update_.mp4" text:style-name="Internet_20_link" text:visited-style-name="Visited_20_Internet_20_Link">multicast_update_.mp4</text:a></text:p>
      <text:p text:style-name="Text_20_body"><text:line-break/></text:p>
      <text:h text:style-name="Heading_20_4" text:outline-level="4"><text:bookmark-start text:name="__RefHeading___in_the_boot_menu_bios_10"/><text:bookmark-start text:name="in_the_boot_menu_bios1"/>In the boot menu (BIOS)<text:bookmark-end text:name="__RefHeading___in_the_boot_menu_bios_10"/><text:bookmark-end text:name="in_the_boot_menu_bios1"/></text:h>
      <text:list text:style-name="List_20_1" text:continue-numbering="false">
        <text:list-item>
          <text:p text:style-name="List_20_1_Content_First"> Start the application <text:span text:style-name="Strong_20_Emphasis">MCAST</text:span></text:p>
        </text:list-item>
        <text:list-item>
          <text:p text:style-name="List_20_1_Content"> Run broadcasting</text:p>
        </text:list-item>
        <text:list-item>
          <text:p text:style-name="List_20_1_Content"><text:a xlink:type="simple" xlink:href="https://docs.infomir.com.ua/doku.php?id=en:stb_webkit:faq:bios_settings_mag200_250" text:style-name="Internet_20_link" text:visited-style-name="Visited_20_Internet_20_Link">Enter The BIOS menu</text:a></text:p>
        </text:list-item>
        <text:list-item>
          <text:p text:style-name="List_20_1_Content">Select <text:span text:style-name="Strong_20_Emphasis">«Upgrade Tools»</text:span> and <text:span text:style-name="Strong_20_Emphasis">«MC Upgrade»</text:span>. At the same STB switches to upgrade a second copy of the bootloader. On the TV screen will display the multicast address to which the console waits for the data and the progress bar move which informs you about multicast stream.<text:line-break/></text:p>
        </text:list-item>
        <text:list-item>
          <text:p text:style-name="List_20_1_Content_Last">If everything was configured properly after a while the procedure for updating the second copy of the bootloader successfully completed.<text:line-break/></text:p>
        </text:list-item>
      </text:list>
      <text:p text:style-name="Text_20_body"><draw:frame draw:style-name="PluginODTAutoStyle_Frame_28_text_frame" draw:name="Frame3" text:anchor-type="paragraph" svg:width="481.89pt" draw:z-index="0" svg:min-height="1cm"><draw:text-box><table:table table:style-name="PluginODTAutoStyle_Table_29"><table:table-column table:style-name="odt_auto_style_table_column_8_1"/><table:table-row><table:table-cell office:value-type="string" table:style-name="PluginODTAutoStyle_TableCell_30"><text:h text:style-name="Heading_20_4" text:outline-level="4"><text:bookmark-start text:name="__RefHeading___in_an_internal_software_less_then_0.2.18_firmware_11"/><text:bookmark-start text:name="in_an_internal_software_less_then_0.2.18_firmware"/>In an internal software (less then 0.2.18 firmware)<text:bookmark-end text:name="__RefHeading___in_an_internal_software_less_then_0.2.18_firmware_11"/><text:bookmark-end text:name="in_an_internal_software_less_then_0.2.18_firmware"/></text:h><text:list text:style-name="List_20_1" text:continue-numbering="false"><text:list-item><text:p text:style-name="List_20_1_Content_First"> Start the application <text:span text:style-name="Strong_20_Emphasis">MCAST</text:span></text:p></text:list-item><text:list-item><text:p text:style-name="List_20_1_Content"> Run broadcasting</text:p></text:list-item><text:list-item><text:p text:style-name="List_20_1_Content"> Go to <text:span text:style-name="Strong_20_Emphasis">“System settings”</text:span> by pressing <text:span text:style-name="Strong_20_Emphasis">«Setup»</text:span>, <text:span text:style-name="Strong_20_Emphasis">«Services»</text:span> or <text:span text:style-name="Strong_20_Emphasis">«SET»</text:span> on the remote control (depending on the version the remote control)</text:p></text:list-item><text:list-item><text:p text:style-name="List_20_1_Content"> Select <text:span text:style-name="Strong_20_Emphasis">“Software update”</text:span></text:p></text:list-item><text:list-item><text:p text:style-name="List_20_1_Content"> Select update <text:span text:style-name="Strong_20_Emphasis">“Using multicast”</text:span></text:p></text:list-item><text:list-item><text:p text:style-name="List_20_1_Content_Last"> <text:span text:style-name="Strong_20_Emphasis">“Start update”</text:span></text:p></text:list-item></text:list></table:table-cell></table:table-row></table:table></draw:text-box></draw:frame></text:p>
      <table:table table:style-name="PluginODTAutoStyle_Table_32">
        <table:table-column table:style-name="odt_auto_style_table_column_9_1"/>
        <table:table-column table:style-name="odt_auto_style_table_column_9_2"/>
        <table:table-row>
          <table:table-cell office:value-type="string" table:style-name="PluginODTAutoStyle_TableCell_33"/>
          <table:table-cell office:value-type="string" table:style-name="PluginODTAutoStyle_TableCell_35">
            <text:p text:style-name="PluginODTAutoStyle_Paragraph_36"><text:span text:style-name="Strong_20_Emphasis">Possible problems:</text:span></text:p>
            <text:list text:style-name="List_20_1" text:continue-numbering="false">
              <text:list-item>
                <text:p text:style-name="List_20_1_Content_First"> <text:span text:style-name="Strong_20_Emphasis">the interface (a network card) is incorrectly chosen</text:span>;</text:p>
                <text:list text:style-name="List_20_1">
                  <text:list-item>
                    <text:p text:style-name="List_20_1_Content"> It is necessary to approach more carefully to procedure of a choice of the interface through which will be the announcement is made. At difficulty in this question address for the help to network/system administrator.</text:p>
                  </text:list-item>
                </text:list>
              </text:list-item>
              <text:list-item>
                <text:p text:style-name="List_20_1_Content"> <text:span text:style-name="Strong_20_Emphasis">there Is a barrier which blocks multicast the traffic from the personal computer (on which running MCAST) up to MAG200/250.</text:span>;</text:p>
                <text:list text:style-name="List_20_1">
                  <text:list-item>
                    <text:p text:style-name="List_20_1_Content"> Check up local network adjustments of the personal computer from which process of an announcement is carried out. Network filters, anti-virus soft as well as another soft can influence transfer multicast traffic;</text:p>
                  </text:list-item>
                  <text:list-item>
                    <text:p text:style-name="List_20_1_Content"> Connect your STB directly to PC (Exclude switches, routers, etc.);</text:p>
                  </text:list-item>
                  <text:list-item>
                    <text:p text:style-name="List_20_1_Content"> If the personal computer and a STB are connected directly through UTP cable, check up correctness of connection and integrity of a cable;</text:p>
                  </text:list-item>
                  <text:list-item>
                    <text:p text:style-name="List_20_1_Content_Last"> If the personal computer and STB are connected through the external network equipment it is necessary to make sure, that the used network does not exist barrier on a way multicast and IGMP traffic;</text:p>
                  </text:list-item>
                </text:list>
              </text:list-item>
            </text:list>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3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style:style style:name="PluginODTAutoStyle_Table_23"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4" style:family="table-cell">
      <style:paragraph-properties fo:text-align="center"/>
      <style:table-cell-properties fo:padding="0.1cm" fo:border="0.002cm solid #000000"/>
    </style:style>
    <style:style style:name="PluginODTAutoStyle_Paragraph_25" style:family="paragraph">
      <style:paragraph-properties fo:text-align="center" fo:padding="0.1cm"/>
    </style:style>
    <style:style style:name="PluginODTAutoStyle_TableCell_26" style:family="table-cell">
      <style:table-cell-properties fo:padding="0.3cm" fo:border="0.002cm solid #000000"/>
    </style:style>
    <style:style style:name="PluginODTAutoStyle_Paragraph_27" style:family="paragraph">
      <style:paragraph-properties fo:padding="0.3cm"/>
    </style:style>
    <style:style style:name="PluginODTAutoStyle_Frame_2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9" style:family="table">
      <style:table-properties table:align="center" style:rel-width="100%" style:width="481.89pt"/>
    </style:style>
    <style:style style:name="odt_auto_style_table_column_8_1" style:family="table-column">
      <style:table-column-properties style:column-width="481.89pt"/>
    </style:style>
    <style:style style:name="PluginODTAutoStyle_TableCell_30" style:family="table-cell">
      <style:table-cell-properties style:vertical-align="middle" fo:padding="0.3cm" fo:border="none"/>
    </style:style>
    <style:style style:name="PluginODTAutoStyle_Paragraph_31" style:family="paragraph">
      <style:paragraph-properties fo:padding="0.3cm"/>
    </style:style>
    <style:style style:name="PluginODTAutoStyle_Table_32"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3" style:family="table-cell">
      <style:paragraph-properties fo:text-align="center"/>
      <style:table-cell-properties fo:padding="0.1cm" fo:border="0.002cm solid #000000"/>
    </style:style>
    <style:style style:name="PluginODTAutoStyle_Paragraph_34" style:family="paragraph">
      <style:paragraph-properties fo:text-align="center" fo:padding="0.1cm"/>
    </style:style>
    <style:style style:name="PluginODTAutoStyle_TableCell_35" style:family="table-cell">
      <style:table-cell-properties fo:padding="0.3cm" fo:border="0.002cm solid #000000"/>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update_firmware_mag200_250</dc:title>
  </office:meta>
</office:document-meta>
</file>