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2e0ce26c1b6accb115279a9d05d5b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stb_webkit:mag322:mag322_fn_key"/><text:bookmark-start text:name="__RefHeading___mag322_324_-_reset_to_default_settings_boot_mode_change_1"/><text:bookmark-start text:name="mag322_324_-_reset_to_default_settings_boot_mode_change"/>MAG322/324 - Reset to default settings, boot mode change<text:bookmark-end text:name="__RefHeading___mag322_324_-_reset_to_default_settings_boot_mode_change_1"/><text:bookmark-end text:name="mag322_324_-_reset_to_default_settings_boot_mode_change"/></text:h>
      <text:p text:style-name="Text_20_body">Press and hold service button (FN) on back side of STB until STB is power off, or during 2 seconds after power on.
Switching between modes done by releasing button at specific time according to LED indication. </text:p>
      <text:p text:style-name="Text_20_body"><text:span text:style-name="Plugin_Wrap_Span_"><draw:frame draw:style-name="mediaright" draw:name="0" text:anchor-type="paragraph" draw:z-index="0" svg:width="6.8791666666667cm" svg:height="10.583333333333cm"><draw:image xlink:href="Pictures/b2e0ce26c1b6accb115279a9d05d5b1d.gif" xlink:type="simple" xlink:show="embed" xlink:actuate="onLoad"/></draw:frame></text:span></text:p>
      <text:p text:style-name="Text_20_body"><text:span text:style-name="Strong_20_Emphasis">There are 3 modes:</text:span></text:p>
      <text:list text:style-name="List_20_1" text:continue-numbering="false">
        <text:list-item>
          <text:p text:style-name="List_20_1_Content_First"> <text:span text:style-name="Strong_20_Emphasis">Mode 1. Switch to alternative NAND</text:span> - Press and hold service button, power on STB. Wait until LED indicator change it's mode <text:span text:style-name="Emphasis">(LED is white, slow blinking)</text:span>. If button button will be released STB will load in mode 1. Not releasing of button -  STB will go to mode 2.</text:p>
        </text:list-item>
        <text:list-item>
          <text:p text:style-name="List_20_1_Content"> <text:span text:style-name="Strong_20_Emphasis">Mode 2. Reset to default settings</text:span> - <text:span text:style-name="Emphasis">(White LED, fast blink)</text:span>. If button button will be released STB will load in mode 3. Continue to hold will result in - go to mode 3.</text:p>
        </text:list-item>
        <text:list-item>
          <text:p text:style-name="List_20_1_Content_Last"> <text:span text:style-name="Strong_20_Emphasis">Mode 3. “Emergency-mode” - STB Boot from USB/DHCP</text:span> -  <text:span text:style-name="Emphasis">(White LED, without blinking)</text:span>. If button button will be released STB will load in mode 3. Continue to hold will result in  - Standard load.</text:p>
        </text:list-item>
      </text:list>
      <text:h text:style-name="Heading_20_4" text:outline-level="4"><text:bookmark-start text:name="__RefHeading___emergency_mode_2"/><text:bookmark-start text:name="emergency_mode"/>"Emergency" mode<text:bookmark-end text:name="__RefHeading___emergency_mode_2"/><text:bookmark-end text:name="emergency_mode"/></text:h>
      <text:p text:style-name="Text_20_body">Activating of Mode 3 initiate loading of kernel from USB storage device. If there is no kernel on USB devices then STB initiates DHCP mode and firmware loading according to DHCP options.
To load STB in “Emergency - USB” it is necessary to create directory <text:span text:style-name="Emphasis">mag322</text:span> or <text:span text:style-name="Emphasis">mag324</text:span> on USB storage device (FAT32) and copy kernel file <text:span text:style-name="Emphasis">Bootstrap</text:span> (take from release) the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 style:display-name="" style:family="text">
      <style:text-properties fo:border="0pt none"/>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en:stb_webkit:mag322:mag322_fn_key</dc:title>
  </office:meta>
</office:document-meta>
</file>