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613e681cd6f1f1a0497a7a2902e799.jpg"/>
  <manifest:file-entry manifest:media-type="image/jpeg" manifest:full-path="Pictures/e001bbcb106dc052a29680eb25e3af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webkit:mag322:update_firmware_mag322"/><text:bookmark-start text:name="__RefHeading___update_firmware_1"/><text:bookmark-start text:name="update_firmware"/>Update Firmware<text:bookmark-end text:name="__RefHeading___update_firmware_1"/><text:bookmark-end text:name="update_firmware"/></text:h>
      <text:h text:style-name="Heading_20_2" text:outline-level="2"><text:bookmark-start text:name="__RefHeading___using_usb_flash_drive_in_system_recovery_utility_2"/><text:bookmark-start text:name="using_usb_flash_drive_in_system_recovery_utility"/>Using USB flash drive in "System Recovery Utility"<text:bookmark-end text:name="__RefHeading___using_usb_flash_drive_in_system_recovery_utility_2"/><text:bookmark-end text:name="using_usb_flash_drive_in_system_recovery_utility"/></text:h>
      <text:list text:style-name="Numbering_20_1" text:continue-numbering="false">
        <text:list-item>
          <text:p text:style-name="Numbering_20_1_Content_First"> USB drive FAT32</text:p>
        </text:list-item>
        <text:list-item>
          <text:p text:style-name="Numbering_20_1_Content"> Create directory <text:span text:style-name="Source_20_Text">mag322</text:span> or <text:span text:style-name="Source_20_Text">mag324</text:span> on the USB-drive and place file <text:span text:style-name="Source_20_Text">imageupdate</text:span> into directory.</text:p>
        </text:list-item>
        <text:list-item>
          <text:p text:style-name="Numbering_20_1_Content"> Go to “<text:a xlink:type="simple" xlink:href="https://docs.infomir.com.ua/doku.php?id=en:stb_webkit:mag351:system_recovery_utility" text:style-name="Internet_20_link" text:visited-style-name="Visited_20_Internet_20_Link">System Recovery Utility</text:a>” menu.</text:p>
        </text:list-item>
        <text:list-item>
          <text:p text:style-name="Numbering_20_1_Content"> Select - “Upgrade Tools” - “Upgrade Software” - “Using USB” - Confirm “ОК”.</text:p>
        </text:list-item>
        <text:list-item>
          <text:p text:style-name="Numbering_20_1_Content_Last"> After the update successful -  STB must be rebooted.</text:p>
        </text:list-item>
      </text:list>
      <text:h text:style-name="Heading_20_2" text:outline-level="2"><text:bookmark-start text:name="__RefHeading___using_a_usb_flash_drive_in_the_embedded_portal_3"/><text:bookmark-start text:name="using_a_usb_flash_drive_in_the_embedded_portal"/>Using a USB flash drive in the embedded portal<text:bookmark-end text:name="__RefHeading___using_a_usb_flash_drive_in_the_embedded_portal_3"/><text:bookmark-end text:name="using_a_usb_flash_drive_in_the_embedded_portal"/></text:h>
      <text:list text:style-name="Numbering_20_1" text:continue-numbering="false">
        <text:list-item>
          <text:p text:style-name="Numbering_20_1_Content_First">Create directory <text:span text:style-name="Source_20_Text">mag322</text:span> or <text:span text:style-name="Source_20_Text">mag324</text:span> on the USB-drive and place file <text:span text:style-name="Source_20_Text">imageupdate</text:span> into directory.</text:p>
        </text:list-item>
        <text:list-item>
          <text:p text:style-name="Numbering_20_1_Content">Go to “System settings” by pressing «Setup», «Services» or «SET» on the remote control (depending on the version the remote control)</text:p>
        </text:list-item>
        <text:list-item>
          <text:p text:style-name="Numbering_20_1_Content">Select <text:span text:style-name="Strong_20_Emphasis">“Software update”</text:span>.</text:p>
        </text:list-item>
        <text:list-item>
          <text:p text:style-name="Numbering_20_1_Content">Select update <text:span text:style-name="Strong_20_Emphasis">“From USB”</text:span> ⇒ <text:span text:style-name="Strong_20_Emphasis">“Start update”</text:span>. If the preceding items are correct you will see a window with information about the current software version, select the drive or partition and the file path.</text:p>
        </text:list-item>
        <text:list-item>
          <text:p text:style-name="Numbering_20_1_Content">Select <text:span text:style-name="Strong_20_Emphasis">“Verify”</text:span>. If the test is successful you'll see information about the availability of new versions of software.</text:p>
        </text:list-item>
        <text:list-item>
          <text:p text:style-name="Numbering_20_1_Content">Select <text:span text:style-name="Strong_20_Emphasis">“Start update”</text:span> to begin the update.</text:p>
        </text:list-item>
        <text:list-item>
          <text:p text:style-name="Numbering_20_1_Content_Last">After the update successful -  STB must be rebooted.</text:p>
        </text:list-item>
      </text:list>
      <text:h text:style-name="Heading_20_2" text:outline-level="2"><text:bookmark-start text:name="__RefHeading___using_the_http_method_from_inner_portal_4"/><text:bookmark-start text:name="using_the_http_method_from_inner_portal"/>Using the HTTP method from inner portal<text:bookmark-end text:name="__RefHeading___using_the_http_method_from_inner_portal_4"/><text:bookmark-end text:name="using_the_http_method_from_inner_porta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Beginning from firmware version ПО 0.2.14-r8 Public firmware versions <text:note text:id="ftn0" text:note-class="footnote"><text:note-citation text:label="1)">1)</text:note-citation><text:note-body><text:p text:style-name="Text_20_body">firmware versions signed by Public key</text:p></text:note-body></text:note> and manufacturer firmwares <text:note text:id="ftn1" text:note-class="footnote"><text:note-citation text:label="2)">2)</text:note-citation><text:note-body><text:p text:style-name="Text_20_body">Manufacturer firmware which is provided by manufacturer for update/autoupdate from manufacturer servers</text:p></text:note-body></text:note> (manufacturer firmware) are updating from embedded portal (HTTP, USB) on manufacturer firmware only. To update STB on Public firmware <text:a xlink:type="simple" xlink:href="http://soft.infomir.com.ua" text:style-name="Internet_20_link" text:visited-style-name="Visited_20_Internet_20_Link">soft.infomir.com.ua</text:a> it is necessary to use updating methods from Bootloader menu (Multicast, USB&amp;Bootstrap …). For STB updatign from embedded portal or MiddleWare using HTTP or USB storage device on custom/other firmwares which are different from manufacturer it is necessary to make customized image according new instructions.<text:line-break/>
Image making: <text:a xlink:type="simple" xlink:href="https://docs.infomir.com.ua/doku.php?id=en:stb_webkit:faq:make_image_mag-200_250_new" text:style-name="Internet_20_link" text:visited-style-name="Visited_20_Internet_20_Link">Image making (PublicImage, CustomImage, OperatorImage)</text:a><text:line-break/>
SSH access in Public and manufacturer firmwares: <text:a xlink:type="simple" xlink:href="http://wiki.infomir.eu/doku.php/en:stb_webkit:faq:ssh_login_password" text:style-name="Internet_20_link" text:visited-style-name="Visited_20_Internet_20_Link">SSH</text:a></text:p></table:table-cell></table:table-row></table:table></draw:text-box></draw:frame></text:p>
      <text:h text:style-name="Heading_20_3" text:outline-level="3"><text:bookmark-start text:name="__RefHeading___settings_of_the_internal_portal_autoupdate_firmware_system_5"/><text:bookmark-start text:name="settings_of_the_internal_portal_autoupdate_firmware_system"/>"Settings" of the internal portal (Autoupdate firmware system)<text:bookmark-end text:name="__RefHeading___settings_of_the_internal_portal_autoupdate_firmware_system_5"/><text:bookmark-end text:name="settings_of_the_internal_portal_autoupdate_firmware_system"/></text:h>
      <text:p text:style-name="Text_20_body"><text:span text:style-name="Plugin_Wrap_Span_Highlighted">If you are using a standard software image (factory image), software will be updated  from the server of factory  on the current stable version.</text:span></text:p>
      <text:list text:style-name="List_20_1" text:continue-numbering="false">
        <text:list-item>
          <text:p text:style-name="List_20_1_Content_First"> Open <text:span text:style-name="Strong_20_Emphasis">“Settings”</text:span> of the internal portal;</text:p>
        </text:list-item>
        <text:list-item>
          <text:p text:style-name="List_20_1_Content"> Choose <text:span text:style-name="Strong_20_Emphasis">“Update software now”</text:span>;</text:p>
        </text:list-item>
        <text:list-item>
          <text:p text:style-name="List_20_1_Content"> In the opened window <text:span text:style-name="Strong_20_Emphasis">“Autoupdate”</text:span> choose the list of <text:span text:style-name="Strong_20_Emphasis">“Available versions”</text:span> by pressing <text:span text:style-name="Strong_20_Emphasis">“OK”</text:span> - The latest available version is on top of the list;</text:p>
        </text:list-item>
        <text:list-item>
          <text:p text:style-name="List_20_1_Content"> Choose necessary firmware version;</text:p>
        </text:list-item>
        <text:list-item>
          <text:p text:style-name="List_20_1_Content"> Move “focus” to <text:span text:style-name="Strong_20_Emphasis">“Update</text:span>” using buttons on RC (up, down, left and right);</text:p>
        </text:list-item>
        <text:list-item>
          <text:p text:style-name="List_20_1_Content"> Choose <text:span text:style-name="Strong_20_Emphasis">“Update”</text:span> by pressing <text:span text:style-name="Strong_20_Emphasis">“ОК”</text:span> on RC;</text:p>
        </text:list-item>
        <text:list-item>
          <text:p text:style-name="List_20_1_Content_Last"> Wait untill STB will be updated. Updating process is desplayed as filling of progress-bar and comments. STB will be <text:span text:style-name="Strong_20_Emphasis">rebooted automatically</text:span> after update.</text:p>
        </text:list-item>
      </text:list>
      <text:h text:style-name="Heading_20_3" text:outline-level="3"><text:bookmark-start text:name="__RefHeading___system_settings_in_the_inner_portal_from_http_6"/><text:bookmark-start text:name="system_settings_in_the_inner_portal_from_http"/>"System settings" in the inner portal (From HTTP)<text:bookmark-end text:name="__RefHeading___system_settings_in_the_inner_portal_from_http_6"/><text:bookmark-end text:name="system_settings_in_the_inner_portal_from_http"/></text:h>
      <text:p text:style-name="Text_20_body"><text:span text:style-name="Plugin_Wrap_Span_Highlighted">If you are using a standard software image (factory image), software will be updated  from the server of factory  on the current stable version.</text:span></text:p>
      <text:list text:style-name="List_20_1" text:continue-numbering="false">
        <text:list-item>
          <text:p text:style-name="List_20_1_Content_First">Go to <text:span text:style-name="Strong_20_Emphasis">“System settings”</text:span> by pressing <text:span text:style-name="Strong_20_Emphasis">«Setup»</text:span>, <text:span text:style-name="Strong_20_Emphasis">«Services»</text:span> or <text:span text:style-name="Strong_20_Emphasis">«SET»</text:span> on the remote control (depending on the version the remote control)</text:p>
        </text:list-item>
        <text:list-item>
          <text:p text:style-name="List_20_1_Content"><text:span text:style-name="Strong_20_Emphasis">“Sofware update”</text:span> - Download method… <text:span text:style-name="Strong_20_Emphasis">“From HTTP”</text:span>.</text:p>
        </text:list-item>
        <text:list-item>
          <text:p text:style-name="List_20_1_Content"><text:span text:style-name="Strong_20_Emphasis">“Start Update”</text:span>.</text:p>
        </text:list-item>
        <text:list-item>
          <text:p text:style-name="List_20_1_Content"><text:span text:style-name="Strong_20_Emphasis">“Verify”</text:span>. If the test is successful you'll see information about the availability of new versions of software.</text:p>
        </text:list-item>
        <text:list-item>
          <text:p text:style-name="List_20_1_Content"><text:span text:style-name="Strong_20_Emphasis">“Start update”</text:span> - to begin the update.</text:p>
        </text:list-item>
        <text:list-item>
          <text:p text:style-name="List_20_1_Content_Last">After the update successful -  STB must be rebooted.</text:p>
        </text:list-item>
      </text:list>
      <text:p text:style-name="Text_20_body">In standart software image (factory image) there is such updating address: for MAG256 - <text:span text:style-name="Source_20_Text">http://mag.infomir.com.ua/256/imageupdate</text:span></text:p>
      <text:list text:style-name="List_20_1" text:continue-numbering="false">
        <text:list-item>
          <text:p text:style-name="List_20_1_Content_First"> for MAG322 - <text:span text:style-name="Source_20_Text">http://update.infomir.com/mag/322/imageupdate</text:span></text:p>
        </text:list-item>
        <text:list-item>
          <text:p text:style-name="List_20_1_Content_Last"> for MAG324 - <text:span text:style-name="Source_20_Text">http://update.infomir.com/mag/324/imageupdate</text:span></text:p>
        </text:list-item>
      </text:list>
      <text:p text:style-name="Text_20_body">The string is available for edition with help of virtual keyboard (button “KB” on the Remote Control) or USB keyboard.</text:p>
      <text:p text:style-name="Text_20_body"><text:span text:style-name="Plugin_Wrap_Span_">
++ Example

<draw:frame draw:style-name="media" draw:name="0" text:anchor-type="as-char" draw:z-index="0" svg:width="18.520833333333cm" style:rel-width="100%" svg:height="9.984871031746cm" style:rel-height="scale"><draw:image xlink:href="Pictures/08613e681cd6f1f1a0497a7a2902e799.jpg" xlink:type="simple" xlink:show="embed" xlink:actuate="onLoad"/></draw:frame>

<text:line-break/>
<draw:frame draw:style-name="media" draw:name="1" text:anchor-type="as-char" draw:z-index="1" svg:width="18.520833333333cm" style:rel-width="100%" svg:height="9.9510240112994cm" style:rel-height="scale"><draw:image xlink:href="Pictures/e001bbcb106dc052a29680eb25e3afc5.jpg" xlink:type="simple" xlink:show="embed" xlink:actuate="onLoad"/></draw:frame>
++++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0pt none"/>
    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mag322:update_firmware_mag322</dc:title>
  </office:meta>
</office:document-meta>
</file>