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dd3e16cc6d0afdc5b5e975040636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br0" style:family="text">
      <style:text-properties fo:border="0pt none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3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highlight_es1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_h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es3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bash_echo_colors"/><text:bookmark-start text:name="__RefHeading___задачараскрасить_текстовую_строку_выводимую_на_экран_через_команду_echo_1"/><text:bookmark-start text:name="задачараскрасить_текстовую_строку_выводимую_на_экран_через_команду_echo"/>Задача: Раскрасить текстовую строку выводимую на экран через команду echo<text:bookmark-end text:name="__RefHeading___задачараскрасить_текстовую_строку_выводимую_на_экран_через_команду_echo_1"/><text:bookmark-end text:name="задачараскрасить_текстовую_строку_выводимую_на_экран_через_команду_echo"/></text:h>
      <text:p text:style-name="Text_20_body">Что нужно:</text:p>
      <text:p text:style-name="Text_20_body">1) man echo <text:a xlink:type="simple" xlink:href="http://www.opennet.ru/man.shtml?topic=echo&amp;category=1" text:style-name="Internet_20_link" text:visited-style-name="Visited_20_Internet_20_Link">http://www.opennet.ru/man.shtml?topic=echo&amp;category=1</text:a></text:p>
      <text:p text:style-name="Text_20_body">Из него нам пригодится:</text:p>
      <text:p text:style-name="Preformatted_20_Text">echo -e<text:s text:c="3"/># ключ -e в комманде echo включает отображение "backslash escapes"; например \n - переход на следующую строку, \t -табуляция<text:line-break/>echo -n<text:s text:c="3"/># ключ -n в команде echo сигнализирует, что после вывода информации не нужно переходить на следующую строку.<text:line-break/>echo -en<text:s text:c="3"/># в нашем случае поможет раскрасить вывод текста.</text:p>
      <text:p text:style-name="Text_20_body">2) Хорошая статья с примерами «Управление консолью Linux» RUS <text:a xlink:type="simple" xlink:href="http://c-reaction.net/content/204" text:style-name="Internet_20_link" text:visited-style-name="Visited_20_Internet_20_Link">http://c-reaction.net/content/204</text:a></text:p>
      <text:p text:style-name="Text_20_body">Хорошая статья с примерами «Colorizing Scripts» ENG <text:a xlink:type="simple" xlink:href="http://www.faqs.org/docs/abs/HTML/colorizing.html" text:style-name="Internet_20_link" text:visited-style-name="Visited_20_Internet_20_Link">http://www.faqs.org/docs/abs/HTML/colorizing.html</text:a></text:p>
      <text:p text:style-name="Text_20_body">Для начала одним глазом хотябы посмотрим на man echo rus, а потом рассмотрим как использовать цвет <text:a xlink:type="simple" xlink:href="http://www.opennet.ru/man.shtml?topic=echo&amp;category=1" text:style-name="Internet_20_link" text:visited-style-name="Visited_20_Internet_20_Link">http://www.opennet.ru/man.shtml?topic=echo&amp;category=1</text:a></text:p>
      <text:p text:style-name="Text_20_body">Переходим к Управлению цветом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tput sgr0<text:s text:c="4"/>Возврат цвета в <text:span text:style-name="highlight_st0">"нормальное"</text:span> состояние<text:line-break/> <text:line-break/>\033<text:span text:style-name="highlight_br0">[</text:span>0m<text:s text:c="4"/>все атрибуты по умолчанию<text:line-break/>\033<text:span text:style-name="highlight_br0">[</text:span>1m<text:s text:c="4"/>жирный шрифт <text:span text:style-name="highlight_br0">(</text:span>интенсивный цвет<text:span text:style-name="highlight_br0">)</text:span><text:line-break/>\033<text:span text:style-name="highlight_br0">[</text:span>2m<text:s text:c="4"/>полу яркий цвет <text:span text:style-name="highlight_br0">(</text:span>тёмно-серый, независимо от цвета<text:span text:style-name="highlight_br0">)</text:span><text:line-break/>\033<text:span text:style-name="highlight_br0">[</text:span>4m<text:s text:c="4"/>подчеркивание<text:line-break/>\033<text:span text:style-name="highlight_br0">[</text:span>5m<text:s text:c="4"/>мигающий<text:line-break/>\033<text:span text:style-name="highlight_br0">[</text:span>7m<text:s text:c="4"/>реверсия <text:span text:style-name="highlight_br0">(</text:span>знаки приобретают цвет фона, а фон <text:span text:style-name="highlight_re5">--</text:span> цвет знаков<text:span text:style-name="highlight_br0">)</text:span><text:line-break/> <text:line-break/>\033<text:span text:style-name="highlight_br0">[</text:span>22m<text:s text:c="4"/>установить нормальную интенсивность<text:line-break/>\033<text:span text:style-name="highlight_br0">[</text:span>24m<text:s text:c="4"/>отменить подчеркивание<text:line-break/>\033<text:span text:style-name="highlight_br0">[</text:span>25m<text:s text:c="4"/>отменить мигание<text:line-break/>\033<text:span text:style-name="highlight_br0">[</text:span>27m<text:s text:c="4"/>отменить реверсию<text:line-break/> <text:line-break/>\033<text:span text:style-name="highlight_br0">[</text:span><text:span text:style-name="highlight_nu0">30</text:span><text:s text:c="4"/>чёрный цвет знаков<text:line-break/>\033<text:span text:style-name="highlight_br0">[</text:span><text:span text:style-name="highlight_nu0">31</text:span><text:s text:c="4"/>красный цвет знаков<text:line-break/>\033<text:span text:style-name="highlight_br0">[</text:span><text:span text:style-name="highlight_nu0">32</text:span><text:s text:c="4"/>зелёный цвет знаков<text:line-break/>\033<text:span text:style-name="highlight_br0">[</text:span><text:span text:style-name="highlight_nu0">33</text:span><text:s text:c="4"/>желтый цвет знаков<text:line-break/>\033<text:span text:style-name="highlight_br0">[</text:span><text:span text:style-name="highlight_nu0">34</text:span><text:s text:c="4"/>синий цвет знаков<text:line-break/>\033<text:span text:style-name="highlight_br0">[</text:span><text:span text:style-name="highlight_nu0">35</text:span><text:s text:c="4"/>фиолетовый цвет знаков<text:line-break/>\033<text:span text:style-name="highlight_br0">[</text:span><text:span text:style-name="highlight_nu0">36</text:span><text:s text:c="4"/>цвет морской волны знаков<text:line-break/>\033<text:span text:style-name="highlight_br0">[</text:span><text:span text:style-name="highlight_nu0">37</text:span><text:s text:c="4"/>серый цвет знаков<text:line-break/> <text:line-break/>\033<text:span text:style-name="highlight_br0">[</text:span><text:span text:style-name="highlight_nu0">40</text:span><text:s text:c="4"/>чёрный цвет фона<text:line-break/>\033<text:span text:style-name="highlight_br0">[</text:span><text:span text:style-name="highlight_nu0">41</text:span><text:s text:c="4"/>красный цвет фона<text:line-break/>\033<text:span text:style-name="highlight_br0">[</text:span><text:span text:style-name="highlight_nu0">42</text:span><text:s text:c="4"/>зелёный цвет фона<text:line-break/>\033<text:span text:style-name="highlight_br0">[</text:span><text:span text:style-name="highlight_nu0">43</text:span><text:s text:c="4"/>желтый цвет фона<text:line-break/>\033<text:span text:style-name="highlight_br0">[</text:span><text:span text:style-name="highlight_nu0">44</text:span><text:s text:c="4"/>синий цвет фона<text:line-break/>\033<text:span text:style-name="highlight_br0">[</text:span><text:span text:style-name="highlight_nu0">45</text:span><text:s text:c="4"/>фиолетовый цвет фона<text:line-break/>\033<text:span text:style-name="highlight_br0">[</text:span><text:span text:style-name="highlight_nu0">46</text:span><text:s text:c="4"/>цвет морской волны фона<text:line-break/>\033<text:span text:style-name="highlight_br0">[</text:span><text:span text:style-name="highlight_nu0">47</text:span><text:s text:c="4"/>серый цвет фона</text:p>
          </table:table-cell>
        </table:table-row>
      </table:table>
      <text:p text:style-name="Text_20_body">Таблица цветов и фонов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Цвет    </text:p>
          </table:table-cell>
          <table:table-cell office:value-type="string" table:style-name="tableheader">
            <text:p text:style-name="Table_20_Heading">   Код    </text:p>
          </table:table-cell>
          <table:table-cell office:value-type="string" table:style-name="tableheader">
            <text:p text:style-name="Table_20_Heading">   Код фона           </text:p>
          </table:table-cell>
          <table:table-cell office:value-type="string" table:style-name="tablecell" table:number-rows-spanned="9">
            <text:p text:style-name="tablealignleft"> <draw:frame draw:style-name="mediacenter" draw:name="0" text:anchor-type="paragraph" draw:z-index="0" svg:width="12.832291666667cm" svg:height="8.016875cm"><draw:image xlink:href="Pictures/60dd3e16cc6d0afdc5b5e9750406360c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 black     </text:p>
          </table:table-cell>
          <table:table-cell office:value-type="string" table:style-name="tablecell">
            <text:p text:style-name="tablealignleft"> 30  40   </text:p>
          </table:table-cell>
          <table:table-cell office:value-type="string" table:style-name="tablecell">
            <text:p text:style-name="tablealignleft"> \033[30m  \033[40m   </text:p>
          </table:table-cell>
        </table:table-row>
        <table:table-row>
          <table:table-cell office:value-type="string" table:style-name="tableheader">
            <text:p text:style-name="Table_20_Heading"> red       </text:p>
          </table:table-cell>
          <table:table-cell office:value-type="string" table:style-name="tablecell">
            <text:p text:style-name="tablealignleft"> 31  41   </text:p>
          </table:table-cell>
          <table:table-cell office:value-type="string" table:style-name="tablecell">
            <text:p text:style-name="tablealignleft"> \033[31m  \033[41m   </text:p>
          </table:table-cell>
        </table:table-row>
        <table:table-row>
          <table:table-cell office:value-type="string" table:style-name="tableheader">
            <text:p text:style-name="Table_20_Heading"> green     </text:p>
          </table:table-cell>
          <table:table-cell office:value-type="string" table:style-name="tablecell">
            <text:p text:style-name="tablealignleft"> 32  42   </text:p>
          </table:table-cell>
          <table:table-cell office:value-type="string" table:style-name="tablecell">
            <text:p text:style-name="tablealignleft"> \033[32m  \033[42m   </text:p>
          </table:table-cell>
        </table:table-row>
        <table:table-row>
          <table:table-cell office:value-type="string" table:style-name="tableheader">
            <text:p text:style-name="Table_20_Heading"> yellow    </text:p>
          </table:table-cell>
          <table:table-cell office:value-type="string" table:style-name="tablecell">
            <text:p text:style-name="tablealignleft"> 33  43   </text:p>
          </table:table-cell>
          <table:table-cell office:value-type="string" table:style-name="tablecell">
            <text:p text:style-name="tablealignleft"> \033[33m  \033[43m   </text:p>
          </table:table-cell>
        </table:table-row>
        <table:table-row>
          <table:table-cell office:value-type="string" table:style-name="tableheader">
            <text:p text:style-name="Table_20_Heading"> blue      </text:p>
          </table:table-cell>
          <table:table-cell office:value-type="string" table:style-name="tablecell">
            <text:p text:style-name="tablealignleft"> 34  44   </text:p>
          </table:table-cell>
          <table:table-cell office:value-type="string" table:style-name="tablecell">
            <text:p text:style-name="tablealignleft"> \033[34m  \033[44m   </text:p>
          </table:table-cell>
        </table:table-row>
        <table:table-row>
          <table:table-cell office:value-type="string" table:style-name="tableheader">
            <text:p text:style-name="Table_20_Heading"> magenta   </text:p>
          </table:table-cell>
          <table:table-cell office:value-type="string" table:style-name="tablecell">
            <text:p text:style-name="tablealignleft"> 35  45   </text:p>
          </table:table-cell>
          <table:table-cell office:value-type="string" table:style-name="tablecell">
            <text:p text:style-name="tablealignleft"> \033[35m  \033[45m   </text:p>
          </table:table-cell>
        </table:table-row>
        <table:table-row>
          <table:table-cell office:value-type="string" table:style-name="tableheader">
            <text:p text:style-name="Table_20_Heading"> cyan      </text:p>
          </table:table-cell>
          <table:table-cell office:value-type="string" table:style-name="tablecell">
            <text:p text:style-name="tablealignleft"> 36  46   </text:p>
          </table:table-cell>
          <table:table-cell office:value-type="string" table:style-name="tablecell">
            <text:p text:style-name="tablealignleft"> \033[36m  \033[46m   </text:p>
          </table:table-cell>
        </table:table-row>
        <table:table-row>
          <table:table-cell office:value-type="string" table:style-name="tableheader">
            <text:p text:style-name="Table_20_Heading"> grey      </text:p>
          </table:table-cell>
          <table:table-cell office:value-type="string" table:style-name="tablecell">
            <text:p text:style-name="tablealignleft"> 37  47   </text:p>
          </table:table-cell>
          <table:table-cell office:value-type="string" table:style-name="tablecell">
            <text:p text:style-name="tablealignleft"> \033[37m  \033[47m   </text:p>
          </table:table-cell>
        </table:table-row>
      </table:table>
      <text:p text:style-name="Text_20_body">Допускается объединение этих управляющих последовательностей. 
Например <text:span text:style-name="Source_20_Text">\033[1m\033[5m\033[36m</text:span> может быть заменено эквивалентной последовательностью <text:span text:style-name="Source_20_Text">\033[1;5;36m</text:span>.</text:p>
      <text:p text:style-name="Text_20_body">Небольшой скрипт шпаргалка по цветам <text:span text:style-name="Source_20_Text">showcolor.sh</text:span>:</text:p>
      <table:table table:style-name="Table">
        <table:table-column table:style-name="odt_auto_style_table_column_3_1"/>
        <table:table-row>
          <table:table-cell office:value-type="string" table:style-name="PluginODTAutoStyle_TableCell_3">
            <text:p text:style-name="Preformatted_20_Text"><text:span text:style-name="highlight_co0">#!/bin/bash</text:span><text:line-break/><text:span text:style-name="highlight_kw3">echo</text:span> <text:span text:style-name="highlight_re5">-e</text:span> <text:span text:style-name="highlight_st0">"\033[00;30m 00;30m \033[00m \033[02;30m 02;30m \033[00m \033[01;30m 01;30m \033[00m \033[01;40m 01;40m \033[00m"</text:span><text:line-break/><text:span text:style-name="highlight_kw3">echo</text:span> <text:span text:style-name="highlight_re5">-e</text:span> <text:span text:style-name="highlight_st0">"\033[00;31m 00;31m \033[00m \033[02;31m 02;31m \033[00m \033[01;31m 01;31m \033[00m \033[01;41m 01;41m \033[00m"</text:span><text:line-break/><text:span text:style-name="highlight_kw3">echo</text:span> <text:span text:style-name="highlight_re5">-e</text:span> <text:span text:style-name="highlight_st0">"\033[00;32m 00;32m \033[00m \033[02;32m 02;32m \033[00m \033[01;32m 01;32m \033[00m \033[01;42m 01;42m \033[00m"</text:span><text:line-break/><text:span text:style-name="highlight_kw3">echo</text:span> <text:span text:style-name="highlight_re5">-e</text:span> <text:span text:style-name="highlight_st0">"\033[00;33m 00;33m \033[00m \033[02;33m 02;33m \033[00m \033[01;33m 01;33m \033[00m \033[01;43m 01;43m \033[00m"</text:span><text:line-break/><text:span text:style-name="highlight_kw3">echo</text:span> <text:span text:style-name="highlight_re5">-e</text:span> <text:span text:style-name="highlight_st0">"\033[00;34m 00;34m \033[00m \033[02;34m 02;34m \033[00m \033[01;34m 01;34m \033[00m \033[01;44m 01;44m \033[00m"</text:span><text:line-break/><text:span text:style-name="highlight_kw3">echo</text:span> <text:span text:style-name="highlight_re5">-e</text:span> <text:span text:style-name="highlight_st0">"\033[00;35m 00;35m \033[00m \033[02;35m 02;35m \033[00m \033[01;35m 01;35m \033[00m \033[01;45m 01;45m \033[00m"</text:span><text:line-break/><text:span text:style-name="highlight_kw3">echo</text:span> <text:span text:style-name="highlight_re5">-e</text:span> <text:span text:style-name="highlight_st0">"\033[00;36m 00;36m \033[00m \033[02;36m 02;36m \033[00m \033[01;36m 01;36m \033[00m \033[01;46m 01;46m \033[00m"</text:span><text:line-break/><text:span text:style-name="highlight_kw3">echo</text:span> <text:span text:style-name="highlight_re5">-e</text:span> <text:span text:style-name="highlight_st0">"\033[00;37m 00;37m \033[00m \033[02;37m 02;37m \033[00m \033[01;37m 01;37m \033[00m \033[01;47m 01;47m \033[00m"</text:span></text:p>
          </table:table-cell>
        </table:table-row>
      </table:table>
      <text:p text:style-name="Text_20_body">Пример: </text:p>
      <table:table table:style-name="Table">
        <table:table-column table:style-name="odt_auto_style_table_column_4_1"/>
        <table:table-row>
          <table:table-cell office:value-type="string" table:style-name="PluginODTAutoStyle_TableCell_5">
            <text:p text:style-name="Preformatted_20_Text"><text:span text:style-name="highlight_co0">#!/bin/sh</text:span><text:line-break/><text:span text:style-name="highlight_co0">#</text:span><text:line-break/><text:span text:style-name="highlight_co0"># скрипт выводит на экран сообщение с использованием цвета</text:span><text:line-break/><text:span text:style-name="highlight_co0">#</text:span><text:line-break/><text:span text:style-name="highlight_kw3">echo</text:span> <text:span text:style-name="highlight_re5">-en</text:span> <text:span text:style-name="highlight_st0">"\033[37;1;41m Внимание \033[0m"</text:span></text:p>
          </table:table-cell>
        </table:table-row>
      </table:table>
      <text:p text:style-name="Text_20_body">Еще пример: </text:p>
      <table:table table:style-name="Table">
        <table:table-column table:style-name="odt_auto_style_table_column_5_1"/>
        <table:table-row>
          <table:table-cell office:value-type="string" table:style-name="PluginODTAutoStyle_TableCell_7">
            <text:p text:style-name="Preformatted_20_Text"><text:span text:style-name="highlight_co0">#!/bin/sh</text:span><text:line-break/><text:span text:style-name="highlight_co0">#</text:span><text:line-break/><text:span text:style-name="highlight_co0"># скрипт запускает копию командного интерпретатора sh</text:span><text:line-break/><text:span text:style-name="highlight_co0"># с цветным приглашением</text:span><text:line-break/><text:span text:style-name="highlight_co0">#</text:span><text:line-break/><text:span text:style-name="highlight_kw3">export</text:span> <text:span text:style-name="highlight_re2">PS1</text:span>=<text:span text:style-name="highlight_st0">"\[\033[1;30m\][\[\033[0m\]<text:span text:style-name="highlight_es1">\t</text:span>\[\033[1;30m\];<text:span text:style-name="highlight_es1">\<text:line-break/></text:span>\[\033[0m\]\W\[\033[1;30m\]]\[\033[36;1m\]|\[\033[0m\] "</text:span><text:line-break/><text:span text:style-name="highlight_kw3">echo</text:span> <text:span text:style-name="highlight_st0">"Now runing a new copy of shell width color prompt"</text:span><text:line-break/><text:span text:style-name="highlight_kw3">echo</text:span> <text:span text:style-name="highlight_re5">-en</text:span> <text:span text:style-name="highlight_st0">"use \033[1;36mexit\033[0m command or"</text:span><text:line-break/><text:span text:style-name="highlight_kw3">echo</text:span> <text:span text:style-name="highlight_re5">-e</text:span> <text:span text:style-name="highlight_st0">"\033[1;36m^D\033[0m to return back"</text:span><text:line-break/><text:span text:style-name="highlight_kw2">sh</text:span><text:line-break/><text:span text:style-name="highlight_co0">#</text:span><text:line-break/><text:span text:style-name="highlight_co0"># обратите внимание на то, что управляющие последовательности</text:span><text:line-break/><text:span text:style-name="highlight_co0"># заключены в скобки "\[" и "\]"</text:span><text:line-break/><text:span text:style-name="highlight_co0"># Это сделано для того, чтобы shell не учитывал их при</text:span><text:line-break/><text:span text:style-name="highlight_co0"># оценке длины строки.</text:span><text:line-break/><text:span text:style-name="highlight_co0"># В противном случае длинные строки будут переноситься неверно.</text:span><text:line-break/><text:span text:style-name="highlight_co0">#</text:span></text:p>
          </table:table-cell>
        </table:table-row>
      </table:table>
      <text:p text:style-name="Text_20_body">Для удобства пользвания можно цвет и доп. свойства назначить переменным:</text:p>
      <table:table table:style-name="Table">
        <table:table-column table:style-name="odt_auto_style_table_column_6_1"/>
        <table:table-row>
          <table:table-cell office:value-type="string" table:style-name="PluginODTAutoStyle_TableCell_9">
            <text:p text:style-name="Preformatted_20_Text"><text:span text:style-name="highlight_re2">RED</text:span>=<text:span text:style-name="highlight_st_h">'\033[0;31m'</text:span><text:s text:c="9"/><text:span text:style-name="highlight_co0">#<text:s text:c="2"/>${RED}</text:span><text:line-break/><text:span text:style-name="highlight_re2">GREEN</text:span>=<text:span text:style-name="highlight_st_h">'\033[0;32m'</text:span><text:s text:c="6"/><text:span text:style-name="highlight_co0">#<text:s text:c="2"/>${GREEN}</text:span></text:p>
          </table:table-cell>
        </table:table-row>
      </table:table>
      <text:p text:style-name="Text_20_body">Файл <text:span text:style-name="Source_20_Text">.sh</text:span> должен быть в формате <text:span text:style-name="Emphasis">UNIX</text:span> и с кодировкой <text:span text:style-name="Emphasis">UTF-8</text:span></text:p>
      <text:p text:style-name="Text_20_body">Ну и напоследок — один хороший пример со всеми плюшками:</text:p>
      <table:table table:style-name="Table">
        <table:table-column table:style-name="odt_auto_style_table_column_7_1"/>
        <table:table-row>
          <table:table-cell office:value-type="string" table:style-name="PluginODTAutoStyle_TableCell_11">
            <text:p text:style-name="Preformatted_20_Text"><text:span text:style-name="highlight_co0">#!/bin/sh</text:span><text:line-break/><text:span text:style-name="highlight_co0"># echo подсветка</text:span><text:line-break/><text:span text:style-name="highlight_co0"># echo color </text:span><text:line-break/><text:span text:style-name="highlight_co0"># Скрипт выводит на экран список меню</text:span><text:line-break/> <text:line-break/><text:span text:style-name="highlight_kw2">clear</text:span><text:s text:c="4"/><text:span text:style-name="highlight_co0"># Очистка экрана</text:span><text:line-break/> <text:line-break/><text:span text:style-name="highlight_co0">#Памятка, Таблица цветов и фонов</text:span><text:line-break/><text:span text:style-name="highlight_co0">#Цвет<text:s text:c="11"/>код<text:s text:c="7"/>код фона</text:span><text:line-break/> <text:line-break/><text:span text:style-name="highlight_co0">#black<text:s text:c="4"/>30<text:s text:c="2"/>40<text:s text:c="4"/>\033[30m<text:s text:c="2"/>\033[40m</text:span><text:line-break/><text:span text:style-name="highlight_co0">#red<text:s text:c="6"/>31<text:s text:c="2"/>41<text:s text:c="4"/>\033[31m<text:s text:c="2"/>\033[41m</text:span><text:line-break/><text:span text:style-name="highlight_co0">#green<text:s text:c="4"/>32<text:s text:c="2"/>42<text:s text:c="4"/>\033[32m<text:s text:c="2"/>\033[42m</text:span><text:line-break/><text:span text:style-name="highlight_co0">#yellow<text:s text:c="4"/>33<text:s text:c="2"/>43<text:s text:c="4"/>\033[33m<text:s text:c="2"/>\033[43m</text:span><text:line-break/><text:span text:style-name="highlight_co0">#blue<text:s text:c="4"/>34<text:s text:c="2"/>44<text:s text:c="4"/>\033[34m<text:s text:c="2"/>\033[44m</text:span><text:line-break/><text:span text:style-name="highlight_co0">#magenta<text:s text:c="4"/>35<text:s text:c="2"/>45<text:s text:c="4"/>\033[35m<text:s text:c="2"/>\033[45m</text:span><text:line-break/><text:span text:style-name="highlight_co0">#cyan<text:s text:c="4"/>36<text:s text:c="2"/>46<text:s text:c="4"/>\033[36m<text:s text:c="2"/>\033[46m</text:span><text:line-break/><text:span text:style-name="highlight_co0">#white<text:s text:c="4"/>37<text:s text:c="2"/>47<text:s text:c="4"/>\033[37m<text:s text:c="2"/>\033[47m</text:span><text:line-break/> <text:line-break/><text:span text:style-name="highlight_co0"># Дополнительные свойства для текта:</text:span><text:line-break/><text:span text:style-name="highlight_re2">BOLD</text:span>=<text:span text:style-name="highlight_st_h">'\033[1m'</text:span><text:s text:c="7"/><text:span text:style-name="highlight_co0">#<text:s text:c="2"/>${BOLD}<text:s text:c="6"/># жирный шрифт (интенсивный цвет)</text:span><text:line-break/><text:span text:style-name="highlight_re2">DBOLD</text:span>=<text:span text:style-name="highlight_st_h">'\033[2m'</text:span><text:s text:c="6"/><text:span text:style-name="highlight_co0">#<text:s text:c="2"/>${DBOLD}<text:s text:c="4"/># полу яркий цвет (тёмно-серый, независимо от цвета)</text:span><text:line-break/><text:span text:style-name="highlight_re2">NBOLD</text:span>=<text:span text:style-name="highlight_st_h">'\033[22m'</text:span><text:s text:c="6"/><text:span text:style-name="highlight_co0">#<text:s text:c="2"/>${NBOLD}<text:s text:c="4"/># установить нормальную интенсивность</text:span><text:line-break/><text:span text:style-name="highlight_re2">UNDERLINE</text:span>=<text:span text:style-name="highlight_st_h">'\033[4m'</text:span><text:s text:c="5"/><text:span text:style-name="highlight_co0">#<text:s text:c="2"/>${UNDERLINE}<text:s text:c="2"/># подчеркивание</text:span><text:line-break/><text:span text:style-name="highlight_re2">NUNDERLINE</text:span>=<text:span text:style-name="highlight_st_h">'\033[4m'</text:span><text:s text:c="5"/><text:span text:style-name="highlight_co0">#<text:s text:c="2"/>${NUNDERLINE}<text:s text:c="2"/># отменить подчеркивание</text:span><text:line-break/><text:span text:style-name="highlight_re2">BLINK</text:span>=<text:span text:style-name="highlight_st_h">'\033[5m'</text:span><text:s text:c="7"/><text:span text:style-name="highlight_co0">#<text:s text:c="2"/>${BLINK}<text:s text:c="4"/># мигающий</text:span><text:line-break/><text:span text:style-name="highlight_re2">NBLINK</text:span>=<text:span text:style-name="highlight_st_h">'\033[5m'</text:span><text:s text:c="7"/><text:span text:style-name="highlight_co0">#<text:s text:c="2"/>${NBLINK}<text:s text:c="4"/># отменить мигание</text:span><text:line-break/><text:span text:style-name="highlight_re2">INVERSE</text:span>=<text:span text:style-name="highlight_st_h">'\033[7m'</text:span><text:s text:c="5"/><text:span text:style-name="highlight_co0">#<text:s text:c="2"/>${INVERSE}<text:s text:c="4"/># реверсия (знаки приобретают цвет фона, а фон -- цвет знаков)</text:span><text:line-break/><text:span text:style-name="highlight_re2">NINVERSE</text:span>=<text:span text:style-name="highlight_st_h">'\033[7m'</text:span><text:s text:c="5"/><text:span text:style-name="highlight_co0">#<text:s text:c="2"/>${NINVERSE}<text:s text:c="4"/># отменить реверсию</text:span><text:line-break/><text:span text:style-name="highlight_re2">BREAK</text:span>=<text:span text:style-name="highlight_st_h">'\033[m'</text:span><text:s text:c="7"/><text:span text:style-name="highlight_co0">#<text:s text:c="2"/>${BREAK}<text:s text:c="4"/># все атрибуты по умолчанию</text:span><text:line-break/><text:span text:style-name="highlight_re2">NORMAL</text:span>=<text:span text:style-name="highlight_st_h">'\033[0m'</text:span><text:s text:c="6"/><text:span text:style-name="highlight_co0">#<text:s text:c="2"/>${NORMAL}<text:s text:c="4"/># все атрибуты по умолчанию</text:span><text:line-break/> <text:line-break/><text:span text:style-name="highlight_co0"># Цвет текста: </text:span><text:line-break/><text:span text:style-name="highlight_re2">BLACK</text:span>=<text:span text:style-name="highlight_st_h">'\033[0;30m'</text:span><text:s text:c="5"/><text:span text:style-name="highlight_co0">#<text:s text:c="2"/>${BLACK}<text:s text:c="4"/># чёрный цвет знаков</text:span><text:line-break/><text:span text:style-name="highlight_re2">RED</text:span>=<text:span text:style-name="highlight_st_h">'\033[0;31m'</text:span><text:s text:c="7"/><text:span text:style-name="highlight_co0">#<text:s text:c="2"/>${RED}<text:s text:c="6"/># красный цвет знаков</text:span><text:line-break/><text:span text:style-name="highlight_re2">GREEN</text:span>=<text:span text:style-name="highlight_st_h">'\033[0;32m'</text:span><text:s text:c="5"/><text:span text:style-name="highlight_co0">#<text:s text:c="2"/>${GREEN}<text:s text:c="4"/># зелёный цвет знаков</text:span><text:line-break/><text:span text:style-name="highlight_re2">YELLOW</text:span>=<text:span text:style-name="highlight_st_h">'\033[0;33m'</text:span><text:s text:c="5"/><text:span text:style-name="highlight_co0">#<text:s text:c="2"/>${YELLOW}<text:s text:c="4"/># желтый цвет знаков</text:span><text:line-break/><text:span text:style-name="highlight_re2">BLUE</text:span>=<text:span text:style-name="highlight_st_h">'\033[0;34m'</text:span><text:s text:c="7"/><text:span text:style-name="highlight_co0">#<text:s text:c="2"/>${BLUE}<text:s text:c="6"/># синий цвет знаков</text:span><text:line-break/><text:span text:style-name="highlight_re2">MAGENTA</text:span>=<text:span text:style-name="highlight_st_h">'\033[0;35m'</text:span><text:s text:c="5"/><text:span text:style-name="highlight_co0">#<text:s text:c="2"/>${MAGENTA}<text:s text:c="4"/># фиолетовый цвет знаков</text:span><text:line-break/><text:span text:style-name="highlight_re2">CYAN</text:span>=<text:span text:style-name="highlight_st_h">'\033[0;36m'</text:span><text:s text:c="7"/><text:span text:style-name="highlight_co0">#<text:s text:c="2"/>${CYAN}<text:s text:c="6"/># цвет морской волны знаков</text:span><text:line-break/><text:span text:style-name="highlight_re2">GRAY</text:span>=<text:span text:style-name="highlight_st_h">'\033[0;37m'</text:span><text:s text:c="7"/><text:span text:style-name="highlight_co0">#<text:s text:c="2"/>${GRAY}<text:s text:c="6"/># серый цвет знаков</text:span><text:line-break/> <text:line-break/><text:span text:style-name="highlight_co0"># Цветом текста (жирным) (bold) :</text:span><text:line-break/><text:span text:style-name="highlight_re2">DEF</text:span>=<text:span text:style-name="highlight_st_h">'\033[0;39m'</text:span><text:s text:c="7"/><text:span text:style-name="highlight_co0">#<text:s text:c="2"/>${DEF}</text:span><text:line-break/><text:span text:style-name="highlight_re2">DGRAY</text:span>=<text:span text:style-name="highlight_st_h">'\033[1;30m'</text:span><text:s text:c="5"/><text:span text:style-name="highlight_co0">#<text:s text:c="2"/>${DGRAY}</text:span><text:line-break/><text:span text:style-name="highlight_re2">LRED</text:span>=<text:span text:style-name="highlight_st_h">'\033[1;31m'</text:span><text:s text:c="7"/><text:span text:style-name="highlight_co0">#<text:s text:c="2"/>${LRED}</text:span><text:line-break/><text:span text:style-name="highlight_re2">LGREEN</text:span>=<text:span text:style-name="highlight_st_h">'\033[1;32m'</text:span><text:s text:c="5"/><text:span text:style-name="highlight_co0">#<text:s text:c="2"/>${LGREEN}</text:span><text:line-break/><text:span text:style-name="highlight_re2">LYELLOW</text:span>=<text:span text:style-name="highlight_st_h">'\033[1;33m'</text:span><text:s text:c="5"/><text:span text:style-name="highlight_co0">#<text:s text:c="2"/>${LYELLOW}</text:span><text:line-break/><text:span text:style-name="highlight_re2">LBLUE</text:span>=<text:span text:style-name="highlight_st_h">'\033[1;34m'</text:span><text:s text:c="5"/><text:span text:style-name="highlight_co0">#<text:s text:c="2"/>${LBLUE}</text:span><text:line-break/><text:span text:style-name="highlight_re2">LMAGENTA</text:span>=<text:span text:style-name="highlight_st_h">'\033[1;35m'</text:span><text:s text:c="3"/><text:span text:style-name="highlight_co0">#<text:s text:c="2"/>${LMAGENTA}</text:span><text:line-break/><text:span text:style-name="highlight_re2">LCYAN</text:span>=<text:span text:style-name="highlight_st_h">'\033[1;36m'</text:span><text:s text:c="5"/><text:span text:style-name="highlight_co0">#<text:s text:c="2"/>${LCYAN}</text:span><text:line-break/><text:span text:style-name="highlight_re2">WHITE</text:span>=<text:span text:style-name="highlight_st_h">'\033[1;37m'</text:span><text:s text:c="5"/><text:span text:style-name="highlight_co0">#<text:s text:c="2"/>${WHITE}</text:span><text:line-break/> <text:line-break/><text:span text:style-name="highlight_co0"># Цвет фона </text:span><text:line-break/><text:span text:style-name="highlight_re2">BGBLACK</text:span>=<text:span text:style-name="highlight_st_h">'\033[40m'</text:span><text:s text:c="5"/><text:span text:style-name="highlight_co0">#<text:s text:c="2"/>${BGBLACK}</text:span><text:line-break/><text:span text:style-name="highlight_re2">BGRED</text:span>=<text:span text:style-name="highlight_st_h">'\033[41m'</text:span><text:s text:c="7"/><text:span text:style-name="highlight_co0">#<text:s text:c="2"/>${BGRED}</text:span><text:line-break/><text:span text:style-name="highlight_re2">BGGREEN</text:span>=<text:span text:style-name="highlight_st_h">'\033[42m'</text:span><text:s text:c="5"/><text:span text:style-name="highlight_co0">#<text:s text:c="2"/>${BGGREEN}</text:span><text:line-break/><text:span text:style-name="highlight_re2">BGBROWN</text:span>=<text:span text:style-name="highlight_st_h">'\033[43m'</text:span><text:s text:c="5"/><text:span text:style-name="highlight_co0">#<text:s text:c="2"/>${BGBROWN}</text:span><text:line-break/><text:span text:style-name="highlight_re2">BGBLUE</text:span>=<text:span text:style-name="highlight_st_h">'\033[44m'</text:span><text:s text:c="5"/><text:span text:style-name="highlight_co0">#<text:s text:c="2"/>${BGBLUE}</text:span><text:line-break/><text:span text:style-name="highlight_re2">BGMAGENTA</text:span>=<text:span text:style-name="highlight_st_h">'\033[45m'</text:span><text:s text:c="5"/><text:span text:style-name="highlight_co0">#<text:s text:c="2"/>${BGMAGENTA}</text:span><text:line-break/><text:span text:style-name="highlight_re2">BGCYAN</text:span>=<text:span text:style-name="highlight_st_h">'\033[46m'</text:span><text:s text:c="5"/><text:span text:style-name="highlight_co0">#<text:s text:c="2"/>${BGCYAN}</text:span><text:line-break/><text:span text:style-name="highlight_re2">BGGRAY</text:span>=<text:span text:style-name="highlight_st_h">'\033[47m'</text:span><text:s text:c="5"/><text:span text:style-name="highlight_co0">#<text:s text:c="2"/>${BGGRAY}</text:span><text:line-break/><text:span text:style-name="highlight_re2">BGDEF</text:span>=<text:span text:style-name="highlight_st_h">'\033[49m'</text:span><text:s text:c="6"/><text:span text:style-name="highlight_co0">#<text:s text:c="2"/>${BGDEF}</text:span><text:line-break/> <text:line-break/>tput sgr0<text:s text:c="5"/><text:span text:style-name="highlight_co0"># Возврат цвета в "нормальное" состояние</text:span><text:line-break/> <text:line-break/><text:span text:style-name="highlight_co0">#Начало меню</text:span><text:line-break/><text:span text:style-name="highlight_kw3">echo</text:span> <text:span text:style-name="highlight_st0">""</text:span><text:line-break/><text:span text:style-name="highlight_kw3">echo</text:span> <text:span text:style-name="highlight_re5">-n</text:span> <text:span text:style-name="highlight_st0">"<text:s text:c="5"/>"</text:span><text:line-break/><text:span text:style-name="highlight_kw3">echo</text:span> <text:span text:style-name="highlight_re5">-e</text:span> <text:span text:style-name="highlight_st0">"<text:span text:style-name="highlight_es3">${BOLD}</text:span><text:span text:style-name="highlight_es3">${BGMAGENTA}</text:span><text:span text:style-name="highlight_es3">${LGREEN}</text:span> Меню DNS323 <text:span text:style-name="highlight_es3">${NORMAL}</text:span>"</text:span>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1 <text:span text:style-name="highlight_es3">${LGREEN}</text:span> Комманды для удобной работы в telnet <text:span text:style-name="highlight_es3">${GRAY}</text:span>(Выполнить?)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2 <text:span text:style-name="highlight_es3">${LGREEN}</text:span> Пути к папкам &amp; Изменение прав доступа <text:span text:style-name="highlight_es3">${GRAY}</text:span>(Комманды)<text:span text:style-name="highlight_es3">${NORMAL}</text:span><text:span text:style-name="highlight_es1">\n</text:span>"</text:span><text:s text:c="2"/>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3 <text:span text:style-name="highlight_es3">${LGREEN}</text:span> Transmission (<text:span text:style-name="highlight_es3">${GREEN}</text:span>Start<text:span text:style-name="highlight_es3">${NORMAL}</text:span>, <text:span text:style-name="highlight_es3">${LRED}</text:span>Stop<text:span text:style-name="highlight_es3">${NORMAL}</text:span>, <text:span text:style-name="highlight_es3">${CYAN}</text:span>Upgrade<text:span text:style-name="highlight_es3">${NORMAL}</text:span>) <text:span text:style-name="highlight_es3">${GRAY}</text:span>(Меню)<text:span text:style-name="highlight_es3">${NORMAL}</text:span><text:span text:style-name="highlight_es1">\n</text:span>"</text:span><text:s text:c="2"/>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4 <text:span text:style-name="highlight_es3">${LGREEN}</text:span> Копирование (cp &amp; rsync) <text:span text:style-name="highlight_es3">${GRAY}</text:span>(Комманды)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5 <text:span text:style-name="highlight_es3">${LGREEN}</text:span> Создание ссылки на файл или папку <text:span text:style-name="highlight_es3">${GRAY}</text:span>(Комманды)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6 <text:span text:style-name="highlight_es3">${LGREEN}</text:span> Установка из fun-plug &amp; IPKG <text:span text:style-name="highlight_es3">${GRAY}</text:span>(Комманды)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7 <text:span text:style-name="highlight_es3">${LGREEN}</text:span> Показать Трафик (<text:span text:style-name="highlight_es3">${LYELLOW}</text:span> n<text:span text:style-name="highlight_es3">${LGREEN}</text:span>load) <text:span text:style-name="highlight_es3">${GRAY}</text:span>(Выполнить?)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8 <text:span text:style-name="highlight_es3">${LGREEN}</text:span> Диспетчер задач (<text:span text:style-name="highlight_es3">${LYELLOW}</text:span> h<text:span text:style-name="highlight_es3">${LGREEN}</text:span>top) <text:span text:style-name="highlight_es3">${GRAY}</text:span>(Выполнить?)<text:span text:style-name="highlight_es3">${NORMAL}</text:span><text:span text:style-name="highlight_es1">\n</text:span>"</text:span>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YELLOW}</text:span> 9 <text:span text:style-name="highlight_es3">${LGREEN}</text:span> Midnight Commander (<text:span text:style-name="highlight_es3">${LYELLOW}</text:span> m<text:span text:style-name="highlight_es3">${LGREEN}</text:span>c) <text:span text:style-name="highlight_es3">${GRAY}</text:span>(Выполнить?)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re5">-en</text:span> <text:span text:style-name="highlight_st0">"<text:span text:style-name="highlight_es3">${LMAGENTA}</text:span> q <text:span text:style-name="highlight_es3">${LGREEN}</text:span> Выход <text:span text:style-name="highlight_es3">${NORMAL}</text:span><text:span text:style-name="highlight_es1">\n</text:span>"</text:span> <text:line-break/><text:span text:style-name="highlight_kw3">echo</text:span> <text:span text:style-name="highlight_st0">""</text:span><text:line-break/><text:span text:style-name="highlight_kw3">echo</text:span> <text:span text:style-name="highlight_st0">"(Введите пожалуйта номер пункта, чтобы выполнить комманды этого пункта, любой другой ввод, Выход)"</text:span><text:line-break/><text:span text:style-name="highlight_kw3">echo</text:span> <text:span text:style-name="highlight_st0">""</text:span><text:line-break/>tput sgr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br0" style:family="text">
      <style:text-properties fo:border="0pt none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3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highlight_es1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_h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es3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bash_echo_colors</dc:title>
  </office:meta>
</office:document-meta>
</file>