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d772a803733390350367f30ac237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nowledge_base:ssm"/><text:bookmark-start text:name="__RefHeading___ssm_1"/><text:bookmark-start text:name="ssm"/>SSM<text:bookmark-end text:name="__RefHeading___ssm_1"/><text:bookmark-end text:name="ssm"/></text:h>
      <text:p text:style-name="Text_20_body">Всё, что мы описывали до сих пор — это <text:span text:style-name="Strong_20_Emphasis">ASM — Any Source Multicast</text:span>. Клиентам безразлично, кто является источником трафика для группы — главное, что они его получают. Как вы помните в сообщении IGMPv2 Report запрашивается просто подключение к группе.
<text:span text:style-name="Strong_20_Emphasis">SSM — Source Specific Multicast</text:span> — альтернативный подход. В этом случае клиенты при подключении указывают группу и источник.
Что же это даёт? Ни много ни мало: возможность полностью избавиться от RP. LHR сразу знает адрес источника — нет необходимости слать Join на RP, маршрутизатор может сразу же отправить Join (S, G) в направлении источника и построить SPT.
Таким образом мы избавляемся от</text:p>
      <text:list text:style-name="List_20_1" text:continue-numbering="false">
        <text:list-item>
          <text:p text:style-name="List_20_1_Content_First"> Элемент ненумерованного спискаПоиска RP (протоколы Bootstrap и Auto-RP),</text:p>
        </text:list-item>
        <text:list-item>
          <text:p text:style-name="List_20_1_Content"> Регистрации источника на RP (а это лишнее время, двойное использование полосы пропускания и туннелирование)</text:p>
        </text:list-item>
        <text:list-item>
          <text:p text:style-name="List_20_1_Content_Last"> Переключения на SPT.</text:p>
        </text:list-item>
      </text:list>
      <text:p text:style-name="Text_20_body">Поскольку нет RP, то нет и RPT, соответственно ни на одном маршрутизаторе уже не будет записей (*, G) — только (S, G).
Ещё одна проблема, которая решается с помощью SSM — наличие нескольких источников. В ASM рекомендуется, чтобы адрес мультикастовой группы был уникален и только один источник вещал на него, поскольку в дереве RPT несколько потоков сольются, а клиент, получая два потока от разных источников, вероятно, не сможет их разобрать.
В SSM трафик от различных источников распространяется независимо, каждый по своему дереву SPT, и это уже становится не проблемой, а преимуществом — несколько серверов могут вещать одновременно. Если вдруг клиент начал фиксировать потери от основного источника, он может переключиться на резервный, даже не перезапрашивая его — он и так получал два потока.</text:p>
      <text:p text:style-name="Text_20_body">Кроме того, возможный вектор атаки в сети с активированной мультикастовой маршрутизацией — подключение злоумышленником своего источника и генерирование большого объёма мультикастового трафика, который перегрузит сеть. В SSM такое практически исключено.</text:p>
      <text:p text:style-name="Text_20_body">Для SSM выделен специальный диапазон IP-адресов: 232.0.0.0/8.
На маршрутизаторах для поддержки SSM включается режим PIM SSM.</text:p>
      <text:p text:style-name="Preformatted_20_Text">Router(config)# ip pim ssm</text:p>
      <text:p text:style-name="Text_20_body">IGMPv3 и MLDv2 поддерживают SSM в чистом виде.
При их использовании клиент может</text:p>
      <text:list text:style-name="List_20_1" text:continue-numbering="false">
        <text:list-item>
          <text:p text:style-name="List_20_1_Content_First"> Запрашивать подключение к просто группе, без указания источников. То есть работает как типичный ASM.</text:p>
        </text:list-item>
        <text:list-item>
          <text:p text:style-name="List_20_1_Content"> Запрашивать подключение к группе с определённым источником. Источников можно указать несколько — до каждого из них будет построено дерево.</text:p>
        </text:list-item>
        <text:list-item>
          <text:p text:style-name="List_20_1_Content_Last"> Запрашивать подключение к группе и указать список источников, от которых клиент не хотел бы получать трафик</text:p>
        </text:list-item>
      </text:list>
      <text:p text:style-name="Text_20_body"><draw:frame draw:style-name="media" draw:name="IGMPv3 Legend" text:anchor-type="as-char" draw:z-index="0" svg:width="30.215416666667cm" style:rel-width="100%"><draw:text-box><text:p text:style-name="legendcenter"><draw:frame draw:style-name="media" draw:name="IGMPv3" text:anchor-type="as-char" draw:z-index="0" svg:width="30.215416666667cm" style:rel-width="100%" svg:height="6.6675cm" style:rel-height="scale"><draw:image xlink:href="Pictures/17d772a803733390350367f30ac237b2.png" xlink:type="simple" xlink:show="embed" xlink:actuate="onLoad"/></draw:frame>IGMPv3</text:p></draw:text-box></draw:frame></text:p>
      <text:p text:style-name="Text_20_body">IGMPv1/v2, MLDv1 не поддерживают SSM, но имеет место такое понятие, как <text:span text:style-name="Strong_20_Emphasis">SSM Mapping</text:span>. На ближайшем к клиенту маршрутизаторе (LHR) каждой группе ставится в соответствие адрес источника (или несколько). Поэтому если в сети есть клиенты, не поддерживающие IGMPv3/MLDv2, для них также будет построено SPT, а не RPT, благодаря тому, что адрес источника всё равно известен.
SSM Mapping может быть реализован как статической настройкой на LHR, так и посредством обращения к DNS-серверу.</text:p>
      <text:p text:style-name="Text_20_body">Проблема SSM в том, что клиенты должны заранее знать адреса источников — никакой сигнализацией они им не сообщаются.
Поэтому SSM хорош в тех ситуациях, когда в сети определённый набор источников, их адреса заведомо известны и не будут меняться. А клиентские терминалы или приложения жёстко привязаны к ним.
Иными словами IPTV — весьма пригодная среда для внедрения SSM. Это хорошо описывает концепцию <text:span text:style-name="Strong_20_Emphasis">One-to-Many</text:span> — один источник, много получателе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ssm</dc:title>
  </office:meta>
</office:document-meta>
</file>