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b559b2b80c364503452547e27699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co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swupdate_xconf"/><text:bookmark-start text:name="__RefHeading___описание_работы_подсистемы_автоматического_обновления_по_для_mag540_rdkr_сервер_xconf_1"/><text:bookmark-start text:name="описание_работы_подсистемы_автоматического_обновления_по_для_mag540_rdkr_сервер_xconf"/>Описание работы подсистемы автоматического обновления ПО для MAG540 RDKR + сервер XConf<text:bookmark-end text:name="__RefHeading___описание_работы_подсистемы_автоматического_обновления_по_для_mag540_rdkr_сервер_xconf_1"/><text:bookmark-end text:name="описание_работы_подсистемы_автоматического_обновления_по_для_mag540_rdkr_сервер_xconf"/></text:h>
      <text:p text:style-name="Text_20_body">Оригинал документа: <text:a xlink:type="simple" xlink:href="https://docs.google.com/document/d/1Myk3HMgUD3EzKpBIgmrZV43MfjMFhn2eyPLE2GNAip0/edit?tab=t.0#heading=h.cdi9rkkugc2q" text:style-name="Internet_20_link" text:visited-style-name="Visited_20_Internet_20_Link">https://docs.google.com/document/d/1Myk3HMgUD3EzKpBIgmrZV43MfjMFhn2eyPLE2GNAip0/edit?tab=t.0#heading=h.cdi9rkkugc2q</text:a></text:p>
      <text:list text:style-name="List_20_1" text:continue-numbering="false">
        <text:list-item>
          <text:p text:style-name="List_20_1_Content_First"> <text:a xlink:type="simple" xlink:href="https://wiki.rdkcentral.com/display/RDK/Firmware+Upgrade" text:style-name="Internet_20_link" text:visited-style-name="Visited_20_Internet_20_Link">https://wiki.rdkcentral.com/display/RDK/Firmware+Upgrade</text:a></text:p>
        </text:list-item>
        <text:list-item>
          <text:p text:style-name="List_20_1_Content"> <text:a xlink:type="simple" xlink:href="https://wiki.rdkcentral.com/display/RDK/Firmware+Upgrade+using+XCONF+Server" text:style-name="Internet_20_link" text:visited-style-name="Visited_20_Internet_20_Link">https://wiki.rdkcentral.com/display/RDK/Firmware+Upgrade+using+XCONF+Server</text:a></text:p>
        </text:list-item>
        <text:list-item>
          <text:p text:style-name="List_20_1_Content_Last"> <text:a xlink:type="simple" xlink:href="https://rdkcentral.github.io/rdkservices/#/api/SystemPlugin" text:style-name="Internet_20_link" text:visited-style-name="Visited_20_Internet_20_Link">https://rdkcentral.github.io/rdkservices/#/api/SystemPlugin</text:a></text:p>
        </text:list-item>
      </text:list>
      <text:h text:style-name="Heading_20_3" text:outline-level="3"><text:bookmark-start text:name="__RefHeading___текущая_реализация_в_mag540_rdkr_2"/><text:bookmark-start text:name="текущая_реализация_в_mag540_rdkr"/>Текущая реализация в MAG540 RDKR<text:bookmark-end text:name="__RefHeading___текущая_реализация_в_mag540_rdkr_2"/><text:bookmark-end text:name="текущая_реализация_в_mag540_rdkr"/></text:h>
      <text:p text:style-name="Text_20_body"><text:span text:style-name="Strong_20_Emphasis">Запрос проверки обновлений со стороны СТБ</text:span></text:p>
      <text:list text:style-name="Numbering_20_1" text:continue-numbering="false">
        <text:list-item>
          <text:p text:style-name="Numbering_20_1_Content_First"> При старте СТБ. Отложенный запрос ~2 мин. Чувствителен к NTP. Если при старте подсистемы обновления время еще не успело синхронизироваться, то запрос будет через ~24 часа</text:p>
        </text:list-item>
        <text:list-item>
          <text:p text:style-name="Numbering_20_1_Content_Last"> Далее, автоматически, каждые 24 часа (по умолчанию) * Таймайут можно изменить, передав в ответе сервера (переменную <text:span text:style-name="Source_20_Text">RetryDelay</text:span>) :</text:p>
        </text:list-item>
      </text:list>
      <text:p text:style-name="Text_20_body"><text:span text:style-name="Strong_20_Emphasis">Запрос от СТБ.</text:span>
В запросе передаются след переменные (Пример)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2">eStbMac</text:span>=00:1A:<text:span text:style-name="highlight_nu0">79</text:span>:7B:C0:E0<text:line-break/><text:span text:style-name="highlight_re2">firmwareVersion</text:span>=311a38.MyTV.26.St<text:line-break/><text:span text:style-name="highlight_re2">model</text:span>=MAG540<text:line-break/><text:span text:style-name="highlight_re2">operatorId</text:span>=Gibfibre <text:span text:style-name="highlight_co0">#Все сборки для клиентов собираются с уникальным ''operatorId''</text:span></text:p>
          </table:table-cell>
        </table:table-row>
      </table:table>
      <text:p text:style-name="Text_20_body">Сервер, на основе полученных переменных, отработает имеющееся у него правило для той или иной переменной или их комбинации.
Пример: Для eStbMac=00:1A:79:7B:C0:E0 настроено правило: отдать версию 311a38.MyTV.26</text:p>
      <text:p text:style-name="Text_20_body"><text:span text:style-name="Strong_20_Emphasis">Ответ сервера</text:span> (текущий пример настройки для всех MAG540 RDKR)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cloudFWVersion: 311a38.MyTV.26<text:line-break/>cloudFWLocation: https:<text:span text:style-name="highlight_sy0">//</text:span>docs.infomir.com.ua<text:span text:style-name="highlight_sy0">/</text:span>pub<text:span text:style-name="highlight_sy0">/</text:span>.fw_stb<text:span text:style-name="highlight_sy0">/</text:span>rdk<text:span text:style-name="highlight_sy0">/</text:span><text:span text:style-name="highlight_nu0">540</text:span><text:span text:style-name="highlight_sy0">/</text:span>.L1<text:span text:style-name="highlight_sy0">/</text:span>Gibfibre<text:span text:style-name="highlight_sy0">/</text:span>311a38.MyTV.26<text:span text:style-name="highlight_sy0">/</text:span><text:line-break/>cloudImmediateRebootFlag: <text:span text:style-name="highlight_kw2">true</text:span> <text:span text:style-name="highlight_co0">#флаг перезагрузки</text:span></text:p>
          </table:table-cell>
        </table:table-row>
      </table:table>
      <text:p text:style-name="Text_20_body">Подсистема обновления на СТБ получив ответ сравнивает строки <text:span text:style-name="Source_20_Text">firmwareVersion</text:span> и <text:span text:style-name="Source_20_Text">cloudFWVersion</text:span>. Если полученная в ответе строка отличаются от текущей на СТБ, запустится процесс обновления. Обновление происходит на фоне и если <text:span text:style-name="Source_20_Text">cloudImmediateRebootFlag: true</text:span>, то произойдет принудительная перезагрузка</text:p>
      <text:p text:style-name="Text_20_body">Расширенный вариант ответа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cloudFWVersion: 311a38.MyTV.26<text:line-break/>cloudFWLocation: https:<text:span text:style-name="highlight_sy0">//</text:span>docs.infomir.com.ua<text:span text:style-name="highlight_sy0">/</text:span>pub<text:span text:style-name="highlight_sy0">/</text:span>.fw_stb<text:span text:style-name="highlight_sy0">/</text:span>rdk<text:span text:style-name="highlight_sy0">/</text:span><text:span text:style-name="highlight_nu0">540</text:span><text:span text:style-name="highlight_sy0">/</text:span>.L1<text:span text:style-name="highlight_sy0">/</text:span>Gibfibre<text:span text:style-name="highlight_sy0">/</text:span>311a38.MyTV.26<text:span text:style-name="highlight_sy0">/</text:span><text:line-break/>cloudRetryDelay: <text:span text:style-name="highlight_nu0">60</text:span> <text:span text:style-name="highlight_co0">#Тайтмаут след. запроса в минутах. Если не указан, то 24 часа </text:span><text:line-break/>cloudImmediateRebootFlag: <text:span text:style-name="highlight_kw2">false</text:span> <text:span text:style-name="highlight_co0">#флаг перезагрузки</text:span></text:p>
          </table:table-cell>
        </table:table-row>
      </table:table>
      <text:p text:style-name="Text_20_body">Начиная с версии портала <text:span text:style-name="Strong_20_Emphasis">26</text:span> (311a38.&lt;Short_Op_Name&gt;.<text:span text:style-name="Plugin_Wrap_Span_Emphasised">26</text:span>), если <text:span text:style-name="Source_20_Text">cloudImmediateRebootFlag: false</text:span>, реализовано всплывающее сообщение поверх всех окон. В этом случае пользователь может отложить перезагрузку. Таймайт напоминания ~5 мин</text:p>
      <text:p text:style-name="Text_20_body"><draw:frame draw:style-name="mediacenter" draw:name="0" text:anchor-type="paragraph" draw:z-index="0" svg:width="15.875cm" svg:height="9.6139547413793cm"><draw:image xlink:href="Pictures/d9b559b2b80c364503452547e276998c.jpg" xlink:type="simple" xlink:show="embed" xlink:actuate="onLoad"/></draw:frame></text:p>
      <text:p text:style-name="Text_20_body">Начиная с версии портала <text:span text:style-name="Strong_20_Emphasis">27</text:span> реализована безусловная проверка обновления при старте “Loadera”, перед загрузкой портала/приложения. Флаг <text:span text:style-name="Source_20_Text">cloudImmediateRebootFlag</text:span>  игнорируется, перезагрузка принудительная. Портал 27 присутствует только в последних сборках Simplware Demo (311a38.swpd.wv.27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highlight_co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border="0pt none"/>
    </style:style>
    <style:style style:name="highlight_kw2" style:family="text">
      <style:text-properties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swupdate_xconf</dc:title>
  </office:meta>
</office:document-meta>
</file>