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dccf9d66202080dc679a8983be0dab.jpg"/>
  <manifest:file-entry manifest:media-type="image/png" manifest:full-path="Pictures/f2f4e9fc4de745a52e290d74b4e7eefd.png"/>
  <manifest:file-entry manifest:media-type="image/jpeg" manifest:full-path="Pictures/c22d51fadf5db706ecaf1d7e38d8d04b.jpg"/>
  <manifest:file-entry manifest:media-type="image/jpeg" manifest:full-path="Pictures/555514842f4cea9aa43ba0f69936f956.jpg"/>
  <manifest:file-entry manifest:media-type="image/jpeg" manifest:full-path="Pictures/ff176fa8dad0779d0ce575073a8b0628.jpg"/>
  <manifest:file-entry manifest:media-type="image/gif" manifest:full-path="Pictures/f03518b6dc6e34344b5d1d606fcd27be.gif"/>
  <manifest:file-entry manifest:media-type="image/jpeg" manifest:full-path="Pictures/e554727bd036834d961c72ea582f7dd0.jpg"/>
  <manifest:file-entry manifest:media-type="image/jpeg" manifest:full-path="Pictures/493e9dc7dde722c725516e1214d3a43b.jpg"/>
  <manifest:file-entry manifest:media-type="image/gif" manifest:full-path="Pictures/637f3efe3eb160f4a8695862cdce72f1.gif"/>
  <manifest:file-entry manifest:media-type="image/png" manifest:full-path="Pictures/263bd7dd73e5efa5fd31a59ed6745b22.png"/>
  <manifest:file-entry manifest:media-type="image/gif" manifest:full-path="Pictures/9a11833023e3998b286420d4e91e7408.gif"/>
  <manifest:file-entry manifest:media-type="image/jpeg" manifest:full-path="Pictures/ed76093fd773cd85e2f8512bfa8381f6.jpg"/>
  <manifest:file-entry manifest:media-type="image/jpeg" manifest:full-path="Pictures/044b1564af99c6ebcf57c947a7fd98b6.jpg"/>
  <manifest:file-entry manifest:media-type="image/png" manifest:full-path="Pictures/39d344d6f796779eef0f817879a7df5c.png"/>
  <manifest:file-entry manifest:media-type="image/jpeg" manifest:full-path="Pictures/0ea4dbb59dee43c0101b6fa68982c36c.jpg"/>
  <manifest:file-entry manifest:media-type="image/png" manifest:full-path="Pictures/e38a09217d1552230d0489184fc03901.png"/>
  <manifest:file-entry manifest:media-type="image/gif" manifest:full-path="Pictures/1e771e8716f0eef435de35546afdd0d6.gif"/>
  <manifest:file-entry manifest:media-type="image/jpeg" manifest:full-path="Pictures/7f2c993247c479eb0fe016c038b5f9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tners"/><text:bookmark-start text:name="__RefHeading___наши_партнеры_1"/><text:bookmark-start text:name="наши_партнеры"/>Наши партнеры<text:bookmark-end text:name="__RefHeading___наши_партнеры_1"/><text:bookmark-end text:name="наши_партнеры"/></text:h>
      <text:p text:style-name="Text_20_body"><text:line-break/>
<text:line-break/>
<draw:a xlink:type="simple" xlink:href="http://www.st.com/"><draw:frame draw:style-name="media" draw:name="STMicroelectronics Legend" text:anchor-type="as-char" draw:z-index="0" svg:width="2.6458333333333cm"><draw:text-box><text:p text:style-name="legendcenter"><draw:frame draw:style-name="media" draw:name="STMicroelectronics" text:anchor-type="as-char" draw:z-index="0" svg:width="2.6458333333333cm" svg:height="1.539875cm"><draw:image xlink:href="Pictures/10dccf9d66202080dc679a8983be0dab.jpg" xlink:type="simple" xlink:show="embed" xlink:actuate="onLoad"/></draw:frame>STMicroelectronics</text:p></draw:text-box></draw:frame></draw:a>  <draw:a xlink:type="simple" xlink:href="http://www.teletec.com.ua/"><draw:frame draw:style-name="media" draw:name="1" text:anchor-type="as-char" draw:z-index="1" svg:width="5.2916666666667cm" svg:height="0.97895833333333cm"><draw:image xlink:href="Pictures/f2f4e9fc4de745a52e290d74b4e7eefd.png" xlink:type="simple" xlink:show="embed" xlink:actuate="onLoad"/></draw:frame></draw:a>  <draw:a xlink:type="simple" xlink:href="http://www.dolby.com/us/en/professional/technology/licensing/licensed-manufacturers.aspx#I"><draw:frame draw:style-name="media" draw:name="2" text:anchor-type="as-char" draw:z-index="2" svg:width="5.2916666666667cm" svg:height="1.5787731134433cm"><draw:image xlink:href="Pictures/c22d51fadf5db706ecaf1d7e38d8d04b.jpg" xlink:type="simple" xlink:show="embed" xlink:actuate="onLoad"/></draw:frame></draw:a>  <draw:a xlink:type="simple" xlink:href="http://www.dts.com/"><draw:frame draw:style-name="media" draw:name="3" text:anchor-type="as-char" draw:z-index="3" svg:width="3.175cm" svg:height="1.5875cm"><draw:image xlink:href="Pictures/555514842f4cea9aa43ba0f69936f956.jpg" xlink:type="simple" xlink:show="embed" xlink:actuate="onLoad"/></draw:frame></draw:a>  <draw:a xlink:type="simple" xlink:href="http://www.hdmi.org/"><draw:frame draw:style-name="media" draw:name="4" text:anchor-type="as-char" draw:z-index="4" svg:width="5.2916666666667cm" svg:height="1.3465401785714cm"><draw:image xlink:href="Pictures/ff176fa8dad0779d0ce575073a8b0628.jpg" xlink:type="simple" xlink:show="embed" xlink:actuate="onLoad"/></draw:frame></draw:a>  <draw:a xlink:type="simple" xlink:href="http://www.digital-cp.com/"><draw:frame draw:style-name="media" draw:name="5" text:anchor-type="as-char" draw:z-index="5" svg:width="4.5772916666667cm" svg:height="1.0847916666667cm"><draw:image xlink:href="Pictures/f03518b6dc6e34344b5d1d606fcd27be.gif" xlink:type="simple" xlink:show="embed" xlink:actuate="onLoad"/></draw:frame></draw:a>  <draw:a xlink:type="simple" xlink:href="http://www.mpegla.com/main/programs/M2/Pages/Licensees.aspx"><draw:frame draw:style-name="media" draw:name="6" text:anchor-type="as-char" draw:z-index="6" svg:width="5.2916666666667cm" svg:height="2.123745819398cm"><draw:image xlink:href="Pictures/e554727bd036834d961c72ea582f7dd0.jpg" xlink:type="simple" xlink:show="embed" xlink:actuate="onLoad"/></draw:frame></draw:a>
<text:line-break/>
<text:line-break/>
<text:line-break/></text:p>
      <text:h text:style-name="Heading_20_4" text:outline-level="4"><text:bookmark-start text:name="__RefHeading___системы_защиты_cas_2"/><text:bookmark-start text:name="системы_защиты_cas"/>Системы защиты CAS<text:bookmark-end text:name="__RefHeading___системы_защиты_cas_2"/><text:bookmark-end text:name="системы_защиты_cas"/></text:h>
      <text:p text:style-name="Text_20_body"><text:line-break/>
 <draw:a xlink:type="simple" xlink:href="http://www.verimatrix.com/"><draw:frame draw:style-name="media" draw:name="7" text:anchor-type="as-char" draw:z-index="7" svg:width="5.2916666666667cm" svg:height="2.1771428571429cm"><draw:image xlink:href="Pictures/493e9dc7dde722c725516e1214d3a43b.jpg" xlink:type="simple" xlink:show="embed" xlink:actuate="onLoad"/></draw:frame></draw:a>  <draw:a xlink:type="simple" xlink:href="http://www.securemedia.com/partners2/set-top-box/"><draw:frame draw:style-name="media" draw:name="8" text:anchor-type="as-char" draw:z-index="8" svg:width="5.8208333333333cm" svg:height="1.6594480994152cm"><draw:image xlink:href="Pictures/637f3efe3eb160f4a8695862cdce72f1.gif" xlink:type="simple" xlink:show="embed" xlink:actuate="onLoad"/></draw:frame></draw:a>  <draw:a xlink:type="simple" xlink:href="http://www.2ip.tv/"><draw:frame draw:style-name="media" draw:name="9" text:anchor-type="as-char" draw:z-index="9" svg:width="5.2916666666667cm" svg:height="1.3544146825397cm"><draw:image xlink:href="Pictures/263bd7dd73e5efa5fd31a59ed6745b22.png" xlink:type="simple" xlink:show="embed" xlink:actuate="onLoad"/></draw:frame></draw:a>
<text:line-break/>
<text:line-break/>
<text:line-break/></text:p>
      <text:h text:style-name="Heading_20_4" text:outline-level="4"><text:bookmark-start text:name="__RefHeading___видео_сервер_vod_3"/><text:bookmark-start text:name="видео_сервер_vod"/>Видео сервер VOD<text:bookmark-end text:name="__RefHeading___видео_сервер_vod_3"/><text:bookmark-end text:name="видео_сервер_vod"/></text:h>
      <text:p text:style-name="Text_20_body"> <draw:a xlink:type="simple" xlink:href="http://www.motorola.com/staticfiles/Consumers/CLP/RU-RU/index_RU-RU.html"><draw:frame draw:style-name="media" draw:name="10" text:anchor-type="as-char" draw:z-index="10" svg:width="4.4185416666667cm" svg:height="2.38125cm"><draw:image xlink:href="Pictures/9a11833023e3998b286420d4e91e7408.gif" xlink:type="simple" xlink:show="embed" xlink:actuate="onLoad"/></draw:frame></draw:a>  <draw:a xlink:type="simple" xlink:href="http://www.espial.com/"><draw:frame draw:style-name="media" draw:name="11" text:anchor-type="as-char" draw:z-index="11" svg:width="5.2916666666667cm" svg:height="1.3781477799867cm"><draw:image xlink:href="Pictures/ed76093fd773cd85e2f8512bfa8381f6.jpg" xlink:type="simple" xlink:show="embed" xlink:actuate="onLoad"/></draw:frame></draw:a>  <draw:a xlink:type="simple" xlink:href="http://www.wowza.com/"><draw:frame draw:style-name="media" draw:name="12" text:anchor-type="as-char" draw:z-index="12" svg:width="6.6145833333333cm" svg:height="2.9104166666667cm"><draw:image xlink:href="Pictures/044b1564af99c6ebcf57c947a7fd98b6.jpg" xlink:type="simple" xlink:show="embed" xlink:actuate="onLoad"/></draw:frame></draw:a>
<text:line-break/>
<text:line-break/>
<text:line-break/></text:p>
      <text:h text:style-name="Heading_20_4" text:outline-level="4"><text:bookmark-start text:name="__RefHeading___middleware_4"/><text:bookmark-start text:name="middleware"/>Middleware<text:bookmark-end text:name="__RefHeading___middleware_4"/><text:bookmark-end text:name="middleware"/></text:h>
      <text:p text:style-name="Text_20_body"><text:line-break/>
<draw:a xlink:type="simple" xlink:href="http://infomir.com.ua/"><draw:frame draw:style-name="media" draw:name="13" text:anchor-type="as-char" draw:z-index="13" svg:width="2.6458333333333cm" svg:height="2.6458333333333cm"><draw:image xlink:href="Pictures/39d344d6f796779eef0f817879a7df5c.png" xlink:type="simple" xlink:show="embed" xlink:actuate="onLoad"/></draw:frame></draw:a>  <draw:a xlink:type="simple" xlink:href="http://www.tenet.ua/"><draw:frame draw:style-name="media" draw:name="14" text:anchor-type="as-char" draw:z-index="14" svg:width="3.889375cm" svg:height="2.4341666666667cm"><draw:image xlink:href="Pictures/0ea4dbb59dee43c0101b6fa68982c36c.jpg" xlink:type="simple" xlink:show="embed" xlink:actuate="onLoad"/></draw:frame></draw:a>  <draw:a xlink:type="simple" xlink:href="http://www.vinnitsa.com/"><draw:frame draw:style-name="media" draw:name="15" text:anchor-type="as-char" draw:z-index="15" svg:width="5.0535416666667cm" svg:height="2.2225cm"><draw:image xlink:href="Pictures/e38a09217d1552230d0489184fc03901.png" xlink:type="simple" xlink:show="embed" xlink:actuate="onLoad"/></draw:frame></draw:a>  <draw:a xlink:type="simple" xlink:href="http://www.lanta-net.ru/"><draw:frame draw:style-name="media" draw:name="16" text:anchor-type="as-char" draw:z-index="16" svg:width="3.175cm" svg:height="1.031875cm"><draw:image xlink:href="Pictures/1e771e8716f0eef435de35546afdd0d6.gif" xlink:type="simple" xlink:show="embed" xlink:actuate="onLoad"/></draw:frame></draw:a>  <draw:a xlink:type="simple" xlink:href="http://www.planeta-tv.com/"><draw:frame draw:style-name="media" draw:name="17" text:anchor-type="as-char" draw:z-index="17" svg:width="3.96875cm" svg:height="1.023193359375cm"><draw:image xlink:href="Pictures/7f2c993247c479eb0fe016c038b5f9dc.jp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artners</dc:title>
  </office:meta>
</office:document-meta>
</file>