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5371eab182e1d9618590460a1fff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h text:style-name="Heading_20_3" text:outline-level="3"><text:bookmark text:name="sidebar"/><text:bookmark-start text:name="__RefHeading___навигация_1"/><text:bookmark-start text:name="навигация"/>Навигация<text:bookmark-end text:name="__RefHeading___навигация_1"/><text:bookmark-end text:name="навигация"/></text:h>
      <text:list text:style-name="List_20_1" text:continue-numbering="false">
        <text:list-item>
          <text:p text:style-name="List_20_1_Content_First"> <text:a xlink:type="simple" xlink:href="https://docs.infomir.com.ua/doku.php?id=start" text:style-name="Internet_20_link" text:visited-style-name="Visited_20_Internet_20_Link">Главная страница</text:a></text:p>
        </text:list-item>
        <text:list-item>
          <text:p text:style-name="List_20_1_Content"> <text:a xlink:type="simple" xlink:href="https://docs.infomir.com.ua/doku.php?id=stb_webkit:start" text:style-name="Internet_20_link" text:visited-style-name="Visited_20_Internet_20_Link">STB Linux-WebKit</text:a></text:p>
        </text:list-item>
        <text:list-item>
          <text:p text:style-name="List_20_1_Content"> <text:a xlink:type="simple" xlink:href="https://docs.infomir.com.ua/doku.php?id=stb_ekioh:start" text:style-name="Internet_20_link" text:visited-style-name="Visited_20_Internet_20_Link">STB Linux-Ekioh</text:a></text:p>
        </text:list-item>
        <text:list-item>
          <text:p text:style-name="List_20_1_Content"> <text:a xlink:type="simple" xlink:href="https://docs.infomir.com.ua/doku.php?id=stb_android:start" text:style-name="Internet_20_link" text:visited-style-name="Visited_20_Internet_20_Link">STB Android</text:a></text:p>
        </text:list-item>
        <text:list-item>
          <text:p text:style-name="List_20_1_Content"> <text:a xlink:type="simple" xlink:href="https://docs.infomir.com.ua/doku.php?id=stalker:start" text:style-name="Internet_20_link" text:visited-style-name="Visited_20_Internet_20_Link">Stalker Middleware</text:a></text:p>
        </text:list-item>
        <text:list-item>
          <text:p text:style-name="List_20_1_Content"> <text:a xlink:type="simple" xlink:href="https://docs.infomir.com.ua/doku.php?id=playground:playground" text:style-name="Internet_20_link" text:visited-style-name="Visited_20_Internet_20_Link">Песочница</text:a></text:p>
        </text:list-item>
        <text:list-item>
          <text:p text:style-name="List_20_1_Content"> <text:a xlink:type="simple" xlink:href="https://docs.infomir.com.ua/doku.php?id=admin_only:start" text:style-name="Internet_20_link" text:visited-style-name="Visited_20_Internet_20_Link">Admin Only</text:a></text:p>
        </text:list-item>
        <text:list-item>
          <text:p text:style-name="List_20_1_Content_Last"> <text:a xlink:type="simple" xlink:href="http://www.infomir.eu/rus" text:style-name="Internet_20_link" text:visited-style-name="Visited_20_Internet_20_Link">Официальный сайт</text:a></text:p>
        </text:list-item>
      </text:list>
      <text:p text:style-name="Horizontal_20_Line"/>
      <text:h text:style-name="Heading_20_3" text:outline-level="3"><text:bookmark-start text:name="__RefHeading___контакты_2"/><text:bookmark-start text:name="контакты"/>Контакты<text:bookmark-end text:name="__RefHeading___контакты_2"/><text:bookmark-end text:name="контакты"/></text:h>
      <text:list text:style-name="List_20_1" text:continue-numbering="false">
        <text:list-item>
          <text:p text:style-name="LastListParagraph_List_20_1_Content_First"> <draw:a xlink:type="simple" xlink:href="https://docs.infomir.com.ua/doku.php?id=contact_us"><draw:frame draw:style-name="media" draw:name="Контакты Legend" text:anchor-type="as-char" draw:z-index="0" svg:width="2.9104166666667cm"><draw:text-box><text:p text:style-name="legendcenter"><draw:frame draw:style-name="media" draw:name="Контакты" text:anchor-type="as-char" draw:z-index="0" svg:width="2.9104166666667cm" svg:height="0.982265625cm"><draw:image xlink:href="Pictures/515371eab182e1d9618590460a1fffa0.png" xlink:type="simple" xlink:show="embed" xlink:actuate="onLoad"/></draw:frame>Контакты</text:p></draw:text-box></draw:frame></draw:a></text:p>
        </text:list-item>
      </text:list>
      <text:p text:style-name="Horizontal_20_Line"/>
      <text:h text:style-name="Heading_20_3" text:outline-level="3"><text:bookmark-start text:name="__RefHeading___работа_3"/><text:bookmark-start text:name="работа"/>Работа<text:bookmark-end text:name="__RefHeading___работа_3"/><text:bookmark-end text:name="работа"/></text:h>
      <text:list text:style-name="List_20_1" text:continue-numbering="false">
        <text:list-item>
          <text:p text:style-name="LastListParagraph_List_20_1_Content_First"> <text:a xlink:type="simple" xlink:href="https://docs.infomir.com.ua/doku.php?id=jobs" text:style-name="Internet_20_link" text:visited-style-name="Visited_20_Internet_20_Link">Требуются (Вакансии)</text:a></text:p>
        </text:list-item>
      </text:list>
      <text:p text:style-name="Horizontal_20_Line"/>
      <text:h text:style-name="Heading_20_3" text:outline-level="3"><text:bookmark-start text:name="__RefHeading___cсылки_по_теме_4"/><text:bookmark-start text:name="cсылки_по_теме"/>Cсылки по теме<text:bookmark-end text:name="__RefHeading___cсылки_по_теме_4"/><text:bookmark-end text:name="cсылки_по_теме"/></text:h>
      <text:list text:style-name="List_20_1" text:continue-numbering="false">
        <text:list-item>
          <text:p text:style-name="List_20_1_Content_First"> <text:a xlink:type="simple" xlink:href="http://www.pristavka.de/iptv-stb-aura-hd-aura-hd-international-mag-200-mag-250/" text:style-name="Internet_20_link" text:visited-style-name="Visited_20_Internet_20_Link">Форум пРИсТаВка</text:a></text:p>
        </text:list-item>
        <text:list-item>
          <text:p text:style-name="List_20_1_Content_Last"> <text:a xlink:type="simple" xlink:href="http://ru.wikipedia.org/wiki/IPTV" text:style-name="Internet_20_link" text:visited-style-name="Visited_20_Internet_20_Link">IPTV Wikiped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idebar</dc:title>
  </office:meta>
</office:document-meta>
</file>