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c4ed139131a6d711cb1732864abf17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0" style:family="text">
      <style:text-properties fo:border="0pt none"/>
    </style:style>
    <style:style style:name="highlight_br0" style:family="text">
      <style:text-properties fo:border="0pt none"/>
    </style:style>
    <style:style style:name="highlight_re1" style:family="text">
      <style:text-properties fo:border="0pt none"/>
    </style:style>
    <style:style style:name="highlight_sy0" style:family="text">
      <style:text-properties fo:border="0pt none"/>
    </style:style>
    <style:style style:name="highlight_st0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lker:autoupdate_firmware"/><text:bookmark-start text:name="__RefHeading___автоматическое_обновление_прошивки_1"/><text:bookmark-start text:name="автоматическое_обновление_прошивки"/>Автоматическое обновление прошивки<text:bookmark-end text:name="__RefHeading___автоматическое_обновление_прошивки_1"/><text:bookmark-end text:name="автоматическое_обновление_прошивки"/></text:h>
      <text:p text:style-name="Text_20_body">Автоматически инициирует обновление внутреннего ПО (firmware) по HTTP с заданного URL (URL задается в <text:span text:style-name="Source_20_Text">custom.ini</text:span>, секция <text:span text:style-name="Source_20_Text">[system]</text:span>) либо по DHCP </text:p>
      <text:h text:style-name="Heading_20_3" text:outline-level="3"><text:bookmark-start text:name="__RefHeading___custom.ini_2"/><text:bookmark-start text:name="custom.ini"/>Custom.ini<text:bookmark-end text:name="__RefHeading___custom.ini_2"/><text:bookmark-end text:name="custom.ini"/></text:h>
      <text:p text:style-name="Text_20_body">Пример:</text:p>
      <text:p text:style-name="Text_20_body">содержание секции <text:span text:style-name="Source_20_Text">[system]</text:span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re0"><text:span text:style-name="highlight_br0">[</text:span>system<text:span text:style-name="highlight_br0">]</text:span></text:span><text:line-break/><text:span text:style-name="highlight_re1">update_url</text:span> <text:span text:style-name="highlight_sy0">=</text:span> <text:span text:style-name="highlight_st0">'http://example.com/example.update/'</text:span></text:p>
          </table:table-cell>
        </table:table-row>
      </table:table>
      <text:p text:style-name="Text_20_body">На WEB-сервере в каталоге <text:span text:style-name="Strong_20_Emphasis"><text:span text:style-name="Source_20_Text">/example.update</text:span></text:span> создать каталоги <text:span text:style-name="Strong_20_Emphasis"><text:span text:style-name="Source_20_Text">/200</text:span></text:span> и/или <text:span text:style-name="Strong_20_Emphasis"><text:span text:style-name="Source_20_Text">/250</text:span></text:span> в этих каталогах должны находится соответствующие образы ПО - <text:span text:style-name="Strong_20_Emphasis"><text:span text:style-name="Source_20_Text">imageupdate</text:span></text:span>.  </text:p>
      <text:h text:style-name="Heading_20_3" text:outline-level="3"><text:bookmark-start text:name="__RefHeading___админ-интерфейс_3"/><text:bookmark-start text:name="админ-интерфейс"/>Админ-Интерфейс<text:bookmark-end text:name="__RefHeading___админ-интерфейс_3"/><text:bookmark-end text:name="админ-интерфейс"/></text:h>
      <text:list text:style-name="List_20_1" text:continue-numbering="false">
        <text:list-item>
          <text:p text:style-name="List_20_1_Content_First"> <text:span text:style-name="Strong_20_Emphasis">Автоматическое обновление прошивки включено/отключено</text:span> - отключение и включение конкретной секции автоматического обновления </text:p>
        </text:list-item>
        <text:list-item>
          <text:p text:style-name="List_20_1_Content"> <text:span text:style-name="Strong_20_Emphasis">Добавить</text:span> - добавление секции для настройки автоматического обновления. Например: есть секция для MAG200, можно добавить отдельную секцию для MAG250 и т.д.</text:p>
        </text:list-item>
        <text:list-item>
          <text:p text:style-name="List_20_1_Content"> <text:span text:style-name="Strong_20_Emphasis">STB-Model</text:span> - модель STB для которых настраивается обновление</text:p>
        </text:list-item>
        <text:list-item>
          <text:p text:style-name="List_20_1_Content"> <text:span text:style-name="Strong_20_Emphasis">ImageVersion</text:span> - Номер версии образа на который будет производится обновление (берется из образа)</text:p>
        </text:list-item>
        <text:list-item>
          <text:p text:style-name="List_20_1_Content"> <text:span text:style-name="Strong_20_Emphasis">ImageDate</text:span> - Дата сборки образа (берется из образа)</text:p>
        </text:list-item>
        <text:list-item>
          <text:p text:style-name="List_20_1_Content"> <text:span text:style-name="Strong_20_Emphasis">Необходимый ImageDescription</text:span> - будут обновлятся только STB с указанным ImageDescription</text:p>
        </text:list-item>
        <text:list-item>
          <text:p text:style-name="List_20_1_Content"> <text:span text:style-name="Strong_20_Emphasis">Необходимый ImageVersion</text:span> - будут обновлятся только STB с указанным ImageVersion</text:p>
        </text:list-item>
        <text:list-item>
          <text:p text:style-name="List_20_1_Content_Last"> <text:span text:style-name="Strong_20_Emphasis">Вариант обновления</text:span> - http update (загрузка образа по HTTP), reboot dhcp (перезагрузка STB в режим загрузки по DHCP “boot mode - DHCP”)</text:p>
        </text:list-item>
      </text:list>
      <text:p text:style-name="Text_20_body">Автоматическое обновление прошивки</text:p>
      <text:p text:style-name="Text_20_body"><draw:frame draw:style-name="media" draw:name="0" text:anchor-type="as-char" draw:z-index="0" svg:width="17.488958333333cm" style:rel-width="100%" svg:height="10.795cm" style:rel-height="scale"><draw:image xlink:href="Pictures/9c4ed139131a6d711cb1732864abf171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0" style:family="text">
      <style:text-properties fo:border="0pt none"/>
    </style:style>
    <style:style style:name="highlight_br0" style:family="text">
      <style:text-properties fo:border="0pt none"/>
    </style:style>
    <style:style style:name="highlight_re1" style:family="text">
      <style:text-properties fo:border="0pt none"/>
    </style:style>
    <style:style style:name="highlight_sy0" style:family="text">
      <style:text-properties fo:border="0pt none"/>
    </style:style>
    <style:style style:name="highlight_st0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autoupdate_firmware</dc:title>
  </office:meta>
</office:document-meta>
</file>