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f926d711af9be700513d833ea326ef5.jpg"/>
  <manifest:file-entry manifest:media-type="image/jpeg" manifest:full-path="Pictures/8c2401dc5a8d5b455a8c15f6730c02b0.jpg"/>
  <manifest:file-entry manifest:media-type="image/jpeg" manifest:full-path="Pictures/a9c4f169e56fac26ef87e465c5ec675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3" style:family="text">
      <style:text-properties fo:border="0pt none"/>
    </style:style>
    <style:style style:name="highlight_re1" style:family="text">
      <style:text-properties fo:border="0pt none"/>
    </style:style>
    <style:style style:name="highlight_re0" style:family="text">
      <style:text-properties fo:border="0pt none"/>
    </style:style>
    <style:style style:name="highlight_st0" style:family="text">
      <style:text-properties fo:border="0pt none"/>
    </style:style>
    <style:style style:name="highlight_re2" style:family="text">
      <style:text-properties fo:border="0pt none"/>
    </style:style>
    <style:style style:name="highlight_sc0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lker:epg"/><text:bookmark-start text:name="__RefHeading___epg_1"/><text:bookmark-start text:name="epg"/>EPG<text:bookmark-end text:name="__RefHeading___epg_1"/><text:bookmark-end text:name="epg"/></text:h>
      <text:p text:style-name="Text_20_body">Поддерживаемый формат: <text:span text:style-name="Strong_20_Emphasis">XMLTV</text:span> - . Подробнее о формате <text:span text:style-name="Strong_20_Emphasis">XMLTV</text:span>: <text:a xlink:type="simple" xlink:href="http://wiki.xmltv.org/index.php/Main_Page" text:style-name="Internet_20_link" text:visited-style-name="Visited_20_Internet_20_Link">http://wiki.xmltv.org/index.php/Main_Page</text:a></text:p>
      <text:p text:style-name="Text_20_body">&lt;spoiler|Окно редактирования EPG&gt;
<draw:frame draw:style-name="media" draw:name="0" text:anchor-type="as-char" draw:z-index="0" svg:width="20.108333333333cm" style:rel-width="100%" svg:height="8.2814583333333cm" style:rel-height="scale"><draw:image xlink:href="Pictures/8f926d711af9be700513d833ea326ef5.jpg" xlink:type="simple" xlink:show="embed" xlink:actuate="onLoad"/></draw:frame>
&lt;/spoiler&gt;</text:p>
      <text:list text:style-name="List_20_1" text:continue-numbering="false">
        <text:list-item>
          <text:p text:style-name="List_20_1_Content_First"> <text:span text:style-name="Strong_20_Emphasis">Обновить EPG</text:span> - обновление EPG при изменении источника/ов. Обновление учитывает только новые/последние изменения;</text:p>
        </text:list-item>
        <text:list-item>
          <text:p text:style-name="List_20_1_Content_Last"> <text:span text:style-name="Strong_20_Emphasis">Принудительно обновить EPG</text:span> - Полное обновление EPG для всех каналов. </text:p>
        </text:list-item>
      </text:list>
      <text:list text:style-name="List_20_1" text:continue-numbering="false">
        <text:list-item>
          <text:p text:style-name="List_20_1_Content_First"> <text:span text:style-name="Strong_20_Emphasis">ID</text:span> - id файла EPG в базе MySQL;  </text:p>
        </text:list-item>
        <text:list-item>
          <text:p text:style-name="List_20_1_Content"> <text:span text:style-name="Strong_20_Emphasis">UR</text:span>L - URL файла xmltv. Пример ссылки: <text:span text:style-name="Strong_20_Emphasis">http://example.com/example.xml</text:span></text:p>
        </text:list-item>
        <text:list-item>
          <text:p text:style-name="List_20_1_Content_Last"> <text:span text:style-name="Strong_20_Emphasis">ID pefix</text:span> - При использовании нескольких источников EPG, можно указывать для каждого источника индивидуальный <text:span text:style-name="Strong_20_Emphasis">prefix</text:span> в формате <text:span text:style-name="Source_20_Text">&lt;your_prefix&gt;_</text:span>;</text:p>
        </text:list-item>
      </text:list>
      <text:p text:style-name="Text_20_body">&lt;spoiler|Пример использования ID prefix&gt;
<draw:frame draw:style-name="media" draw:name="1" text:anchor-type="as-char" draw:z-index="1" svg:width="20.47875cm" style:rel-width="100%" svg:height="9.5514583333333cm" style:rel-height="scale"><draw:image xlink:href="Pictures/8c2401dc5a8d5b455a8c15f6730c02b0.jpg" xlink:type="simple" xlink:show="embed" xlink:actuate="onLoad"/></draw:frame>
&lt;/spoiler&gt;</text:p>
      <text:list text:style-name="List_20_1" text:continue-numbering="false">
        <text:list-item>
          <text:p text:style-name="List_20_1_Content_First"> <text:span text:style-name="Strong_20_Emphasis">ETag/MD5</text:span> - контрольная сумма файла xmltv; </text:p>
        </text:list-item>
        <text:list-item>
          <text:p text:style-name="List_20_1_Content"> <text:span text:style-name="Strong_20_Emphasis">Обновлен</text:span> - Дата последнего обновления EPG;</text:p>
        </text:list-item>
        <text:list-item>
          <text:p text:style-name="List_20_1_Content"> <text:span text:style-name="Strong_20_Emphasis">edit</text:span> - редактирование источника;</text:p>
        </text:list-item>
        <text:list-item>
          <text:p text:style-name="List_20_1_Content_Last"> <text:span text:style-name="Strong_20_Emphasis">del</text:span> - удаление источника.</text:p>
        </text:list-item>
      </text:list>
      <text:h text:style-name="Heading_20_3" text:outline-level="3"><text:bookmark-start text:name="__RefHeading___использование_2"/><text:bookmark-start text:name="использование"/>Использование<text:bookmark-end text:name="__RefHeading___использование_2"/><text:bookmark-end text:name="использование"/></text:h>
      <text:list text:style-name="List_20_1" text:continue-numbering="false">
        <text:list-item>
          <text:p text:style-name="List_20_1_Content_First"> Добавить корректный источник <text:span text:style-name="Strong_20_Emphasis">EPG</text:span> (в формате <text:span text:style-name="Strong_20_Emphasis">xmltv</text:span>);</text:p>
        </text:list-item>
        <text:list-item>
          <text:p text:style-name="List_20_1_Content"> В «IPTV каналах» - в режиме редактирования канала в поле «xmltv id» указать необходимый <text:span text:style-name="Strong_20_Emphasis"><text:span text:style-name="Source_20_Text">id</text:span> канала</text:span> из источника EPG (<text:span text:style-name="Strong_20_Emphasis"><text:span text:style-name="Source_20_Text">id</text:span> канала</text:span> содержится в файле <text:span text:style-name="Source_20_Text">xmltv</text:span>). Либо указать «id» с префиксом в формате -<text:span text:style-name="Source_20_Text">&lt;your_prefix&gt;_id</text:span>, если используется несколько источников.</text:p>
        </text:list-item>
        <text:list-item>
          <text:p text:style-name="List_20_1_Content_Last"> В «Настройках EPG» - нажать «Обновить EPG»/«Принудительно обновить EPG».</text:p>
        </text:list-item>
      </text:list>
      <text:p text:style-name="Text_20_body">Если, все введено корректно, то в верхней части раздела «Настройки EPG» должно отобразиться примерно следующее:</text:p>
      <text:p text:style-name="Text_20_body">&lt;spoiler|EPG обновление&gt;
<draw:frame draw:style-name="media" draw:name="2" text:anchor-type="as-char" draw:z-index="2" svg:width="19.341041666667cm" style:rel-width="100%" svg:height="4.3391666666667cm" style:rel-height="scale"><draw:image xlink:href="Pictures/a9c4f169e56fac26ef87e465c5ec675d.jpg" xlink:type="simple" xlink:show="embed" xlink:actuate="onLoad"/></draw:frame>
&lt;/spoiler&gt;</text:p>
      <text:p text:style-name="Text_20_body"><text:span text:style-name="Strong_20_Emphasis">Примерное содержание файла</text:span> <text:span text:style-name="Source_20_Text">xmltv</text:span>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sc3"><text:span text:style-name="highlight_re1">&lt;?xml</text:span> <text:span text:style-name="highlight_re0">version</text:span>=<text:span text:style-name="highlight_st0">"1.0"</text:span> <text:span text:style-name="highlight_re0">encoding</text:span>=<text:span text:style-name="highlight_st0">"windows-1251"</text:span><text:span text:style-name="highlight_re2">?&gt;</text:span></text:span><text:line-break/><text:span text:style-name="highlight_sc0">&lt;!DOCTYPE tv SYSTEM "xmltv.dtd"&gt;</text:span><text:line-break/><text:span text:style-name="highlight_sc3"><text:span text:style-name="highlight_re1">&lt;tv</text:span> <text:span text:style-name="highlight_re0">source-info-url</text:span>=<text:span text:style-name="highlight_st0">"http://example.com/"</text:span> <text:span text:style-name="highlight_re0">source-info-name</text:span>=<text:span text:style-name="highlight_st0">"ExampleName"</text:span> <text:span text:style-name="highlight_re0">generator-info-url</text:span>=<text:span text:style-name="highlight_st0">"http://www.xmltv.org/"</text:span><text:span text:style-name="highlight_re2">&gt;</text:span></text:span><text:line-break/><text:span text:style-name="highlight_sc3"><text:span text:style-name="highlight_re1">&lt;channel</text:span> <text:span text:style-name="highlight_re0">id</text:span>=<text:span text:style-name="highlight_st0">"111"</text:span><text:span text:style-name="highlight_re2">&gt;</text:span></text:span><text:line-break/><text:s text:c="4"/><text:span text:style-name="highlight_sc3"><text:span text:style-name="highlight_re1">&lt;display-name</text:span> <text:span text:style-name="highlight_re0">lang</text:span>=<text:span text:style-name="highlight_st0">"ru"</text:span><text:span text:style-name="highlight_re2">&gt;</text:span></text:span>Channel-1<text:span text:style-name="highlight_sc3"><text:span text:style-name="highlight_re1">&lt;/display-name<text:span text:style-name="highlight_re2">&gt;</text:span></text:span></text:span><text:line-break/><text:s text:c="4"/><text:span text:style-name="highlight_sc3"><text:span text:style-name="highlight_re1">&lt;icon</text:span> <text:span text:style-name="highlight_re0">src</text:span>=<text:span text:style-name="highlight_st0">"http://example.com/pic/channel_logos/111.gif"</text:span> <text:span text:style-name="highlight_re2">/&gt;</text:span></text:span><text:line-break/><text:span text:style-name="highlight_sc3"><text:span text:style-name="highlight_re1">&lt;/channel<text:span text:style-name="highlight_re2">&gt;</text:span></text:span></text:span><text:line-break/><text:span text:style-name="highlight_sc3"><text:span text:style-name="highlight_re1">&lt;channel</text:span> <text:span text:style-name="highlight_re0">id</text:span>=<text:span text:style-name="highlight_st0">"222"</text:span><text:span text:style-name="highlight_re2">&gt;</text:span></text:span><text:line-break/><text:s text:c="4"/><text:span text:style-name="highlight_sc3"><text:span text:style-name="highlight_re1">&lt;display-name</text:span> <text:span text:style-name="highlight_re0">lang</text:span>=<text:span text:style-name="highlight_st0">"ru"</text:span><text:span text:style-name="highlight_re2">&gt;</text:span></text:span>Channel-2<text:span text:style-name="highlight_sc3"><text:span text:style-name="highlight_re1">&lt;/display-name<text:span text:style-name="highlight_re2">&gt;</text:span></text:span></text:span><text:line-break/><text:s text:c="4"/><text:span text:style-name="highlight_sc3"><text:span text:style-name="highlight_re1">&lt;icon</text:span> <text:span text:style-name="highlight_re0">src</text:span>=<text:span text:style-name="highlight_st0">"http://example.com/pic/channel_logos/222.gif"</text:span> <text:span text:style-name="highlight_re2">/&gt;</text:span></text:span><text:line-break/><text:span text:style-name="highlight_sc3"><text:span text:style-name="highlight_re1">&lt;/channel<text:span text:style-name="highlight_re2">&gt;</text:span></text:span></text:span><text:line-break/><text:span text:style-name="highlight_sc3"><text:span text:style-name="highlight_re1">&lt;channel</text:span> <text:span text:style-name="highlight_re0">id</text:span>=<text:span text:style-name="highlight_st0">"333"</text:span><text:span text:style-name="highlight_re2">&gt;</text:span></text:span><text:line-break/><text:s text:c="4"/><text:span text:style-name="highlight_sc3"><text:span text:style-name="highlight_re1">&lt;display-name</text:span> <text:span text:style-name="highlight_re0">lang</text:span>=<text:span text:style-name="highlight_st0">"ru"</text:span><text:span text:style-name="highlight_re2">&gt;</text:span></text:span>Channel-3<text:span text:style-name="highlight_sc3"><text:span text:style-name="highlight_re1">&lt;/display-name<text:span text:style-name="highlight_re2">&gt;</text:span></text:span></text:span><text:line-break/><text:s text:c="4"/><text:span text:style-name="highlight_sc3"><text:span text:style-name="highlight_re1">&lt;icon</text:span> <text:span text:style-name="highlight_re0">src</text:span>=<text:span text:style-name="highlight_st0">"http://example.com/pic/channel_logos/333.gif"</text:span> <text:span text:style-name="highlight_re2">/&gt;</text:span></text:span><text:line-break/><text:span text:style-name="highlight_sc3"><text:span text:style-name="highlight_re1">&lt;/channel<text:span text:style-name="highlight_re2">&gt;</text:span></text:span></text:span><text:line-break/>...</text:p>
          </table:table-cell>
        </table:table-row>
      </table:table>
      <text:p text:style-name="Text_20_body"><text:span text:style-name="Strong_20_Emphasis">где:</text:span></text:p>
      <text:list text:style-name="List_20_1" text:continue-numbering="false">
        <text:list-item>
          <text:p text:style-name="LastListParagraph_List_20_1_Content_First"> <text:span text:style-name="Source_20_Text">&lt;channel id="111"&gt;</text:span></text:p>
        </text:list-item>
      </text:list>
      <text:p text:style-name="Text_20_body">111 - <text:span text:style-name="Source_20_Text">id</text:span> канала</text:p>
      <text:list text:style-name="List_20_1" text:continue-numbering="false">
        <text:list-item>
          <text:p text:style-name="LastListParagraph_List_20_1_Content_First"> <text:span text:style-name="Source_20_Text">&lt;display-name lang="ru"&gt;Channel-1&lt;/display-name&gt;</text:span></text:p>
        </text:list-item>
      </text:list>
      <text:p text:style-name="Text_20_body">Channel-1 - название кана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3" style:family="text">
      <style:text-properties fo:border="0pt none"/>
    </style:style>
    <style:style style:name="highlight_re1" style:family="text">
      <style:text-properties fo:border="0pt none"/>
    </style:style>
    <style:style style:name="highlight_re0" style:family="text">
      <style:text-properties fo:border="0pt none"/>
    </style:style>
    <style:style style:name="highlight_st0" style:family="text">
      <style:text-properties fo:border="0pt none"/>
    </style:style>
    <style:style style:name="highlight_re2" style:family="text">
      <style:text-properties fo:border="0pt none"/>
    </style:style>
    <style:style style:name="highlight_sc0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epg</dc:title>
  </office:meta>
</office:document-meta>
</file>