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13137a059b643c718868416882a6c3.png"/>
  <manifest:file-entry manifest:media-type="image/png" manifest:full-path="Pictures/b8be7a9fb0e0f41552497f6f6303edff.png"/>
  <manifest:file-entry manifest:media-type="image/png" manifest:full-path="Pictures/5f8be471ac6b3b97d004168f11831d69.png"/>
  <manifest:file-entry manifest:media-type="image/png" manifest:full-path="Pictures/3d3941e8692ebcfc15664c47f4a786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kw2" style:family="text">
      <style:text-properties fo:border="0pt none"/>
    </style:style>
    <style:style style:name="highlight_nu0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highlight_st_h" style:family="text">
      <style:text-properties fo:border="0pt none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lker:install_on_ubuntu_20.04"/><text:bookmark-start text:name="__RefHeading___установка_ministra_5.6.9_на_ubuntu_server_20.04_1"/><text:bookmark-start text:name="установка_ministra_5.6.9_на_ubuntu_server_20.04"/>Установка Ministra 5.6.9 на Ubuntu Server 20.04<text:bookmark-end text:name="__RefHeading___установка_ministra_5.6.9_на_ubuntu_server_20.04_1"/><text:bookmark-end text:name="установка_ministra_5.6.9_на_ubuntu_server_20.04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 Установка только на чистую систему! В этой инструкции установка Ubuntu Server 20.04 выполнялась с <text:a xlink:type="simple" xlink:href="http://archive.ubuntu.com/ubuntu/dists/focal/main/installer-amd64/current/legacy-images/netboot/mini.iso" text:style-name="Internet_20_link" text:visited-style-name="Visited_20_Internet_20_Link">MinimalCD</text:a>. Выбраны только пакеты <text:span text:style-name="Strong_20_Emphasis">OpenSSH server</text:span> и <text:span text:style-name="Strong_20_Emphasis">Basic Ubuntu server</text:span>  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В свежих дистрибутивах 20.04 протух публичный ключ <text:span text:style-name="Source_20_Text"><text:a xlink:type="simple" xlink:href="http://repo.mysql.com/apt/ubuntu" text:style-name="Internet_20_link" text:visited-style-name="Visited_20_Internet_20_Link">http://repo.mysql.com/apt/ubuntu</text:a></text:span>
</text:p>
            <text:p text:style-name="Preformatted_20_Text">Ошибка GPG: http://repo.mysql.com/apt/ubuntu bionic InRelease: <text:line-break/>The following signatures couldn't be verified because the public key is not available: NO_PUBKEY 467B942D3A79BD29</text:p>
            <text:p text:style-name="Text_20_body">Лечится так:</text:p>
            <text:p text:style-name="Preformatted_20_Text">sudo apt-key adv --keyserver keyserver.ubuntu.com --recv-keys 467B942D3A79BD29<text:line-break/>sudo apt-get update</text:p>
          </table:table-cell>
        </table:table-row>
      </table:table>
      <text:h text:style-name="Heading_20_2" text:outline-level="2"><text:bookmark-start text:name="__RefHeading___автоматическая_установка_2"/><text:bookmark-start text:name="автоматическая_установка"/>Автоматическая установка<text:bookmark-end text:name="__RefHeading___автоматическая_установка_2"/><text:bookmark-end text:name="автоматическая_установка"/></text:h>
      <text:p text:style-name="Text_20_body">Для тех, кто сильно спешит или ленивых. В тестовых целях можно воспользоваться скриптом автоматической установки. <text:span text:style-name="Plugin_Wrap_Span_Emphasised">Установка на чистую систему!</text:span></text:p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<text:span text:style-name="highlight_kw3">cd</text:span> ~ <text:span text:style-name="highlight_sy0">&amp;&amp;</text:span> <text:span text:style-name="highlight_kw2">wget</text:span> http:<text:span text:style-name="highlight_sy0">//</text:span>soft.infomir.com<text:span text:style-name="highlight_sy0">/</text:span>pub<text:span text:style-name="highlight_sy0">/</text:span>.test_fw<text:span text:style-name="highlight_sy0">/</text:span>Ministra<text:span text:style-name="highlight_sy0">/</text:span>install_script<text:span text:style-name="highlight_sy0">/</text:span><text:span text:style-name="highlight_nu0">20.04</text:span><text:span text:style-name="highlight_sy0">/</text:span>ministra_install_on_ubuntu20.04_clear.sh.tar <text:span text:style-name="highlight_sy0">&amp;&amp;</text:span> <text:span text:style-name="highlight_kw2">tar</text:span> <text:span text:style-name="highlight_re5">-xf</text:span> ministra_install_on_ubuntu20.04_clear.sh.tar <text:span text:style-name="highlight_sy0">&amp;&amp;</text:span> <text:span text:style-name="highlight_kw2">chmod</text:span> a+x _install.sh<text:line-break/><text:span text:style-name="highlight_kw2">sudo</text:span> .<text:span text:style-name="highlight_sy0">/</text:span>_install.sh</text:p>
          </table:table-cell>
        </table:table-row>
      </table:table>
      <text:h text:style-name="Heading_20_2" text:outline-level="2"><text:bookmark-start text:name="__RefHeading___установка_вручную_3"/><text:bookmark-start text:name="установка_вручную"/>Установка вручную<text:bookmark-end text:name="__RefHeading___установка_вручную_3"/><text:bookmark-end text:name="установка_вручную"/></text:h>
      <text:h text:style-name="Heading_20_3" text:outline-level="3"><text:bookmark-start text:name="__RefHeading___установка_mysql_5.7_4"/><text:bookmark-start text:name="установка_mysql_5.7"/>Установка MySQL 5.7<text:bookmark-end text:name="__RefHeading___установка_mysql_5.7_4"/><text:bookmark-end text:name="установка_mysql_5.7"/></text:h>
      <text:p text:style-name="Preformatted_20_Text">wget https://dev.mysql.com/get/mysql-apt-config_0.8.12-1_all.deb</text:p>
      <text:p text:style-name="Preformatted_20_Text">sudo apt install ./mysql-apt-config_0.8.12-1_all.deb</text:p>
      <text:p text:style-name="Text_20_body"><draw:frame draw:style-name="media" draw:name="0" text:anchor-type="as-char" draw:z-index="0" svg:width="15.875cm" svg:height="10.229079497908cm"><draw:image xlink:href="Pictures/8713137a059b643c718868416882a6c3.png" xlink:type="simple" xlink:show="embed" xlink:actuate="onLoad"/></draw:frame></text:p>
      <text:p text:style-name="Text_20_body"><draw:frame draw:style-name="media" draw:name="1" text:anchor-type="as-char" draw:z-index="1" svg:width="15.875cm" svg:height="9.8442737430168cm"><draw:image xlink:href="Pictures/b8be7a9fb0e0f41552497f6f6303edff.png" xlink:type="simple" xlink:show="embed" xlink:actuate="onLoad"/></draw:frame></text:p>
      <text:p text:style-name="Text_20_body"><draw:frame draw:style-name="media" draw:name="2" text:anchor-type="as-char" draw:z-index="2" svg:width="15.875cm" svg:height="9.0619791666667cm"><draw:image xlink:href="Pictures/5f8be471ac6b3b97d004168f11831d69.png" xlink:type="simple" xlink:show="embed" xlink:actuate="onLoad"/></draw:frame></text:p>
      <text:p text:style-name="Text_20_body"><draw:frame draw:style-name="media" draw:name="3" text:anchor-type="as-char" draw:z-index="3" svg:width="15.875cm" svg:height="10.670081967213cm"><draw:image xlink:href="Pictures/3d3941e8692ebcfc15664c47f4a786d1.png" xlink:type="simple" xlink:show="embed" xlink:actuate="onLoad"/></draw:frame></text:p>
      <table:table table:style-name="Table">
        <table:table-column table:style-name="odt_auto_style_table_column_4_1"/>
        <table:table-row>
          <table:table-cell office:value-type="string" table:style-name="PluginODTAutoStyle_TableCell_13">
            <text:p text:style-name="Preformatted_20_Text"><text:span text:style-name="highlight_kw2">sudo</text:span> apt update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PluginODTAutoStyle_TableCell_15">
            <text:p text:style-name="Preformatted_20_Text"><text:span text:style-name="highlight_co0">#Если, в ответ на sudo apt update получили:<text:s text:c="2"/></text:span><text:line-break/><text:span text:style-name="highlight_co0">#The following signatures couldn't be verified because the public key is not available: NO_PUBKEY 467B942D3A79BD29</text:span><text:line-break/><text:span text:style-name="highlight_co0"># То выполните следующее:</text:span><text:line-break/><text:span text:style-name="highlight_kw2">sudo</text:span> <text:span text:style-name="highlight_kw2">apt-key adv</text:span> <text:span text:style-name="highlight_re5">--keyserver</text:span> keyserver.ubuntu.com <text:span text:style-name="highlight_re5">--recv-keys</text:span> 467B942D3A79BD29<text:line-break/><text:span text:style-name="highlight_co0"># Если update прошел без ошибок, этот шаг пропускаем</text:span>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PluginODTAutoStyle_TableCell_17">
            <text:p text:style-name="Preformatted_20_Text"><text:span text:style-name="highlight_kw2">sudo</text:span> apt upgrade <text:span text:style-name="highlight_re5">-y</text:span></text:p>
          </table:table-cell>
        </table:table-row>
      </table:table>
      <text:p text:style-name="Text_20_body"><draw:frame draw:style-name="media" draw:name="4" text:anchor-type="as-char" draw:z-index="4" svg:width="15.875cm" svg:height="10.670081967213cm"><draw:image xlink:href="Pictures/3d3941e8692ebcfc15664c47f4a786d1.png" xlink:type="simple" xlink:show="embed" xlink:actuate="onLoad"/></draw:frame></text:p>
      <table:table table:style-name="Table">
        <table:table-column table:style-name="odt_auto_style_table_column_7_1"/>
        <table:table-row>
          <table:table-cell office:value-type="string" table:style-name="PluginODTAutoStyle_TableCell_19">
            <text:p text:style-name="Preformatted_20_Text"><text:span text:style-name="highlight_kw2">sudo</text:span> apt update <text:span text:style-name="highlight_sy0">&amp;&amp;</text:span> <text:span text:style-name="highlight_kw2">sudo</text:span> apt <text:span text:style-name="highlight_kw2">install</text:span> <text:span text:style-name="highlight_re5">-yf</text:span> mysql-client=<text:span text:style-name="highlight_nu0">5.7</text:span><text:span text:style-name="highlight_sy0">*</text:span> mysql-community-server=<text:span text:style-name="highlight_nu0">5.7</text:span><text:span text:style-name="highlight_sy0">*</text:span> mysql-server=<text:span text:style-name="highlight_nu0">5.7</text:span><text:span text:style-name="highlight_sy0">*</text:span></text:p>
          </table:table-cell>
        </table:table-row>
      </table:table>
      <text:h text:style-name="Heading_20_3" text:outline-level="3"><text:bookmark-start text:name="__RefHeading___установка_php_7.0_5"/><text:bookmark-start text:name="установка_php_7.0"/>Установка PHP 7.0<text:bookmark-end text:name="__RefHeading___установка_php_7.0_5"/><text:bookmark-end text:name="установка_php_7.0"/></text:h>
      <table:table table:style-name="Table">
        <table:table-column table:style-name="odt_auto_style_table_column_8_1"/>
        <table:table-row>
          <table:table-cell office:value-type="string" table:style-name="PluginODTAutoStyle_TableCell_21">
            <text:p text:style-name="Preformatted_20_Text"><text:span text:style-name="highlight_kw2">sudo</text:span> apt-add-repository <text:span text:style-name="highlight_re5">-y</text:span> ppa:ondrej<text:span text:style-name="highlight_sy0">/</text:span>php</text:p>
          </table:table-cell>
        </table:table-row>
      </table:table>
      <table:table table:style-name="Table">
        <table:table-column table:style-name="odt_auto_style_table_column_9_1"/>
        <table:table-row>
          <table:table-cell office:value-type="string" table:style-name="PluginODTAutoStyle_TableCell_23">
            <text:p text:style-name="Preformatted_20_Text"><text:span text:style-name="highlight_kw2">sudo</text:span> apt update <text:span text:style-name="highlight_sy0">&amp;&amp;</text:span> <text:span text:style-name="highlight_kw2">sudo</text:span> apt upgrade <text:span text:style-name="highlight_re5">-y</text:span> <text:span text:style-name="highlight_sy0">&amp;&amp;</text:span> <text:span text:style-name="highlight_kw2">sudo</text:span> apt <text:span text:style-name="highlight_kw2">install</text:span> <text:span text:style-name="highlight_re5">-y</text:span> php7.0 <text:span text:style-name="highlight_sy0">&amp;&amp;</text:span> <text:span text:style-name="highlight_kw2">sudo</text:span> update-alternatives <text:span text:style-name="highlight_re5">--set</text:span> php <text:span text:style-name="highlight_sy0">/</text:span>usr<text:span text:style-name="highlight_sy0">/</text:span>bin<text:span text:style-name="highlight_sy0">/</text:span>php7.0</text:p>
          </table:table-cell>
        </table:table-row>
      </table:table>
      <text:h text:style-name="Heading_20_3" text:outline-level="3"><text:bookmark-start text:name="__RefHeading___установка_apache_nginx_и_др._необходимые_пакеты_6"/><text:bookmark-start text:name="установка_apache_nginx_и_др._необходимые_пакеты"/>Установка Apache, Nginx и др. необходимые пакеты<text:bookmark-end text:name="__RefHeading___установка_apache_nginx_и_др._необходимые_пакеты_6"/><text:bookmark-end text:name="установка_apache_nginx_и_др._необходимые_пакеты"/></text:h>
      <table:table table:style-name="Table">
        <table:table-column table:style-name="odt_auto_style_table_column_10_1"/>
        <table:table-row>
          <table:table-cell office:value-type="string" table:style-name="PluginODTAutoStyle_TableCell_25">
            <text:p text:style-name="Preformatted_20_Text"><text:span text:style-name="highlight_kw2">sudo</text:span> apt <text:span text:style-name="highlight_kw2">install</text:span> <text:span text:style-name="highlight_re5">-y</text:span> <text:span text:style-name="highlight_kw2">zip</text:span> <text:span text:style-name="highlight_kw2">unzip</text:span> nodejs nginx php7.0-mysql php7.0-mcrypt php7.0-mbstring php7.0-memcache memcached php7.0-xml php7.0-soap php7.0-sqlite3 php7.0-imagick php7.0-curl php7.0-intl php7.0-tidy php-pear</text:p>
          </table:table-cell>
        </table:table-row>
      </table:table>
      <text:h text:style-name="Heading_20_3" text:outline-level="3"><text:bookmark-start text:name="__RefHeading___установка_phing_7"/><text:bookmark-start text:name="установка_phing"/>Установка Phing<text:bookmark-end text:name="__RefHeading___установка_phing_7"/><text:bookmark-end text:name="установка_phing"/></text:h>
      <table:table table:style-name="Table">
        <table:table-column table:style-name="odt_auto_style_table_column_11_1"/>
        <table:table-row>
          <table:table-cell office:value-type="string" table:style-name="PluginODTAutoStyle_TableCell_27">
            <text:p text:style-name="Preformatted_20_Text"><text:span text:style-name="highlight_kw2">sudo</text:span> pear channel-discover pear.phing.info <text:span text:style-name="highlight_sy0">&amp;&amp;</text:span> <text:span text:style-name="highlight_kw2">sudo</text:span> pear <text:span text:style-name="highlight_kw2">install</text:span> <text:span text:style-name="highlight_re5">-Z</text:span> phing<text:span text:style-name="highlight_sy0">/</text:span>phing-2.16.1</text:p>
          </table:table-cell>
        </table:table-row>
      </table:table>
      <text:h text:style-name="Heading_20_3" text:outline-level="3"><text:bookmark-start text:name="__RefHeading___установка_npm_8"/><text:bookmark-start text:name="установка_npm"/>Установка NPM<text:bookmark-end text:name="__RefHeading___установка_npm_8"/><text:bookmark-end text:name="установка_npm"/></text:h>
      <table:table table:style-name="Table">
        <table:table-column table:style-name="odt_auto_style_table_column_12_1"/>
        <table:table-row>
          <table:table-cell office:value-type="string" table:style-name="PluginODTAutoStyle_TableCell_29">
            <text:p text:style-name="Preformatted_20_Text"><text:span text:style-name="highlight_kw2">sudo</text:span> apt <text:span text:style-name="highlight_kw2">install</text:span> <text:span text:style-name="highlight_re5">-y</text:span> npm <text:span text:style-name="highlight_sy0">&amp;&amp;</text:span> <text:span text:style-name="highlight_kw2">sudo</text:span> npm <text:span text:style-name="highlight_kw2">install</text:span> <text:span text:style-name="highlight_re5">-g</text:span> npm<text:span text:style-name="highlight_sy0">@</text:span>2.15.11</text:p>
          </table:table-cell>
        </table:table-row>
      </table:table>
      <text:h text:style-name="Heading_20_3" text:outline-level="3"><text:bookmark-start text:name="__RefHeading___тонкие_настройки_9"/><text:bookmark-start text:name="тонкие_настройки"/>Тонкие настройки<text:bookmark-end text:name="__RefHeading___тонкие_настройки_9"/><text:bookmark-end text:name="тонкие_настройки"/></text:h>
      <table:table table:style-name="Table">
        <table:table-column table:style-name="odt_auto_style_table_column_13_1"/>
        <table:table-row>
          <table:table-cell office:value-type="string" table:style-name="PluginODTAutoStyle_TableCell_31">
            <text:p text:style-name="Preformatted_20_Text">mysql <text:span text:style-name="highlight_re5">-uroot</text:span> <text:span text:style-name="highlight_re5">-p</text:span> <text:span text:style-name="highlight_re5">-Bse</text:span> <text:span text:style-name="highlight_st0">"GRANT ALL PRIVILEGES ON stalker_db.* TO stalker@localhost IDENTIFIED BY '1' WITH GRANT OPTION;"</text:span></text:p>
          </table:table-cell>
        </table:table-row>
      </table:table>
      <table:table table:style-name="Table">
        <table:table-column table:style-name="odt_auto_style_table_column_14_1"/>
        <table:table-row>
          <table:table-cell office:value-type="string" table:style-name="PluginODTAutoStyle_TableCell_33">
            <text:p text:style-name="Preformatted_20_Text"><text:span text:style-name="highlight_kw2">sudo</text:span> <text:span text:style-name="highlight_kw2">su</text:span> <text:span text:style-name="highlight_re5">-c</text:span> <text:span text:style-name="highlight_st_h">'echo short_open_tag = On &gt;&gt; /etc/php/7.0/apache2/php.ini'</text:span><text:line-break/><text:span text:style-name="highlight_kw2">sudo</text:span> <text:span text:style-name="highlight_kw2">su</text:span> <text:span text:style-name="highlight_re5">-c</text:span> <text:span text:style-name="highlight_st_h">'echo sql_mode=\"\" &gt;&gt; /etc/mysql/mysql.conf.d/mysqld.cnf'</text:span><text:line-break/><text:span text:style-name="highlight_kw2">sudo</text:span> a2enmod rewrite<text:line-break/><text:span text:style-name="highlight_kw2">sudo</text:span> <text:span text:style-name="highlight_kw2">mkdir</text:span> <text:span text:style-name="highlight_re5">-m777</text:span> <text:span text:style-name="highlight_sy0">/</text:span>var<text:span text:style-name="highlight_sy0">/</text:span>www<text:span text:style-name="highlight_sy0">/</text:span>.npm</text:p>
          </table:table-cell>
        </table:table-row>
      </table:table>
      <text:h text:style-name="Heading_20_3" text:outline-level="3"><text:bookmark-start text:name="__RefHeading___настройка_хостa_apache._пример_10"/><text:bookmark-start text:name="настройка_хостa_apache._пример"/>Настройка хостa Apache. Пример<text:bookmark-end text:name="__RefHeading___настройка_хостa_apache._пример_10"/><text:bookmark-end text:name="настройка_хостa_apache._пример"/></text:h>
      <table:table table:style-name="Table">
        <table:table-column table:style-name="odt_auto_style_table_column_15_1"/>
        <table:table-row>
          <table:table-cell office:value-type="string" table:style-name="PluginODTAutoStyle_TableCell_35">
            <text:p text:style-name="Preformatted_20_Text">&lt;VirtualHost localhost:<text:span text:style-name="highlight_nu0">88</text:span>&gt;<text:line-break/>#ServerName www.example.com<text:line-break/><text:s text:c="8"/>ServerAdmin webmaster@localhost<text:line-break/><text:s text:c="8"/>DocumentRoot /var/www/html<text:line-break/><text:s text:c="12"/>&lt;Directory /var/www/html/stalker_portal/&gt;<text:line-break/><text:s text:c="16"/>Options -Indexes -MultiViews<text:line-break/><text:s text:c="16"/>AllowOverride ALL<text:line-break/><text:s text:c="16"/>Require all granted<text:line-break/><text:s text:c="12"/>&lt;/Directory&gt;<text:line-break/><text:s text:c="8"/>ErrorLog $<text:span text:style-name="highlight_br0">{</text:span>APACHE_LOG_DIR<text:span text:style-name="highlight_br0">}</text:span>/error.log<text:line-break/><text:s text:c="8"/>CustomLog $<text:span text:style-name="highlight_br0">{</text:span>APACHE_LOG_DIR<text:span text:style-name="highlight_br0">}</text:span>/access.log combined<text:line-break/>&lt;/VirtualHost&gt;</text:p>
          </table:table-cell>
        </table:table-row>
      </table:table>
      <text:h text:style-name="Heading_20_3" text:outline-level="3"><text:bookmark-start text:name="__RefHeading___настройка_apche_ports.conf_11"/><text:bookmark-start text:name="настройка_apche_ports.conf"/>Настройка Apche ports.conf<text:bookmark-end text:name="__RefHeading___настройка_apche_ports.conf_11"/><text:bookmark-end text:name="настройка_apche_ports.conf"/></text:h>
      <table:table table:style-name="Table">
        <table:table-column table:style-name="odt_auto_style_table_column_16_1"/>
        <table:table-row>
          <table:table-cell office:value-type="string" table:style-name="PluginODTAutoStyle_TableCell_37">
            <text:p text:style-name="Preformatted_20_Text">Listen <text:span text:style-name="highlight_nu0">88</text:span><text:line-break/>&lt;IfModule ssl_module&gt;<text:line-break/><text:s text:c="8"/>Listen <text:span text:style-name="highlight_nu0">443</text:span><text:line-break/>&lt;/IfModule&gt;<text:line-break/>&lt;IfModule mod_gnutls.c&gt;<text:line-break/><text:s text:c="8"/>Listen <text:span text:style-name="highlight_nu0">443</text:span><text:line-break/>&lt;/IfModule&gt;</text:p>
          </table:table-cell>
        </table:table-row>
      </table:table>
      <text:h text:style-name="Heading_20_3" text:outline-level="3"><text:bookmark-start text:name="__RefHeading___настройка_хоста_nginx._пример_12"/><text:bookmark-start text:name="настройка_хоста_nginx._пример"/>Настройка хоста Nginx. Пример<text:bookmark-end text:name="__RefHeading___настройка_хоста_nginx._пример_12"/><text:bookmark-end text:name="настройка_хоста_nginx._пример"/></text:h>
      <table:table table:style-name="Table">
        <table:table-column table:style-name="odt_auto_style_table_column_17_1"/>
        <table:table-row>
          <table:table-cell office:value-type="string" table:style-name="PluginODTAutoStyle_TableCell_39">
            <text:p text:style-name="Preformatted_20_Text">server <text:span text:style-name="highlight_br0">{</text:span><text:line-break/><text:s text:c="8"/>proxy_ignore_client_abort on;<text:line-break/><text:s text:c="8"/>sendfile on;<text:line-break/><text:s text:c="8"/>tcp_nopush on;<text:line-break/><text:s text:c="8"/>tcp_nodelay on;<text:line-break/><text:s text:c="8"/>proxy_set_header Connection <text:span text:style-name="highlight_st0">""</text:span>;<text:line-break/><text:s text:c="8"/>listen <text:span text:style-name="highlight_nu0">80</text:span>;<text:line-break/><text:s text:c="8"/>server_name localhost;<text:line-break/><text:s text:c="8"/>root /var/www/html;<text:line-break/><text:s text:c="12"/>location ^~ /player <text:span text:style-name="highlight_br0">{</text:span><text:line-break/><text:s text:c="16"/>root /var/www/html/player;<text:line-break/><text:s text:c="16"/>index index.php;<text:line-break/><text:s text:c="16"/>rewrite ^/player/<text:span text:style-name="highlight_br0">(</text:span>.*<text:span text:style-name="highlight_br0">)</text:span> /player/$1 break;<text:line-break/><text:s text:c="16"/>proxy_pass http://127.0.0.1:<text:span text:style-name="highlight_nu0">88</text:span>/;<text:line-break/><text:s text:c="16"/>proxy_set_header Host $host:$server_port;<text:line-break/><text:s text:c="16"/>proxy_set_header X-Real-IP $remote_addr;<text:line-break/><text:s text:c="12"/><text:span text:style-name="highlight_br0">}</text:span><text:line-break/><text:s text:c="12"/>location / <text:span text:style-name="highlight_br0">{</text:span><text:line-break/><text:s text:c="16"/>proxy_ignore_client_abort on;<text:line-break/><text:s text:c="16"/>proxy_pass http://localhost:<text:span text:style-name="highlight_nu0">88</text:span>/;<text:line-break/><text:s text:c="16"/>proxy_set_header Host $host:$server_port;<text:line-break/><text:s text:c="16"/>proxy_set_header X-Real-IP $remote_addr;<text:line-break/><text:s text:c="12"/><text:span text:style-name="highlight_br0">}</text:span><text:line-break/><text:s text:c="12"/>location ~* \.<text:span text:style-name="highlight_br0">(</text:span>htm|html|jpeg|jpg|gif|png|css|js<text:span text:style-name="highlight_br0">)</text:span>$ <text:span text:style-name="highlight_br0">{</text:span><text:line-break/><text:s text:c="16"/>root /var/www/html;<text:line-break/><text:s text:c="16"/>expires 30d;<text:line-break/><text:s text:c="12"/><text:span text:style-name="highlight_br0">}</text:span><text:line-break/><text:s text:c="8"/>access_log /var/log/nginx/access.log;<text:line-break/><text:s text:c="8"/>error_log /var/log/nginx/error.log error;<text:line-break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Распаковать архив Ministra в каталог Веб сервера</text:span></text:p>
        </text:list-item>
      </text:list>
      <text:h text:style-name="Heading_20_3" text:outline-level="3"><text:bookmark-start text:name="__RefHeading___перезапуск_сервисов_13"/><text:bookmark-start text:name="перезапуск_сервисов"/>Перезапуск сервисов<text:bookmark-end text:name="__RefHeading___перезапуск_сервисов_13"/><text:bookmark-end text:name="перезапуск_сервисов"/></text:h>
      <table:table table:style-name="Table">
        <table:table-column table:style-name="odt_auto_style_table_column_18_1"/>
        <table:table-row>
          <table:table-cell office:value-type="string" table:style-name="PluginODTAutoStyle_TableCell_41">
            <text:p text:style-name="Preformatted_20_Text"><text:span text:style-name="highlight_kw2">sudo</text:span> <text:span text:style-name="highlight_sy0">/</text:span>etc<text:span text:style-name="highlight_sy0">/</text:span>init.d<text:span text:style-name="highlight_sy0">/</text:span>apache2 restart <text:span text:style-name="highlight_sy0">&amp;&amp;</text:span> <text:span text:style-name="highlight_kw2">sudo</text:span> <text:span text:style-name="highlight_sy0">/</text:span>etc<text:span text:style-name="highlight_sy0">/</text:span>init.d<text:span text:style-name="highlight_sy0">/</text:span>nginx restart <text:span text:style-name="highlight_sy0">&amp;&amp;</text:span> <text:span text:style-name="highlight_kw2">sudo</text:span> <text:span text:style-name="highlight_sy0">/</text:span>etc<text:span text:style-name="highlight_sy0">/</text:span>init.d<text:span text:style-name="highlight_sy0">/</text:span>mysql restart</text:p>
          </table:table-cell>
        </table:table-row>
      </table:table>
      <text:h text:style-name="Heading_20_3" text:outline-level="3"><text:bookmark-start text:name="__RefHeading___phing_14"/><text:bookmark-start text:name="phing"/>Phing<text:bookmark-end text:name="__RefHeading___phing_14"/><text:bookmark-end text:name="phing"/></text:h>
      <table:table table:style-name="Table">
        <table:table-column table:style-name="odt_auto_style_table_column_19_1"/>
        <table:table-row>
          <table:table-cell office:value-type="string" table:style-name="PluginODTAutoStyle_TableCell_43">
            <text:p text:style-name="Preformatted_20_Text"><text:span text:style-name="highlight_kw3">cd</text:span> <text:span text:style-name="highlight_sy0">/</text:span>var<text:span text:style-name="highlight_sy0">/</text:span>www<text:span text:style-name="highlight_sy0">/</text:span>html<text:span text:style-name="highlight_sy0">/</text:span>stalker_portal<text:span text:style-name="highlight_sy0">/</text:span>deploy<text:span text:style-name="highlight_sy0">/</text:span><text:line-break/><text:span text:style-name="highlight_kw2">sudo</text:span> phin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kw2" style:family="text">
      <style:text-properties fo:border="0pt none"/>
    </style:style>
    <style:style style:name="highlight_nu0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highlight_st_h" style:family="text">
      <style:text-properties fo:border="0pt none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install_on_ubuntu_20.04</dc:title>
  </office:meta>
</office:document-meta>
</file>