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d5b035ecd8f33ebff0e555930f3f7dd6.png"/>
  <manifest:file-entry manifest:media-type="image/png" manifest:full-path="Pictures/871dde9feef2be1b585a0a206cf6996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alker:tariff"/><text:bookmark-start text:name="__RefHeading___механизм_тарифных_планов_1"/><text:bookmark-start text:name="механизм_тарифных_планов"/>Механизм тарифных планов<text:bookmark-end text:name="__RefHeading___механизм_тарифных_планов_1"/><text:bookmark-end text:name="механизм_тарифных_планов"/></text:h>
      <text:h text:style-name="Heading_20_2" text:outline-level="2"><text:bookmark-start text:name="__RefHeading___описание_2"/><text:bookmark-start text:name="описание"/>Описание<text:bookmark-end text:name="__RefHeading___описание_2"/><text:bookmark-end text:name="описание"/></text:h>
      <text:p text:style-name="Text_20_body">В Stalker middleware начиная с версии 4.8.36 добавлена возможность включения механизма тарифных планов.    </text:p>
      <text:p text:style-name="Text_20_body">Основные характеристики механизма:</text:p>
      <text:list text:style-name="List_20_1" text:continue-numbering="false">
        <text:list-item>
          <text:p text:style-name="List_20_1_Content_First"> Существуют тарифные планы, пакеты услуг и услуги.</text:p>
        </text:list-item>
        <text:list-item>
          <text:p text:style-name="List_20_1_Content"> Тарифный план состоят из пакетов услуг.</text:p>
        </text:list-item>
        <text:list-item>
          <text:p text:style-name="List_20_1_Content"> Каждый пакет содержит набор однотипных услуг, например, список доступных каналов, фильмов, разделов.</text:p>
        </text:list-item>
        <text:list-item>
          <text:p text:style-name="List_20_1_Content"> Пакет услуг может иметь атрибут “опциональный”, в этом случае по умолчанию он отключен. Подписка на опциональный пакет может осуществляться либо пользователем с приставки, либо администратором через админ интерфейс.</text:p>
        </text:list-item>
        <text:list-item>
          <text:p text:style-name="List_20_1_Content"> Учетная запись пользователя может быть привязана только к одному тарифному плану.</text:p>
        </text:list-item>
        <text:list-item>
          <text:p text:style-name="List_20_1_Content"> В меню добавляется раздел “Личный кабинет”, где пользователь может посмотреть свой тарифный план и список доступных пакетов.</text:p>
        </text:list-item>
        <text:list-item>
          <text:p text:style-name="List_20_1_Content_Last"> В админ интерфейсе появляется раздел “Тарифы”, в котором можно управлять тарифными планами и пакетами, а в профиле пользователя можно изменять привязанный тарифный план.</text:p>
        </text:list-item>
      </text:list>
      <text:h text:style-name="Heading_20_2" text:outline-level="2"><text:bookmark-start text:name="__RefHeading___включение_3"/><text:bookmark-start text:name="включение"/>Включение<text:bookmark-end text:name="__RefHeading___включение_3"/><text:bookmark-end text:name="включение"/></text:h>
      <text:p text:style-name="Text_20_body">Для того чтобы включить режим тарифных планов - необходимо в конфигурационном файле установить</text:p>
      <text:p text:style-name="Preformatted_20_Text">enable_tariff_plans = true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/>
          <table:table-cell office:value-type="string" table:style-name="PluginODTAutoStyle_TableCell_4">
            <text:p text:style-name="PluginODTAutoStyle_Paragraph_5">При включении режима тарифных планов у всех непривязанных к тарифным планам абонентов пропадут списки каналов и видео, а также часть разделов. Перевод на тарифные планы рекомендуется выполнять во время плановых работ или на отдельной базе с последующим импортом.</text:p>
          </table:table-cell>
        </table:table-row>
      </table:table>
      <text:h text:style-name="Heading_20_2" text:outline-level="2"><text:bookmark-start text:name="__RefHeading___ручное_управление_4"/><text:bookmark-start text:name="ручное_управление"/>Ручное управление<text:bookmark-end text:name="__RefHeading___ручное_управление_4"/><text:bookmark-end text:name="ручное_управление"/></text:h>
      <text:p text:style-name="Text_20_body">В разделе “Тарифы” админ интерфейса прежде всего создаются пакеты услуг. Затем при создании тарифного плана к нему привязываются необходимые пакеты.
При заведении новой учетной записи или редактировании существующей можно указать привязку к определенному тарифному плану.</text:p>
      <text:h text:style-name="Heading_20_2" text:outline-level="2"><text:bookmark-start text:name="__RefHeading___работа_через_api_5"/><text:bookmark-start text:name="работа_через_api"/>Работа через API<text:bookmark-end text:name="__RefHeading___работа_через_api_5"/><text:bookmark-end text:name="работа_через_api"/></text:h>
      <text:p text:style-name="Text_20_body">Имеется возможность управления учетными записями и привязкой к тарифным планам через API</text:p>
      <text:h text:style-name="Heading_20_3" text:outline-level="3"><text:bookmark-start text:name="__RefHeading___rest_api_6"/><text:bookmark-start text:name="rest_api"/>REST API<text:bookmark-end text:name="__RefHeading___rest_api_6"/><text:bookmark-end text:name="rest_api"/></text:h>
      <text:p text:style-name="Text_20_body">Работа с привязкой учетных записей к тарифным планам реализована через ресурс <text:a xlink:type="simple" xlink:href="https://docs.infomir.com.ua/doku.php?id=stalker:rest_api_v1" text:style-name="Internet_20_link" text:visited-style-name="Visited_20_Internet_20_Link">ACCOUNTS </text:a></text:p>
      <text:h text:style-name="Heading_20_3" text:outline-level="3"><text:bookmark-start text:name="__RefHeading___soap_api_7"/><text:bookmark-start text:name="soap_api"/>SOAP API<text:bookmark-end text:name="__RefHeading___soap_api_7"/><text:bookmark-end text:name="soap_api"/></text:h>
      <text:p text:style-name="Text_20_body"><text:a xlink:type="simple" xlink:href="https://docs.google.com/document/d/1L2oANUi3WxojlAOq6Ka-wVqGEzUR4_G7eyxs5Dq7Yqk/edit" text:style-name="Internet_20_link" text:visited-style-name="Visited_20_Internet_20_Link">Черновик</text:a></text:p>
      <text:h text:style-name="Heading_20_2" text:outline-level="2"><text:bookmark-start text:name="__RefHeading___пример_использования_8"/><text:bookmark-start text:name="пример_использования"/>Пример использования<text:bookmark-end text:name="__RefHeading___пример_использования_8"/><text:bookmark-end text:name="пример_использования"/></text:h>
      <text:h text:style-name="Heading_20_3" text:outline-level="3"><text:bookmark-start text:name="__RefHeading___пример_1_9"/><text:bookmark-start text:name="пример_1"/>Пример 1<text:bookmark-end text:name="__RefHeading___пример_1_9"/><text:bookmark-end text:name="пример_1"/></text:h>
      <text:p text:style-name="Text_20_body">Добавление модулей (radio/videoclub/weather…)</text:p>
      <text:p text:style-name="Text_20_body">Пакеты услуг содержащие сервисы можно реализовать следующим образом:</text:p>
      <text:p text:style-name="Text_20_body"><text:span text:style-name="Strong_20_Emphasis">1)</text:span> Из config.ini в custom.ini полностью копируем раздел<text:span text:style-name="Strong_20_Emphasis"> [subscription]</text:span></text:p>
      <text:p text:style-name="Text_20_body"><text:span text:style-name="Strong_20_Emphasis">2)</text:span> Создаём пакет услуг в который входят необходимые сервисы.</text:p>
      <text:p text:style-name="Text_20_body"><text:span text:style-name="Strong_20_Emphasis">3)</text:span> <text:span text:style-name="Strong_20_Emphasis">В Админ Интерфейс &gt; Тарифные планы &gt; Пакеты услуг</text:span> в поле Услуга выбираем <text:span text:style-name="Strong_20_Emphasis">module</text:span>, в “Доступно” видно сервисы с <text:span text:style-name="Strong_20_Emphasis">disabled_modules[]</text:span> в <text:span text:style-name="Strong_20_Emphasis">custom.ini</text:span>, выбираем необходимые.</text:p>
      <text:p text:style-name="Text_20_body"><text:span text:style-name="Strong_20_Emphasis">4)</text:span> Добавляем созданный пакет услуг к тарифному плану.</text:p>
      <text:h text:style-name="Heading_20_3" text:outline-level="3"><text:bookmark-start text:name="__RefHeading___пример_2_10"/><text:bookmark-start text:name="пример_2"/>Пример 2<text:bookmark-end text:name="__RefHeading___пример_2_10"/><text:bookmark-end text:name="пример_2"/></text:h>
      <text:p text:style-name="Text_20_body">Использование тарифных планов.</text:p>
      <text:p text:style-name="Text_20_body"><text:span text:style-name="Strong_20_Emphasis">1)</text:span> Админ-интерфейc &gt; Тарифы &gt; Пакеты услуг</text:p>
      <text:p text:style-name="Text_20_body">Создаем пакеты услуг:</text:p>
      <text:p text:style-name="Text_20_body"><text:span text:style-name="Strong_20_Emphasis">1-20</text:span> - входит c 1-го по 20-тый канал;</text:p>
      <text:p text:style-name="Text_20_body"><text:span text:style-name="Strong_20_Emphasis">21-40</text:span> - входит с 21-го по 40-вый канал;</text:p>
      <text:p text:style-name="Text_20_body"><text:span text:style-name="Strong_20_Emphasis">Видеоклуб</text:span> - входит сервис Видеоклуб;</text:p>
      <text:p text:style-name="Text_20_body">Пакеты Услуг</text:p>
      <text:p text:style-name="Text_20_body"><draw:frame draw:style-name="media" draw:name="0" text:anchor-type="as-char" draw:z-index="0" svg:width="10.583333333333cm" svg:height="16.702503429355cm"><draw:image xlink:href="Pictures/d5b035ecd8f33ebff0e555930f3f7dd6.png" xlink:type="simple" xlink:show="embed" xlink:actuate="onLoad"/></draw:frame></text:p>
      <text:p text:style-name="Text_20_body"><text:span text:style-name="Strong_20_Emphasis">2)</text:span> Создадим 3 тарифных плана:</text:p>
      <text:p text:style-name="Text_20_body">Базовый(содержит пакет услуг <text:span text:style-name="Strong_20_Emphasis">1-20</text:span>, присваивается всем новым приставкам)</text:p>
      <text:p text:style-name="Text_20_body">Базовый плюс(содержит пакеты услуг <text:span text:style-name="Strong_20_Emphasis">1-20</text:span> и <text:span text:style-name="Strong_20_Emphasis">1-40</text:span> )</text:p>
      <text:p text:style-name="Text_20_body">Видеоклуб (содержит три пакета услуг <text:span text:style-name="Strong_20_Emphasis">1-20</text:span> , <text:span text:style-name="Strong_20_Emphasis">1-40</text:span> и <text:span text:style-name="Strong_20_Emphasis">Видеоклуб</text:span>) </text:p>
      <text:p text:style-name="Text_20_body">Тарифные планы</text:p>
      <text:p text:style-name="Text_20_body"><draw:frame draw:style-name="media" draw:name="1" text:anchor-type="as-char" draw:z-index="1" svg:width="10.583333333333cm" svg:height="12.016493055556cm"><draw:image xlink:href="Pictures/871dde9feef2be1b585a0a206cf6996e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stalker:tariff</dc:title>
  </office:meta>
</office:document-meta>
</file>