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053b75987772da3fe2ba110acf1b4c.png"/>
  <manifest:file-entry manifest:media-type="image/png" manifest:full-path="Pictures/2d55502f2cc6d7bc8e00b0b9e6b54b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videoclub"/><text:bookmark-start text:name="__RefHeading___видео_клуб_1"/><text:bookmark-start text:name="видео_клуб"/>Видео Клуб<text:bookmark-end text:name="__RefHeading___видео_клуб_1"/><text:bookmark-end text:name="видео_клуб"/></text:h>
      <text:p text:style-name="Text_20_body">Используется для управления отображением контента Видеоклуба в клиентском интерфейсе -  наполнения/удаления/редактирования контента (фильмов, клипов, мульфильмов, сериалов и т.п.), . </text:p>
      <text:h text:style-name="Heading_20_3" text:outline-level="3"><text:bookmark-start text:name="__RefHeading___описание_полей_2"/><text:bookmark-start text:name="описание_полей"/>Описание полей<text:bookmark-end text:name="__RefHeading___описание_полей_2"/><text:bookmark-end text:name="описание_полей"/></text:h>
      <text:list text:style-name="List_20_1" text:continue-numbering="false">
        <text:list-item>
          <text:p text:style-name="List_20_1_Content_First"> <text:span text:style-name="Strong_20_Emphasis">id</text:span> - ID контента в базе MySQl. Присваивается автоматически в порядке возрастания при заполнении базы</text:p>
        </text:list-item>
        <text:list-item>
          <text:p text:style-name="List_20_1_Content"> <text:span text:style-name="Strong_20_Emphasis">Каталог</text:span> -  При добавление нового контента через админ интерфейс, каталог создается автоматические на хранилище, по пути <text:span text:style-name="Source_20_Text">/media/storage/</text:span>. Имя генерируется из поля Название с автоматической заменой на транслит;</text:p>
        </text:list-item>
        <text:list-item>
          <text:p text:style-name="List_20_1_Content"> <text:span text:style-name="Strong_20_Emphasis">Название</text:span> - Название/Наименование контента. Отображается в списке на клиентском устройстве;</text:p>
        </text:list-item>
        <text:list-item>
          <text:p text:style-name="List_20_1_Content"> <text:span text:style-name="Strong_20_Emphasis">Оригинальное название</text:span> - Авторское/Оригинальное название контента;</text:p>
        </text:list-item>
        <text:list-item>
          <text:p text:style-name="List_20_1_Content"> <text:span text:style-name="Strong_20_Emphasis">Ограничение</text:span> - Ограничение по возрасту. Отображается состояние: 1 - включено, 0 - отключено. При активации этой функции, для просмотра контента на клиентском устройстве потребуется ввести “пароль” для доступа. Пароль установленный по умолчанию - 0000. Пароль можно изменить на клиентском устройстве в “Настройки” ⇒ “Родительский контроль”;</text:p>
        </text:list-item>
        <text:list-item>
          <text:p text:style-name="List_20_1_Content"> <text:span text:style-name="Strong_20_Emphasis">Коррекция звука</text:span> - Используется  для коррекции громкости звука; </text:p>
        </text:list-item>
        <text:list-item>
          <text:p text:style-name="List_20_1_Content"> <text:span text:style-name="Strong_20_Emphasis">Длительность, мин</text:span> - Значение длительности контента. Длительность отображается в клиентском интерфейсе в информации о контенте; </text:p>
        </text:list-item>
        <text:list-item>
          <text:p text:style-name="List_20_1_Content"> <text:span text:style-name="Strong_20_Emphasis">Серии</text:span> - Кол-во серий; </text:p>
        </text:list-item>
        <text:list-item>
          <text:p text:style-name="List_20_1_Content"> <text:span text:style-name="Strong_20_Emphasis">Жалобы на аудио/видео</text:span> - ;</text:p>
        </text:list-item>
        <text:list-item>
          <text:p text:style-name="List_20_1_Content"> <text:span text:style-name="Strong_20_Emphasis">edit, отправить, del, on/off</text:span> - ; </text:p>
        </text:list-item>
        <text:list-item>
          <text:p text:style-name="List_20_1_Content_Last"> <text:span text:style-name="Strong_20_Emphasis">Дата включения</text:span> - .</text:p>
        </text:list-item>
      </text:list>
      <text:h text:style-name="Heading_20_3" text:outline-level="3"><text:bookmark-start text:name="__RefHeading___добавление_контента_3"/><text:bookmark-start text:name="добавление_контента"/>Добавление контента<text:bookmark-end text:name="__RefHeading___добавление_контента_3"/><text:bookmark-end text:name="добавление_контента"/></text:h>
      <text:list text:style-name="Numbering_20_1" text:continue-numbering="false">
        <text:list-item>
          <text:p text:style-name="Numbering_20_1_Content_First"> В админ-интерфейсе выбрать “Видео клуб”, выбрать “Добавить”, заполнить все необходимые поля. Каталог на хранилище будет создан автоматически, если хранилище настроено корректно;</text:p>
        </text:list-item>
        <text:list-item>
          <text:p text:style-name="Numbering_20_1_Content_Last"> Загрузите контент на хранилище в созданный  каталог, после этого в админ-интерфейсе при нажатии на соответствующее название контента будет доступна дополнительная информация <text:span text:style-name="Strong_20_Emphasis">(Сервер,Каталог,Серии)</text:span>. Если контент присутствует на хранилище и доступен, то название будет отображаться зеленым цветом.</text:p>
        </text:list-item>
      </text:list>
      <text:p text:style-name="Text_20_body">&lt;spoiler|Панель редактирования&gt;
<draw:frame draw:style-name="media" draw:name="0" text:anchor-type="as-char" draw:z-index="0" svg:width="14.605cm" svg:height="38.523333333333cm"><draw:image xlink:href="Pictures/fb053b75987772da3fe2ba110acf1b4c.png" xlink:type="simple" xlink:show="embed" xlink:actuate="onLoad"/></draw:frame>
&lt;/spoiler&gt;</text:p>
      <text:p text:style-name="Text_20_body">&lt;spoiler|Дополнительная информация&gt;
<draw:frame draw:style-name="media" draw:name="1" text:anchor-type="as-char" draw:z-index="1" svg:width="31.988125cm" style:rel-width="100%" svg:height="13.943541666667cm" style:rel-height="scale"><draw:image xlink:href="Pictures/2d55502f2cc6d7bc8e00b0b9e6b54bd6.png" xlink:type="simple" xlink:show="embed" xlink:actuate="onLoad"/></draw:frame>
&lt;/spoiler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videoclub</dc:title>
  </office:meta>
</office:document-meta>
</file>