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eb39a239eef3c8d3a2cd90b97436846.png"/>
  <manifest:file-entry manifest:media-type="image/jpeg" manifest:full-path="Pictures/3c3d83315bab0aa31397a0773e550aa3.jpg"/>
  <manifest:file-entry manifest:media-type="image/png" manifest:full-path="Pictures/0fd2bc08b03e8b3f3352e4644027bb5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style:rel-width="100%" style:width="192.756pt"/>
    </style:style>
    <style:style style:name="odt_auto_style_table_column_1_1" style:family="table-column">
      <style:table-column-properties style:column-width="192.756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b_android:faq:recovery"/><text:bookmark-start text:name="__RefHeading___как_зайти_в_recovery_mode_на_mag-260_1"/><text:bookmark-start text:name="как_зайти_в_recovery_mode_на_mag-260"/>Как зайти в Recovery mode на MAG-260?<text:bookmark-end text:name="__RefHeading___как_зайти_в_recovery_mode_на_mag-260_1"/><text:bookmark-end text:name="как_зайти_в_recovery_mode_на_mag-260"/></text:h>
      <text:h text:style-name="Heading_20_5" text:outline-level="5"><text:bookmark-start text:name="__RefHeading___для_этого_необходимо_2"/><text:bookmark-start text:name="для_этого_необходимо"/>Для этого необходимо:<text:bookmark-end text:name="__RefHeading___для_этого_необходимо_2"/><text:bookmark-end text:name="для_этого_необходимо"/></text:h>
      <text:list text:style-name="List_20_1" text:continue-numbering="false">
        <text:list-item>
          <text:p text:style-name="List_20_1_Content_First">Выключить питание STB MAG-260.</text:p>
        </text:list-item>
        <text:list-item>
          <text:p text:style-name="List_20_1_Content_Last">Нажать и держать зажатой кнопку <text:span text:style-name="Strong_20_Emphasis">«reset»</text:span> на тыльной стороне приставки. </text:p>
        </text:list-item>
      </text:list>
      <text:p text:style-name="Text_20_body"><draw:frame draw:style-name="media" draw:name="0" text:anchor-type="as-char" draw:z-index="0" svg:width="11.90625cm" svg:height="2.8575cm"><draw:image xlink:href="Pictures/2eb39a239eef3c8d3a2cd90b97436846.png" xlink:type="simple" xlink:show="embed" xlink:actuate="onLoad"/></draw:frame><text:line-break/></text:p>
      <text:list text:style-name="List_20_1" text:continue-numbering="false">
        <text:list-item>
          <text:p text:style-name="List_20_1_Content_First">Не отпуская кнопки <text:span text:style-name="Strong_20_Emphasis">«reset»</text:span> включить питание STB MAG-260.</text:p>
        </text:list-item>
        <text:list-item>
          <text:p text:style-name="List_20_1_Content">После того как LED индикатор на лицевой панели приставки начнет мигать, отпустить кнопку <text:span text:style-name="Strong_20_Emphasis">«reset»</text:span>.</text:p>
        </text:list-item>
        <text:list-item>
          <text:p text:style-name="List_20_1_Content_Last">Дождаться появления следующего изображения: </text:p>
        </text:list-item>
      </text:list>
      <text:p text:style-name="Text_20_body"><draw:frame draw:style-name="media" draw:name="1" text:anchor-type="as-char" draw:z-index="1" svg:width="5.2916666666667cm" svg:height="4.2878610460578cm"><draw:image xlink:href="Pictures/3c3d83315bab0aa31397a0773e550aa3.jpg" xlink:type="simple" xlink:show="embed" xlink:actuate="onLoad"/></draw:frame><text:line-break/></text:p>
      <text:list text:style-name="List_20_1" text:continue-numbering="false">
        <text:list-item>
          <text:p text:style-name="LastListParagraph_List_20_1_Content_First">Нажать кнопку <text:span text:style-name="Strong_20_Emphasis">«Menu»</text:span> на пульте. Если пульт нового образца<text:line-break/><draw:frame draw:style-name="medialeft" draw:name="2" text:anchor-type="paragraph" draw:z-index="2" svg:width="10.583333333333cm" svg:height="8.7828492392808cm"><draw:image xlink:href="Pictures/0fd2bc08b03e8b3f3352e4644027bb5a.png" xlink:type="simple" xlink:show="embed" xlink:actuate="onLoad"/></draw:frame> ++</text:p>
        </text:list-item>
      </text:list>
      <text:list text:style-name="List_20_1" text:continue-numbering="false">
        <text:list-item>
          <text:p text:style-name="LastListParagraph_List_20_1_Content_First"> Кнопки на ПДУ: <text:span text:style-name="Strong_20_Emphasis">ввех/вниз</text:span> - навигация, <text:span text:style-name="Strong_20_Emphasis">«ОК»</text:span> - выбор/подтверждение.  </text:p>
        </text:list-item>
      </text:list>
      <text:h text:style-name="Heading_20_2" text:outline-level="2"><text:bookmark-start text:name="__RefHeading___сброс_на_заводские_настройки_3"/><text:bookmark-start text:name="сброс_на_заводские_настройки"/>Сброс на заводские настройки<text:bookmark-end text:name="__RefHeading___сброс_на_заводские_настройки_3"/><text:bookmark-end text:name="сброс_на_заводские_настройки"/></text:h>
      <text:p text:style-name="Text_20_body"><draw:frame draw:style-name="PluginODTAutoStyle_Frame_1_text_frame" draw:name="Frame1" text:anchor-type="paragraph" svg:width="192.756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_Wrap_Paragraph_Centered"><text:line-break/>
<text:span text:style-name="Plugin_Wrap_Span_Emphasised">Внимание! Все пользовательские данные будут удалены!</text:span></text:p></table:table-cell></table:table-row></table:table></draw:text-box></draw:frame></text:p>
      <text:list text:style-name="List_20_1" text:continue-numbering="false">
        <text:list-item>
          <text:p text:style-name="List_20_1_Content_First"> Выбрать пункт <text:span text:style-name="Strong_20_Emphasis">«wipe data/factory reset»</text:span></text:p>
        </text:list-item>
        <text:list-item>
          <text:p text:style-name="List_20_1_Content"> Подтвердить, выбрать пункт <text:span text:style-name="Strong_20_Emphasis">«Yes – delete all user data»</text:span>. Дождаться выполнения.</text:p>
        </text:list-item>
        <text:list-item>
          <text:p text:style-name="List_20_1_Content_Last"> Выбрать пункт <text:span text:style-name="Strong_20_Emphasis">«reboot system now»</text:span>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class="Plugin Wrap Paragraphs" style:name="Plugin_Wrap_Paragraphs" style:display-name="Plugin Wrap" style:family="paragraph">
</style:style>
    <style:style style:parent-style-name="Plugin_Wrap_Paragraphs" style:name="Plugin_Wrap_Paragraph_Centered" style:display-name="Centered" style:family="paragraph">
      <style:paragraph-properties fo:border="0pt none"/>
    </style:style>
    <style:style style:class="Plugin Wrap Spans" style:name="Plugin_Wrap_Spans" style:display-name="Plugin Wrap" style:family="text">
</style:style>
    <style:style style:parent-style-name="Plugin_Wrap_Spans" style:name="Plugin_Wrap_Span_Emphasised" style:display-name="Emphasised" style:family="text">
      <style:text-properties fo:border="0pt none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style:rel-width="100%" style:width="192.756pt"/>
    </style:style>
    <style:style style:name="odt_auto_style_table_column_1_1" style:family="table-column">
      <style:table-column-properties style:column-width="192.756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stb_android:faq:recovery</dc:title>
  </office:meta>
</office:document-meta>
</file>