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7cff2a6e8d9efa320a055f124443d81.png"/>
  <manifest:file-entry manifest:media-type="image/png" manifest:full-path="Pictures/0ad3b2b9ffac116fcbaf31fc0a21d282.png"/>
  <manifest:file-entry manifest:media-type="image/png" manifest:full-path="Pictures/c55a3727dfaad007cb0049849cde4de4.png"/>
  <manifest:file-entry manifest:media-type="image/png" manifest:full-path="Pictures/7c5dfe2c84b3cfb55c8ee36b10f15808.png"/>
  <manifest:file-entry manifest:media-type="image/png" manifest:full-path="Pictures/d2e3917a569b51b0c5800005b453d158.png"/>
  <manifest:file-entry manifest:media-type="image/png" manifest:full-path="Pictures/77e59d9b4f81fc8faada40c109661bbc.png"/>
  <manifest:file-entry manifest:media-type="image/jpeg" manifest:full-path="Pictures/7ed9e109497faf7430a46d3d4819950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android:faq:update"/><text:bookmark-start text:name="__RefHeading___обновление_по_на_stb_mag260_1"/><text:bookmark-start text:name="обновление_по_на_stb_mag260"/>Обновление ПО на STB MAG260<text:bookmark-end text:name="__RefHeading___обновление_по_на_stb_mag260_1"/><text:bookmark-end text:name="обновление_по_на_stb_mag260"/></text:h>
      <text:p text:style-name="Text_20_body">Актуальные версии ПО для STB MAG260 Вы можете скачать тут:</text:p>
      <text:p text:style-name="Text_20_body"><text:a xlink:type="simple" xlink:href="http://wiki.iptv.infomir.com.ua/pub/android/260-public/A20_public-1.4-20150216.img.zip" text:style-name="Internet_20_link" text:visited-style-name="Visited_20_Internet_20_Link">STB MAG260 A20</text:a></text:p>
      <text:p text:style-name="Text_20_body"><text:a xlink:type="simple" xlink:href="http://wiki.iptv.infomir.com.ua/pub/android/260-public/A10_public-1.4-20150213.img.zip" text:style-name="Internet_20_link" text:visited-style-name="Visited_20_Internet_20_Link">STB MAG260 A10</text:a></text:p>
      <text:h text:style-name="Heading_20_3" text:outline-level="3"><text:bookmark-start text:name="__RefHeading___обновление_по_из_настроек_2"/><text:bookmark-start text:name="обновление_по_из_настроек"/>Обновление ПО из настроек<text:bookmark-end text:name="__RefHeading___обновление_по_из_настроек_2"/><text:bookmark-end text:name="обновление_по_из_настроек"/></text:h>
      <text:list text:style-name="List_20_1" text:continue-numbering="false">
        <text:list-item>
          <text:p text:style-name="List_20_1_Content_First"> <text:span text:style-name="Strong_20_Emphasis">1.</text:span> Зайти в «Настройки»</text:p>
        </text:list-item>
        <text:list-item>
          <text:p text:style-name="List_20_1_Content"> <text:span text:style-name="Strong_20_Emphasis">2.</text:span> Перейти в раздел «О телевизионной приставке»</text:p>
        </text:list-item>
        <text:list-item>
          <text:p text:style-name="List_20_1_Content"> <text:span text:style-name="Strong_20_Emphasis">3.</text:span> Выбрать «Обновление системы»</text:p>
        </text:list-item>
        <text:list-item>
          <text:p text:style-name="List_20_1_Content"> <text:span text:style-name="Strong_20_Emphasis">4.</text:span> Перейти в «Просмотр обновлений»</text:p>
        </text:list-item>
        <text:list-item>
          <text:p text:style-name="List_20_1_Content"> <text:span text:style-name="Strong_20_Emphasis">5.</text:span> Выбрать нужную версию для обновления и нажать «Скачать» </text:p>
        </text:list-item>
        <text:list-item>
          <text:p text:style-name="List_20_1_Content_Last"> <text:span text:style-name="Strong_20_Emphasis">6.</text:span> После скачивания появится сообщение о подтверждении обновления. Если в течении 10 секунд не нажать «Отмена», то приставка автоматически будет перезагружена и начнется обновление версии.</text:p>
        </text:list-item>
      </text:list>
      <text:h text:style-name="Heading_20_3" text:outline-level="3"><text:bookmark-start text:name="__RefHeading___обновление_с_usb_накопителя_3"/><text:bookmark-start text:name="обновление_с_usb_накопителя"/>Обновление с USB накопителя<text:bookmark-end text:name="__RefHeading___обновление_с_usb_накопителя_3"/><text:bookmark-end text:name="обновление_с_usb_накопителя"/></text:h>
      <text:list text:style-name="List_20_1" text:continue-numbering="false">
        <text:list-item>
          <text:p text:style-name="List_20_1_Content_First"> <text:span text:style-name="Strong_20_Emphasis">1.</text:span> Скачать и расположить файл обновления (архив) на USB накопитель.</text:p>
        </text:list-item>
        <text:list-item>
          <text:p text:style-name="List_20_1_Content"> <text:span text:style-name="Strong_20_Emphasis">2.</text:span> Зайти в <text:a xlink:type="simple" xlink:href="http://wiki.infomir.eu/doku.php/stb_android:faq:recovery" text:style-name="Internet_20_link" text:visited-style-name="Visited_20_Internet_20_Link">Recovery mode</text:a></text:p>
        </text:list-item>
        <text:list-item>
          <text:p text:style-name="List_20_1_Content_Last"> <text:span text:style-name="Strong_20_Emphasis">3.</text:span> Выбрать соответствующий вариант, в зависимости от того, в какой USB разъем подключено USB устройство:</text:p>
        </text:list-item>
      </text:list>
      <text:p text:style-name="Text_20_body">Если в передний разъем, то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- apply update from USB storage connected to front</text:p>
          </table:table-cell>
        </table:table-row>
      </table:table>
      <text:p text:style-name="Text_20_body">Если в задний разъем, то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- apply update from USB storage connected to back</text:p>
          </table:table-cell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4.</text:span> Выбрать файл для обновления, после чего обновление пройдет автоматически.</text:p>
        </text:list-item>
      </text:list>
      <text:h text:style-name="Heading_20_3" text:outline-level="3"><text:bookmark-start text:name="__RefHeading___обновление_по_при_помощи_sd_карты_4"/><text:bookmark-start text:name="обновление_по_при_помощи_sd_карты"/>Обновление ПО при помощи SD карты<text:bookmark-end text:name="__RefHeading___обновление_по_при_помощи_sd_карты_4"/><text:bookmark-end text:name="обновление_по_при_помощи_sd_карты"/></text:h>
      <text:list text:style-name="List_20_1" text:continue-numbering="false">
        <text:list-item>
          <text:p text:style-name="List_20_1_Content_First"> <text:span text:style-name="Strong_20_Emphasis">1.</text:span> Скачать и разархивировать архив с версией ПО <text:a xlink:type="simple" xlink:href="http://wiki.iptv.infomir.com.ua/pub/android/260-public/A20_public-1.4-20150216.img.zip" text:style-name="Internet_20_link" text:visited-style-name="Visited_20_Internet_20_Link">STB MAG260 A20</text:a> <text:a xlink:type="simple" xlink:href="http://wiki.iptv.infomir.com.ua/pub/android/260-public/A10_public-1.4-20150213.img.zip" text:style-name="Internet_20_link" text:visited-style-name="Visited_20_Internet_20_Link">STB MAG260 A10</text:a>.</text:p>
        </text:list-item>
        <text:list-item>
          <text:p text:style-name="List_20_1_Content_Last"> <text:span text:style-name="Strong_20_Emphasis">2.</text:span> Подключить MicroSD к PC и записать образ при помощи утилиты <text:a xlink:type="simple" xlink:href="http://wiki.iptv.infomir.com.ua/pub/android/HDDRawCopy1.10Portable.exe" text:style-name="Internet_20_link" text:visited-style-name="Visited_20_Internet_20_Link">HDDRawCopy</text:a></text:p>
        </text:list-item>
      </text:list>
      <text:p text:style-name="Text_20_body">Пошаговая инструкция по работе с HDDRawCopy</text:p>
      <text:p text:style-name="Text_20_body"><draw:frame draw:style-name="media" draw:name="0" text:anchor-type="as-char" draw:z-index="0" svg:width="18.520833333333cm" style:rel-width="100%" svg:height="8.9321993670886cm" style:rel-height="scale"><draw:image xlink:href="Pictures/17cff2a6e8d9efa320a055f124443d81.png" xlink:type="simple" xlink:show="embed" xlink:actuate="onLoad"/></draw:frame></text:p>
      <text:p text:style-name="Text_20_body"><text:line-break/>
<draw:frame draw:style-name="media" draw:name="1" text:anchor-type="as-char" draw:z-index="1" svg:width="18.520833333333cm" style:rel-width="100%" svg:height="9.6262602880658cm" style:rel-height="scale"><draw:image xlink:href="Pictures/0ad3b2b9ffac116fcbaf31fc0a21d282.png" xlink:type="simple" xlink:show="embed" xlink:actuate="onLoad"/></draw:frame></text:p>
      <text:p text:style-name="Text_20_body"><text:line-break/>
<draw:frame draw:style-name="media" draw:name="2" text:anchor-type="as-char" draw:z-index="2" svg:width="18.520833333333cm" style:rel-width="100%" svg:height="8.9321993670886cm" style:rel-height="scale"><draw:image xlink:href="Pictures/c55a3727dfaad007cb0049849cde4de4.png" xlink:type="simple" xlink:show="embed" xlink:actuate="onLoad"/></draw:frame></text:p>
      <text:p text:style-name="Text_20_body"><text:line-break/>
<draw:frame draw:style-name="media" draw:name="3" text:anchor-type="as-char" draw:z-index="3" svg:width="18.520833333333cm" style:rel-width="100%" svg:height="8.9321993670886cm" style:rel-height="scale"><draw:image xlink:href="Pictures/7c5dfe2c84b3cfb55c8ee36b10f15808.png" xlink:type="simple" xlink:show="embed" xlink:actuate="onLoad"/></draw:frame></text:p>
      <text:p text:style-name="Text_20_body"><text:line-break/>
<draw:frame draw:style-name="media" draw:name="4" text:anchor-type="as-char" draw:z-index="4" svg:width="18.520833333333cm" style:rel-width="100%" svg:height="12.267665378007cm" style:rel-height="scale"><draw:image xlink:href="Pictures/d2e3917a569b51b0c5800005b453d158.png" xlink:type="simple" xlink:show="embed" xlink:actuate="onLoad"/></draw:frame></text:p>
      <text:p text:style-name="Text_20_body"><text:line-break/>
<draw:frame draw:style-name="media" draw:name="5" text:anchor-type="as-char" draw:z-index="5" svg:width="18.520833333333cm" style:rel-width="100%" svg:height="12.267665378007cm" style:rel-height="scale"><draw:image xlink:href="Pictures/77e59d9b4f81fc8faada40c109661bbc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3.</text:span> Отключить питание STB</text:p>
        </text:list-item>
        <text:list-item>
          <text:p text:style-name="List_20_1_Content_Last"> <text:span text:style-name="Strong_20_Emphasis">4.</text:span> Подключить SD карту в разъем на задней панели STB.</text:p>
        </text:list-item>
      </text:list>
      <text:p text:style-name="Text_20_body">Разъем для Micro SD на задней панели</text:p>
      <text:p text:style-name="Text_20_body"><draw:frame draw:style-name="media" draw:name="6" text:anchor-type="as-char" draw:z-index="6" svg:width="7.9375cm" svg:height="2.7203021523179cm"><draw:image xlink:href="Pictures/7ed9e109497faf7430a46d3d4819950b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5.</text:span> Включить питание STB и дождаться завершение обновления.</text:p>
        </text:list-item>
      </text:list>
      <table:table table:style-name="PluginODTAutoStyle_Table_5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6"/>
          <table:table-cell office:value-type="string" table:style-name="PluginODTAutoStyle_TableCell_8">
            <text:p text:style-name="PluginODTAutoStyle_Paragraph_9">!!!Не прерывайте процесс обновления до его окончания!!!
Примите во внимание, что операционная система загружается с образа записанного на SD карту при этом сам процесс обновления осуществляется в фоновом режиме. После завершения обновления питание приставки отключится автоматически (Индикатор на лицевой панели потухнет) - таким образом можно определить, что обновление прошло успешно. Весь процесс от подачи до отключения питания занимает от 3 до 5 минут.
</text:p>
          </table:table-cell>
        </table:table-row>
      </table:table>
      <text:list text:style-name="List_20_1" text:continue-numbering="false">
        <text:list-item>
          <text:p text:style-name="List_20_1_Content_First"> <text:span text:style-name="Strong_20_Emphasis">6.</text:span> Отключить питание STB.</text:p>
        </text:list-item>
        <text:list-item>
          <text:p text:style-name="List_20_1_Content"> <text:span text:style-name="Strong_20_Emphasis">7.</text:span> Извлечь SD карту из разъема.</text:p>
        </text:list-item>
        <text:list-item>
          <text:p text:style-name="List_20_1_Content_Last"> <text:span text:style-name="Strong_20_Emphasis">8.</text:span> Включить питание STB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android:faq:update</dc:title>
  </office:meta>
</office:document-meta>
</file>