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3f08ae3453a298e45b2e676c16df161.jpg"/>
  <manifest:file-entry manifest:media-type="image/png" manifest:full-path="Pictures/c863fb8f6ba5a0eaf8bbbd833824dd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graphic_res_and_tv_system"/><text:bookmark-start text:name="__RefHeading___режим_видео-выхода_tv_system_и_графическое_разрешение_grapchic_res_1"/><text:bookmark-start text:name="режим_видео-выхода_tv_system_и_графическое_разрешение_grapchic_res"/>Режим видео-выхода (TV System) и Графическое разрешение (Grapchic res.)<text:bookmark-end text:name="__RefHeading___режим_видео-выхода_tv_system_и_графическое_разрешение_grapchic_res_1"/><text:bookmark-end text:name="режим_видео-выхода_tv_system_и_графическое_разрешение_grapchic_r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Внимательно ознакомьтесь с инструкцией к вашему приемнику видеосигнала (TV, монитор и т.д.).Убедитесь что необходимое разрешение поддерживается вашим оборудованием.</text:p>
            <text:p text:style-name="Text_20_body">Как правило, на устройствах присутствует маркировка поддерживаемых режимов типа: <draw:frame draw:style-name="media" draw:name="0" text:anchor-type="as-char" draw:z-index="0" svg:width="7.4083333333333cm" svg:height="1.3581944444444cm"><draw:image xlink:href="Pictures/13f08ae3453a298e45b2e676c16df161.jpg" xlink:type="simple" xlink:show="embed" xlink:actuate="onLoad"/></draw:frame> <text:a xlink:type="simple" xlink:href="http://ru.wikipedia.org/wiki/HD_ready" text:style-name="Internet_20_link" text:visited-style-name="Visited_20_Internet_20_Link">Информация из Википедии</text:a>.</text:p>
            <text:p text:style-name="Text_20_body">В случае отсутствия инструкции или маркировки, необходимую информацию можно получит на сайте производителя вашего оборудования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После включения приставки устанавливается режим <text:span text:style-name="Strong_20_Emphasis">PAL(576i</text:span>) или <text:span text:style-name="Strong_20_Emphasis">NTSC(480i)</text:span>, которые действуют во время загрузки и в меню Bootloader-а. Соответcтвенно в это время сигнал присутствует на всех видео-выходах.

При включении режимов видео-выхода <text:span text:style-name="Strong_20_Emphasis">576p,720p,1080i/p</text:span>, после загрузки основного ПО, приставка переходит в режим HD.</text:p>
          </table:table-cell>
        </table:table-row>
      </table:table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/>
          <table:table-cell office:value-type="string" table:style-name="PluginODTAutoStyle_TableCell_14">
            <text:p text:style-name="PluginODTAutoStyle_Paragraph_15">Когда приставка находиться в режиме HD на SD видео-выходы для удобства использования и большей информативности предусмотрен вывод предупреждения. Текст этого предупреждения в файле <text:span text:style-name="Source_20_Text"><text:span text:style-name="Strong_20_Emphasis">/home/default/SDmsg</text:span></text:span> в образе основного ПО. По-умолчанию это текст на синем фоне:<draw:frame draw:style-name="media" draw:name="1" text:anchor-type="as-char" draw:z-index="1" svg:width="6.6145833333333cm" svg:height="3.107138568684cm"><draw:image xlink:href="Pictures/c863fb8f6ba5a0eaf8bbbd833824ddc5.png" xlink:type="simple" xlink:show="embed" xlink:actuate="onLoad"/></draw:frame></text:p>
            <text:p text:style-name="Text_20_body"><text:span text:style-name="Strong_20_Emphasis">Если вы видите это предупреждение то:</text:span></text:p>
            <text:list text:style-name="List_20_1" text:continue-numbering="false">
              <text:list-item>
                <text:p text:style-name="List_20_1_Content_First">Выбран неправильный Режим видео-выходa</text:p>
              </text:list-item>
              <text:list-item>
                <text:p text:style-name="List_20_1_Content">Вы не переключили свой приемник видеосигнала на нужный видео-вход (HDMI, Component)</text:p>
              </text:list-item>
              <text:list-item>
                <text:p text:style-name="List_20_1_Content_Last"><text:a xlink:type="simple" xlink:href="#__RefHeading___как_изменить_режим_видеовыхода_и_графическое_разрешение_8" text:style-name="Local_20_link" text:visited-style-name="Visited_20_Local_20_Link">Как изменить Режим видеовыхода и Графическое разрешение</text:a></text:p>
              </text:list-item>
            </text:list>
          </table:table-cell>
        </table:table-row>
      </table:table>
      <text:h text:style-name="Heading_20_3" text:outline-level="3"><text:bookmark-start text:name="__RefHeading___tv_system_2"/><text:bookmark-start text:name="tv_system"/>TV System<text:bookmark-end text:name="__RefHeading___tv_system_2"/><text:bookmark-end text:name="tv_system"/></text:h>
      <text:p text:style-name="Text_20_body">Режим видео-выходов для основного ПО.<text:line-break/></text:p>
      <text:h text:style-name="Heading_20_5" text:outline-level="5"><text:bookmark-start text:name="__RefHeading___возможные_значения_3"/><text:bookmark-start text:name="возможные_значения"/>Возможные значения:<text:bookmark-end text:name="__RefHeading___возможные_значения_3"/><text:bookmark-end text:name="возможные_значения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PAL (576i)</text:p>
          </table:table-cell>
          <table:table-cell office:value-type="string" table:style-name="tablecell">
            <text:p text:style-name="tablealignleft">NTSC (480i)</text:p>
          </table:table-cell>
        </table:table-row>
        <table:table-row>
          <table:table-cell office:value-type="string" table:style-name="tablecell">
            <text:p text:style-name="tablealignleft">576p-50</text:p>
          </table:table-cell>
          <table:table-cell office:value-type="string" table:style-name="tablecell">
            <text:p text:style-name="tablealignleft">576p-60</text:p>
          </table:table-cell>
        </table:table-row>
        <table:table-row>
          <table:table-cell office:value-type="string" table:style-name="tablecell">
            <text:p text:style-name="tablealignleft">720p-50</text:p>
          </table:table-cell>
          <table:table-cell office:value-type="string" table:style-name="tablecell">
            <text:p text:style-name="tablealignleft">720p-60</text:p>
          </table:table-cell>
        </table:table-row>
        <table:table-row>
          <table:table-cell office:value-type="string" table:style-name="tablecell">
            <text:p text:style-name="tablealignleft">1080i-50</text:p>
          </table:table-cell>
          <table:table-cell office:value-type="string" table:style-name="tablecell">
            <text:p text:style-name="tablealignleft">1080i-60</text:p>
          </table:table-cell>
        </table:table-row>
        <table:table-row>
          <table:table-cell office:value-type="string" table:style-name="tablecell">
            <text:p text:style-name="tablealignleft">1080p-50</text:p>
          </table:table-cell>
          <table:table-cell office:value-type="string" table:style-name="tablecell">
            <text:p text:style-name="tablealignleft">1080p-60</text:p>
          </table:table-cell>
        </table:table-row>
      </table:table>
      <text:p text:style-name="Text_20_body"><text:line-break/>
<text:line-break/></text:p>
      <text:h text:style-name="Heading_20_3" text:outline-level="3"><text:bookmark-start text:name="__RefHeading___graphic_res_4"/><text:bookmark-start text:name="graphic_res"/>Graphic Res.<text:bookmark-end text:name="__RefHeading___graphic_res_4"/><text:bookmark-end text:name="graphic_res"/></text:h>
      <text:p text:style-name="Text_20_body">Разрешение графического окна для основного ПО.<text:line-break/></text:p>
      <text:h text:style-name="Heading_20_5" text:outline-level="5"><text:bookmark-start text:name="__RefHeading___возможные_значения_5"/><text:bookmark-start text:name="возможные_значения1"/>Возможные значения:<text:bookmark-end text:name="__RefHeading___возможные_значения_5"/><text:bookmark-end text:name="возможные_значения1"/></text:h>
      <table:table table:style-name="Table">
        <table:table-column/>
        <table:table-row>
          <table:table-cell office:value-type="string" table:style-name="tablecell">
            <text:p text:style-name="tablealignleft">720 (720×576)</text:p>
          </table:table-cell>
        </table:table-row>
        <table:table-row>
          <table:table-cell office:value-type="string" table:style-name="tablecell">
            <text:p text:style-name="tablealignleft">1280 (1280×720)</text:p>
          </table:table-cell>
        </table:table-row>
        <table:table-row>
          <table:table-cell office:value-type="string" table:style-name="tablecell">
            <text:p text:style-name="tablealignleft">1920 (1920×1080)</text:p>
          </table:table-cell>
        </table:table-row>
        <table:table-row>
          <table:table-cell office:value-type="string" table:style-name="tablecell">
            <text:p text:style-name="tablealignleft">TV System Res</text:p>
          </table:table-cell>
        </table:table-row>
      </table:table>
      <text:p text:style-name="Text_20_body">Если установленное значение больше чем допустимое разрешение видео-выходов, то для графического окна используется максимально подходящее разрешение.<text:line-break/></text:p>
      <text:p text:style-name="Text_20_body">Если установлено значение «TV System Res.», то используется разрешение, соответствующее текущему режиму работы видео-выходов.</text:p>
      <text:h text:style-name="Heading_20_5" text:outline-level="5"><text:bookmark-start text:name="__RefHeading___например_6"/><text:bookmark-start text:name="например"/>Например:<text:bookmark-end text:name="__RefHeading___например_6"/><text:bookmark-end text:name="например"/></text:h>
      <text:p text:style-name="Text_20_body">Eсли выбран режим видео-выхода <text:span text:style-name="Emphasis">(TV System)</text:span> <text:span text:style-name="Strong_20_Emphasis">1080i-50</text:span>, то видео будет проигрываться с разрешением <text:span text:style-name="Strong_20_Emphasis">1920х1080</text:span>, а графика <text:span text:style-name="Emphasis">(Graphic Res. т.е. графическое разрешение меню)</text:span> может прорисовываться с разрешением <text:span text:style-name="Strong_20_Emphasis">(720×576, 1280×720, 1920×1080)</text:span> т.е. выбрать можно любое разрешение для графического меню, однако разрешения более низкие, чем на видео-выходе будут масштабироваться <text:span text:style-name="Emphasis">(“upscale”)</text:span> до разрешения видео-выхода.   Если в меню <text:span text:style-name="Emphasis">“Graphic Res”</text:span> установлено значение <text:span text:style-name="Emphasis">«TV System Res.»</text:span>, то используется разрешение, соответствующее текущему режиму работы видео-выходов, т.е. в нашем случае <text:span text:style-name="Strong_20_Emphasis">1920х1080</text:span>.</text:p>
      <table:table table:style-name="PluginODTAutoStyle_Table_1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17"/>
          <table:table-cell office:value-type="string" table:style-name="PluginODTAutoStyle_TableCell_19">
            <text:p text:style-name="PluginODTAutoStyle_Paragraph_20"><text:span text:style-name="Strong_20_Emphasis">Пример типичного варианта</text:span>: Если выбран режим видео-выхода <text:span text:style-name="Emphasis">“TV System”</text:span> <text:span text:style-name="Strong_20_Emphasis">1080i-50</text:span>, а графическое разрешение <text:span text:style-name="Emphasis">“Graphic Res”</text:span>  <text:span text:style-name="Strong_20_Emphasis">720×576</text:span>, то видео будет воспроизводиться с максимально возможным качеством, а графика масштабироваться, Что позволяет снизить нагрузку тем самым повысить быстродействие.</text:p>
          </table:table-cell>
        </table:table-row>
      </table:table>
      <text:h text:style-name="Heading_20_5" text:outline-level="5"><text:bookmark-start text:name="__RefHeading___возможные_варианты_7"/><text:bookmark-start text:name="возможные_варианты"/>Возможные варианты:<text:bookmark-end text:name="__RefHeading___возможные_варианты_7"/><text:bookmark-end text:name="возможные_варианты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TV System  </text:p>
          </table:table-cell>
          <table:table-cell office:value-type="string" table:style-name="tableheader">
            <text:p text:style-name="Table_20_Heading"> Видео разрешение  </text:p>
          </table:table-cell>
          <table:table-cell office:value-type="string" table:style-name="tableheader">
            <text:p text:style-name="Table_20_Heading">  Графическое разрешение  </text:p>
          </table:table-cell>
        </table:table-row>
        <table:table-row>
          <table:table-cell office:value-type="string" table:style-name="tableheader">
            <text:p text:style-name="Table_20_Heading">1080i/p-50/60</text:p>
          </table:table-cell>
          <table:table-cell office:value-type="string" table:style-name="tablecell">
            <text:p text:style-name="tablealignleft">1920×1080</text:p>
          </table:table-cell>
          <table:table-cell office:value-type="string" table:style-name="tablecell">
            <text:p text:style-name="tablealignleft">1920×1080, 1280×720, 720×576</text:p>
          </table:table-cell>
        </table:table-row>
        <table:table-row>
          <table:table-cell office:value-type="string" table:style-name="tableheader">
            <text:p text:style-name="Table_20_Heading">720p-50/60</text:p>
          </table:table-cell>
          <table:table-cell office:value-type="string" table:style-name="tablecell">
            <text:p text:style-name="tablealignleft">1280×720</text:p>
          </table:table-cell>
          <table:table-cell office:value-type="string" table:style-name="tablecell">
            <text:p text:style-name="tablealignleft">1280×720, 720×576</text:p>
          </table:table-cell>
        </table:table-row>
        <table:table-row>
          <table:table-cell office:value-type="string" table:style-name="tableheader">
            <text:p text:style-name="Table_20_Heading">576p-50/60</text:p>
          </table:table-cell>
          <table:table-cell office:value-type="string" table:style-name="tablecell">
            <text:p text:style-name="tablealignleft">1024×576</text:p>
          </table:table-cell>
          <table:table-cell office:value-type="string" table:style-name="tablecell">
            <text:p text:style-name="tablealignleft">720×576</text:p>
          </table:table-cell>
        </table:table-row>
        <table:table-row>
          <table:table-cell office:value-type="string" table:style-name="tableheader">
            <text:p text:style-name="Table_20_Heading">PAL (576i)</text:p>
          </table:table-cell>
          <table:table-cell office:value-type="string" table:style-name="tablecell">
            <text:p text:style-name="tablealignleft">720×576</text:p>
          </table:table-cell>
          <table:table-cell office:value-type="string" table:style-name="tablecell">
            <text:p text:style-name="tablealignleft">720×576</text:p>
          </table:table-cell>
        </table:table-row>
        <table:table-row>
          <table:table-cell office:value-type="string" table:style-name="tableheader">
            <text:p text:style-name="Table_20_Heading">NTSC (480i)</text:p>
          </table:table-cell>
          <table:table-cell office:value-type="string" table:style-name="tablecell">
            <text:p text:style-name="tablealignleft">720×480</text:p>
          </table:table-cell>
          <table:table-cell office:value-type="string" table:style-name="tablecell">
            <text:p text:style-name="tablealignleft">720×480</text:p>
          </table:table-cell>
        </table:table-row>
      </table:table>
      <text:p text:style-name="Text_20_body"><text:line-break/>
<text:line-break/></text:p>
      <text:h text:style-name="Heading_20_2" text:outline-level="2"><text:bookmark-start text:name="__RefHeading___как_изменить_режим_видеовыхода_и_графическое_разрешение_8"/><text:bookmark-start text:name="как_изменить_режим_видеовыхода_и_графическое_разрешение"/>Как изменить Режим видеовыхода и Графическое разрешение<text:bookmark-end text:name="__RefHeading___как_изменить_режим_видеовыхода_и_графическое_разрешение_8"/><text:bookmark-end text:name="как_изменить_режим_видеовыхода_и_графическое_разрешение"/></text:h>
      <text:h text:style-name="Heading_20_4" text:outline-level="4"><text:bookmark-start text:name="__RefHeading___через_меню_bios_mag-200_250_9"/><text:bookmark-start text:name="через_меню_bios_mag-200_250"/>Через меню BIOS MAG-200/250<text:bookmark-end text:name="__RefHeading___через_меню_bios_mag-200_250_9"/><text:bookmark-end text:name="через_меню_bios_mag-200_250"/></text:h>
      <text:list text:style-name="List_20_1" text:continue-numbering="false">
        <text:list-item>
          <text:p text:style-name="List_20_1_Content_First"><text:span text:style-name="Strong_20_Emphasis"><text:a xlink:type="simple" xlink:href="https://docs.infomir.com.ua/doku.php?id=stb_webkit:faq:bios_settings_mag200_250" text:style-name="Internet_20_link" text:visited-style-name="Visited_20_Internet_20_Link">Войти в меню BIOS</text:a></text:span></text:p>
        </text:list-item>
        <text:list-item>
          <text:p text:style-name="List_20_1_Content"><text:span text:style-name="Strong_20_Emphasis">“Upgrade Menu”</text:span> нажать вправо (Этот пункт может отсутствовать, если второй загрузчик не установлен либо отключен)   </text:p>
        </text:list-item>
        <text:list-item>
          <text:p text:style-name="List_20_1_Content">Секция <text:span text:style-name="Strong_20_Emphasis">“TV System”</text:span> путем нажатия вправо выставить нужное значение</text:p>
        </text:list-item>
        <text:list-item>
          <text:p text:style-name="List_20_1_Content">Секция <text:span text:style-name="Strong_20_Emphasis">“Graphic Res.”</text:span> путем нажатия вправо выставить нужное значение</text:p>
        </text:list-item>
        <text:list-item>
          <text:p text:style-name="List_20_1_Content">Перейти на <text:span text:style-name="Strong_20_Emphasis">“Exit &amp; Save”</text:span></text:p>
        </text:list-item>
        <text:list-item>
          <text:p text:style-name="List_20_1_Content">Секция <text:span text:style-name="Strong_20_Emphasis">“Exit &amp; Save”</text:span> нажать вправо</text:p>
        </text:list-item>
        <text:list-item>
          <text:p text:style-name="List_20_1_Content_Last">Подтвердить нажатием <text:span text:style-name="Strong_20_Emphasis">“OK”</text:span></text:p>
        </text:list-item>
      </text:list>
      <text:p text:style-name="Text_20_body">В некоторых случаях возможно отсутствие изображения на экране, если ТВ приемник не принимает сигнал в режиме PAL.</text:p>
      <text:p text:style-name="Text_20_body"><text:span text:style-name="Strong_20_Emphasis">При отсутствии изображения:</text:span></text:p>
      <text:list text:style-name="List_20_1" text:continue-numbering="false">
        <text:list-item>
          <text:p text:style-name="List_20_1_Content_First">отключите питание STB</text:p>
        </text:list-item>
        <text:list-item>
          <text:p text:style-name="List_20_1_Content">нажмите и удерживайте кнопку <text:span text:style-name="Strong_20_Emphasis">“Menu”</text:span> на ПДУ (направте ПДУ на STB)</text:p>
        </text:list-item>
        <text:list-item>
          <text:p text:style-name="List_20_1_Content">подайте питание на STB продолжая удерживать кнопку <text:span text:style-name="Strong_20_Emphasis">“Menu”</text:span></text:p>
        </text:list-item>
        <text:list-item>
          <text:p text:style-name="List_20_1_Content">кнопку <text:span text:style-name="Strong_20_Emphasis">“Menu”</text:span> удерживайте примерно в течении 10-ти сек.</text:p>
        </text:list-item>
        <text:list-item>
          <text:p text:style-name="List_20_1_Content_Last">Переключите режим <text:span text:style-name="Strong_20_Emphasis">PAL - NTSC</text:span> однократным нажатием на красную кнопку <text:span text:style-name="Strong_20_Emphasis">“F1”</text:span> на ПДУ.</text:p>
        </text:list-item>
      </text:list>
      <text:h text:style-name="Heading_20_4" text:outline-level="4"><text:bookmark-start text:name="__RefHeading___во_внутреннем_портале_10"/><text:bookmark-start text:name="во_внутреннем_портале"/>Во внутреннем портале<text:bookmark-end text:name="__RefHeading___во_внутреннем_портале_10"/><text:bookmark-end text:name="во_внутреннем_портале"/></text:h>
      <text:list text:style-name="List_20_1" text:continue-numbering="false">
        <text:list-item>
          <text:p text:style-name="List_20_1_Content_First">Нажать кнопку <text:span text:style-name="Strong_20_Emphasis">“Setup”</text:span>, <text:span text:style-name="Strong_20_Emphasis">“Services”</text:span> или <text:span text:style-name="Strong_20_Emphasis">“SET”</text:span> на пульте ДУ (Зависит от варианта исполнения пульта ДУ)</text:p>
        </text:list-item>
        <text:list-item>
          <text:p text:style-name="List_20_1_Content">зайти в <text:span text:style-name="Strong_20_Emphasis">“Настройки видео”</text:span></text:p>
        </text:list-item>
        <text:list-item>
          <text:p text:style-name="List_20_1_Content"><text:span text:style-name="Strong_20_Emphasis">“Режим видеовыхода”</text:span> путем нажатия вправо или влево выставить нужное значение</text:p>
        </text:list-item>
        <text:list-item>
          <text:p text:style-name="List_20_1_Content"><text:span text:style-name="Strong_20_Emphasis">“Графическое разрешение”</text:span> путем нажатия вправо или влево выставить нужное значение</text:p>
        </text:list-item>
        <text:list-item>
          <text:p text:style-name="List_20_1_Content">Подтвердить <text:span text:style-name="Strong_20_Emphasis">“ОК”</text:span></text:p>
        </text:list-item>
        <text:list-item>
          <text:p text:style-name="List_20_1_Content">Выбрать <text:span text:style-name="Strong_20_Emphasis">“Перезапуск”</text:span></text:p>
        </text:list-item>
        <text:list-item>
          <text:p text:style-name="List_20_1_Content_Last">Подтвердить <text:span text:style-name="Strong_20_Emphasis">“ОК”</text:span> </text:p>
        </text:list-item>
      </text:list>
      <text:h text:style-name="Heading_20_2" text:outline-level="2"><text:bookmark-start text:name="__RefHeading___подключение_hdmi-dvi_11"/><text:bookmark-start text:name="подключение_hdmi-dvi"/>Подключение HDMI-DVI<text:bookmark-end text:name="__RefHeading___подключение_hdmi-dvi_11"/><text:bookmark-end text:name="подключение_hdmi-dvi"/></text:h>
      <text:p text:style-name="Text_20_body">Для подключения STB MAG-200/250 к приемнику видеосигнала с интерфейсом <text:span text:style-name="Strong_20_Emphasis">DVI</text:span> необходимо включить функцию <text:span text:style-name="Strong_20_Emphasis">“Форсировать DVI”</text:span> в <text:span text:style-name="Strong_20_Emphasis">“Системных настройках”</text:span> внутреннего портала.</text:p>
      <text:h text:style-name="Heading_20_5" text:outline-level="5"><text:bookmark-start text:name="__RefHeading___для_версий_по_до_0.2.18_12"/><text:bookmark-start text:name="для_версий_по_до_0.2.18"/>Для версий ПО до 0.2.18<text:bookmark-end text:name="__RefHeading___для_версий_по_до_0.2.18_12"/><text:bookmark-end text:name="для_версий_по_до_0.2.18"/></text:h>
      <text:list text:style-name="List_20_1" text:continue-numbering="false">
        <text:list-item>
          <text:p text:style-name="List_20_1_Content_First"> <text:span text:style-name="Strong_20_Emphasis">“Системные настройки”</text:span> - Нажать кнопку <text:span text:style-name="Strong_20_Emphasis">«Setup»</text:span>, <text:span text:style-name="Strong_20_Emphasis">«Services»</text:span> или <text:span text:style-name="Strong_20_Emphasis">«SET»</text:span> на пульте ДУ (Зависит от варианта исполнения пульта ДУ)</text:p>
        </text:list-item>
        <text:list-item>
          <text:p text:style-name="List_20_1_Content"> <text:span text:style-name="Strong_20_Emphasis">“Видео”</text:span></text:p>
        </text:list-item>
        <text:list-item>
          <text:p text:style-name="List_20_1_Content"> <text:span text:style-name="Strong_20_Emphasis">“Форсировать DVI”</text:span> - нажатием вправо выставить <text:span text:style-name="Strong_20_Emphasis">“Вкл.”</text:span></text:p>
        </text:list-item>
        <text:list-item>
          <text:p text:style-name="List_20_1_Content_Last"> Подтвердить нажатием кнопки <text:span text:style-name="Strong_20_Emphasis">“ОК”</text:span> в окне настроек.</text:p>
        </text:list-item>
      </text:list>
      <text:h text:style-name="Heading_20_5" text:outline-level="5"><text:bookmark-start text:name="__RefHeading___для_версий_по_начиная_с_0.2.18_13"/><text:bookmark-start text:name="для_версий_по_начиная_с_0.2.18"/>Для версий ПО начиная с 0.2.18<text:bookmark-end text:name="__RefHeading___для_версий_по_начиная_с_0.2.18_13"/><text:bookmark-end text:name="для_версий_по_начиная_с_0.2.18"/></text:h>
      <text:list text:style-name="List_20_1" text:continue-numbering="false">
        <text:list-item>
          <text:p text:style-name="List_20_1_Content_First"> <text:span text:style-name="Strong_20_Emphasis">“Системные настройки”</text:span> - Нажать кнопку <text:span text:style-name="Strong_20_Emphasis">«Setup»</text:span>, <text:span text:style-name="Strong_20_Emphasis">«Services»</text:span> или <text:span text:style-name="Strong_20_Emphasis">«SET»</text:span> на пульте ДУ (Зависит от варианта исполнения пульта ДУ)</text:p>
        </text:list-item>
        <text:list-item>
          <text:p text:style-name="List_20_1_Content"> <text:span text:style-name="Strong_20_Emphasis">“Видео”</text:span></text:p>
        </text:list-item>
        <text:list-item>
          <text:p text:style-name="List_20_1_Content"> <text:span text:style-name="Strong_20_Emphasis">“Дополнительно”</text:span> - красная кнопка <text:span text:style-name="Strong_20_Emphasis">F1</text:span> на ПДУ</text:p>
        </text:list-item>
        <text:list-item>
          <text:p text:style-name="List_20_1_Content"> <text:span text:style-name="Strong_20_Emphasis">“HDMI/DVI”</text:span> - нажатием вправо установить в положение <text:span text:style-name="Strong_20_Emphasis">“DVI”</text:span></text:p>
        </text:list-item>
        <text:list-item>
          <text:p text:style-name="List_20_1_Content_Last"> Подтвердить нажатием кнопки <text:span text:style-name="Strong_20_Emphasis">“ОК”</text:span> в окне настроек.</text:p>
        </text:list-item>
      </text:list>
      <table:table table:style-name="PluginODTAutoStyle_Table_21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22"/>
          <table:table-cell office:value-type="string" table:style-name="PluginODTAutoStyle_TableCell_24">
            <text:p text:style-name="PluginODTAutoStyle_Paragraph_25">Внимание! При включенной опции <text:span text:style-name="Strong_20_Emphasis">“Форсировать DVI”</text:span> звук через HDMI не выводится. При подключении к приемнику сигнала c интерфейсом <text:span text:style-name="Strong_20_Emphasis">HDMI</text:span> данная настройка должна быть выключена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graphic_res_and_tv_system</dc:title>
  </office:meta>
</office:document-meta>
</file>