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b95650b5f6b90f4d33ddcc72a7c00d.jpg"/>
  <manifest:file-entry manifest:media-type="image/jpeg" manifest:full-path="Pictures/603a19b2ee58200447fefba52072e0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b_webkit:faq:ir_receiver_external"/>Цоколевка разъема приведена на картинке:</text:p>
      <text:p text:style-name="Text_20_body"><draw:frame draw:style-name="media" draw:name="0" text:anchor-type="as-char" draw:z-index="0" svg:width="7.1702083333333cm" svg:height="6.111875cm"><draw:image xlink:href="Pictures/b9b95650b5f6b90f4d33ddcc72a7c00d.jpg" xlink:type="simple" xlink:show="embed" xlink:actuate="onLoad"/></draw:frame> <draw:frame draw:style-name="media" draw:name="1" text:anchor-type="as-char" draw:z-index="1" svg:width="11.1125cm" svg:height="6.0391714422159cm"><draw:image xlink:href="Pictures/603a19b2ee58200447fefba52072e034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наконечник</text:span> - питание +5В, </text:p>
        </text:list-item>
        <text:list-item>
          <text:p text:style-name="List_20_1_Content"> <text:span text:style-name="Strong_20_Emphasis">кольцо</text:span> - сигнал, </text:p>
        </text:list-item>
        <text:list-item>
          <text:p text:style-name="List_20_1_Content"> <text:span text:style-name="Strong_20_Emphasis">основание</text:span> - земля</text:p>
        </text:list-item>
        <text:list-item>
          <text:p text:style-name="List_20_1_Content_Last"> <text:span text:style-name="Strong_20_Emphasis">Тип разъема</text:span> - стандартный 2.5 мм стерео джек.</text:p>
        </text:list-item>
      </text:list>
      <text:p text:style-name="Text_20_body">В качестве фотоприемника можно использовать практический любой интегральный приемник на 38 КГц с питанием 5В. </text:p>
      <text:p text:style-name="Text_20_body">Например: </text:p>
      <text:p text:style-name="Text_20_body">TSOP31438 <text:a xlink:type="simple" xlink:href="http://www.vishay.com/docs/82492/tsop312.pdf" text:style-name="Internet_20_link" text:visited-style-name="Visited_20_Internet_20_Link">http://www.vishay.com/docs/82492/tsop312.pdf</text:a></text:p>
      <text:p text:style-name="Text_20_body">TSOP58438 <text:a xlink:type="simple" xlink:href="http://www.vishay.com/docs/82461/tsop582.pdf" text:style-name="Internet_20_link" text:visited-style-name="Visited_20_Internet_20_Link">http://www.vishay.com/docs/82461/tsop582.pdf</text:a></text:p>
      <text:p text:style-name="Text_20_body">С высокой вероятностью может подойти приемник от компьютерного ТВ-тюнера - у них весьма часто тип разъема и цоколевка такие же.</text:p>
      <text:p text:style-name="Text_20_body"><text:span text:style-name="Plugin_Wrap_Span_Tip">
Рекомендуется, для улучшения помехозащищенности по питанию, установить возле приемника  конденсатор 1-10 мкф любого типа.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Tip" style:display-name="Tip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ir_receiver_external</dc:title>
  </office:meta>
</office:document-meta>
</file>