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f54c7586e0de600158b967393a4f8f.png"/>
  <manifest:file-entry manifest:media-type="image/png" manifest:full-path="Pictures/167e3d9d388285aae9e5a11da11797ce.png"/>
  <manifest:file-entry manifest:media-type="image/png" manifest:full-path="Pictures/67f7d3e329a6ce8f07ff517c4577de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faq:localization"/><text:bookmark-start text:name="__RefHeading___выбор_языка_интерфейса_1"/><text:bookmark-start text:name="выбор_языка_интерфейса"/>Выбор языка интерфейса<text:bookmark-end text:name="__RefHeading___выбор_языка_интерфейса_1"/><text:bookmark-end text:name="выбор_языка_интерфейса"/></text:h>
      <text:p text:style-name="Text_20_body">Во встроенном ПО MAG200/250</text:p>
      <text:list text:style-name="List_20_1" text:continue-numbering="false">
        <text:list-item>
          <text:p text:style-name="List_20_1_Content_First">Войти в <text:span text:style-name="Strong_20_Emphasis">«Системные настройки (System settings)»</text:span> путем нажатия <text:span text:style-name="Strong_20_Emphasis">«Setup»</text:span>, <text:span text:style-name="Strong_20_Emphasis">«Services»</text:span> или <text:span text:style-name="Strong_20_Emphasis">«SET»</text:span> на пульте ДУ (Зависит от варианта исполнения пульта ДУ)</text:p>
        </text:list-item>
        <text:list-item>
          <text:p text:style-name="List_20_1_Content"><text:span text:style-name="Strong_20_Emphasis">«Расширенные настройки (Advanced settings)» </text:span></text:p>
        </text:list-item>
        <text:list-item>
          <text:p text:style-name="List_20_1_Content"><text:span text:style-name="Strong_20_Emphasis">«Язык (Language)» </text:span> - выбрать язык интерфейса путем нажатия влево или вправо на ПДУ</text:p>
        </text:list-item>
        <text:list-item>
          <text:p text:style-name="List_20_1_Content">Подтвердить выбор нажатием кнопки <text:span text:style-name="Strong_20_Emphasis">«ОК»</text:span> внизу окна настроек</text:p>
        </text:list-item>
        <text:list-item>
          <text:p text:style-name="List_20_1_Content_Last">Для корректного применения параметров локализации необходима перезагрузка!!!</text:p>
        </text:list-item>
      </text:list>
      <text:p text:style-name="Text_20_body"><text:line-break/></text:p>
      <text:h text:style-name="Heading_20_2" text:outline-level="2"><text:bookmark-start text:name="__RefHeading___установка_даты_и_времени_2"/><text:bookmark-start text:name="установка_даты_и_времени"/>Установка даты и времени<text:bookmark-end text:name="__RefHeading___установка_даты_и_времени_2"/><text:bookmark-end text:name="установка_даты_и_времени"/></text:h>
      <text:p text:style-name="Text_20_body">STB MAG-200/250 использует для синхронизации времени протокол <text:span text:style-name="Strong_20_Emphasis"><text:a xlink:type="simple" xlink:href="http://ru.wikipedia.org/wiki/NTP" text:style-name="Internet_20_link" text:visited-style-name="Visited_20_Internet_20_Link">NTP</text:a></text:span></text:p>
      <text:p text:style-name="Text_20_body">Если в вашей сети не используется сервер NTP, можно использовать общедоступные внешние NTP-серверы. Необходимо наличие подключения к сети Интернет.<text:line-break/></text:p>
      <text:p text:style-name="Text_20_body"><text:span text:style-name="Strong_20_Emphasis">Списки серверов:</text:span></text:p>
      <text:p text:style-name="Text_20_body"><text:a xlink:type="simple" xlink:href="http://www.pool.ntp.org/ru/zone/europe" text:style-name="Internet_20_link" text:visited-style-name="Visited_20_Internet_20_Link">Европа</text:a></text:p>
      <text:p text:style-name="Text_20_body"><text:a xlink:type="simple" xlink:href="http://www.pool.ntp.org/ru/zone/north-america" text:style-name="Internet_20_link" text:visited-style-name="Visited_20_Internet_20_Link">Северная Америка</text:a></text:p>
      <text:p text:style-name="Text_20_body"><text:a xlink:type="simple" xlink:href="http://www.pool.ntp.org/ru/zone/oceania" text:style-name="Internet_20_link" text:visited-style-name="Visited_20_Internet_20_Link">Океания</text:a></text:p>
      <text:p text:style-name="Text_20_body"><text:a xlink:type="simple" xlink:href="http://www.pool.ntp.org/zone/asia" text:style-name="Internet_20_link" text:visited-style-name="Visited_20_Internet_20_Link">Азия</text:a></text:p>
      <text:p text:style-name="Text_20_body">Дополнительная информация: <text:span text:style-name="Strong_20_Emphasis"><text:a xlink:type="simple" xlink:href="http://www.pool.ntp.org/ru/" text:style-name="Internet_20_link" text:visited-style-name="Visited_20_Internet_20_Link">pool.ntp.org</text:a></text:span><text:line-break/></text:p>
      <text:p text:style-name="Text_20_body"><text:span text:style-name="Strong_20_Emphasis"><text:a xlink:type="simple" xlink:href="http://www.pool.ntp.org/ru/use.html" text:style-name="Internet_20_link" text:visited-style-name="Visited_20_Internet_20_Link">Информация об использовании пула NTP.</text:a></text:span></text:p>
      <text:h text:style-name="Heading_20_5" text:outline-level="5"><text:bookmark-start text:name="__RefHeading___для_этого_необходимо_во_встроенном_по_mag-200_250_3"/><text:bookmark-start text:name="для_этого_необходимо_во_встроенном_по_mag-200_250"/>Для этого необходимо во встроенном ПО MAG-200/250<text:bookmark-end text:name="__RefHeading___для_этого_необходимо_во_встроенном_по_mag-200_250_3"/><text:bookmark-end text:name="для_этого_необходимо_во_встроенном_по_mag-200_250"/></text:h>
      <text:list text:style-name="List_20_1" text:continue-numbering="false">
        <text:list-item>
          <text:p text:style-name="List_20_1_Content_First"> Войти в <text:span text:style-name="Strong_20_Emphasis">«Системные настройки»</text:span> - путем нажатия кнопки <text:span text:style-name="Strong_20_Emphasis">«Setup»</text:span>, <text:span text:style-name="Strong_20_Emphasis">«Services»</text:span> или <text:span text:style-name="Strong_20_Emphasis">«SET»</text:span> на пульте ДУ (Зависит от варианта исполнения пульта ДУ)</text:p>
        </text:list-item>
        <text:list-item>
          <text:p text:style-name="List_20_1_Content"> Выбрать <text:span text:style-name="Strong_20_Emphasis">«Серверы»</text:span></text:p>
        </text:list-item>
        <text:list-item>
          <text:p text:style-name="List_20_1_Content"> В поле <text:span text:style-name="Strong_20_Emphasis">«NTP сервер»</text:span> указать адрес NTP сервера</text:p>
        </text:list-item>
        <text:list-item>
          <text:p text:style-name="List_20_1_Content"> Подтвердить <text:span text:style-name="Strong_20_Emphasis">«OK»</text:span></text:p>
        </text:list-item>
        <text:list-item>
          <text:p text:style-name="List_20_1_Content"> Войти в <text:span text:style-name="Strong_20_Emphasis">«Расширенные настройки»</text:span></text:p>
        </text:list-item>
        <text:list-item>
          <text:p text:style-name="List_20_1_Content"> В поле <text:span text:style-name="Strong_20_Emphasis">«Временная зона»</text:span> указать вашу <text:span text:style-name="Strong_20_Emphasis"><text:a xlink:type="simple" xlink:href="http://ru.wikipedia.org/wiki/%D0%A7%D0%B0%D1%81%D0%BE%D0%B2%D0%BE%D0%B9_%D0%BF%D0%BE%D1%8F%D1%81" text:style-name="Internet_20_link" text:visited-style-name="Visited_20_Internet_20_Link">временную зону</text:a></text:span></text:p>
        </text:list-item>
        <text:list-item>
          <text:p text:style-name="List_20_1_Content"> Подтвердить <text:span text:style-name="Strong_20_Emphasis">«ОК»</text:span></text:p>
        </text:list-item>
        <text:list-item>
          <text:p text:style-name="List_20_1_Content_Last"> <text:span text:style-name="Strong_20_Emphasis">«Перезапуск»</text:span></text:p>
        </text:list-item>
      </text:list>
      <text:p text:style-name="Text_20_body"><draw:frame draw:style-name="media" draw:name="0" text:anchor-type="as-char" draw:z-index="0" svg:width="10.583333333333cm" svg:height="5.953125cm"><draw:image xlink:href="Pictures/8df54c7586e0de600158b967393a4f8f.png" xlink:type="simple" xlink:show="embed" xlink:actuate="onLoad"/></draw:frame> <draw:frame draw:style-name="media" draw:name="1" text:anchor-type="as-char" draw:z-index="1" svg:width="10.583333333333cm" svg:height="5.953125cm"><draw:image xlink:href="Pictures/167e3d9d388285aae9e5a11da11797ce.png" xlink:type="simple" xlink:show="embed" xlink:actuate="onLoad"/></draw:frame> <draw:frame draw:style-name="media" draw:name="2" text:anchor-type="as-char" draw:z-index="2" svg:width="10.583333333333cm" svg:height="5.953125cm"><draw:image xlink:href="Pictures/67f7d3e329a6ce8f07ff517c4577de21.png" xlink:type="simple" xlink:show="embed" xlink:actuate="onLoad"/></draw:frame></text:p>
      <text:p text:style-name="Text_20_body"><text:line-break/>
<text:line-break/></text:p>
      <text:h text:style-name="Heading_20_2" text:outline-level="2"><text:bookmark-start text:name="__RefHeading___установка_местоположения_для_отображения_погоды_4"/><text:bookmark-start text:name="установка_местоположения_для_отображения_погоды"/>Установка местоположения для отображения погоды<text:bookmark-end text:name="__RefHeading___установка_местоположения_для_отображения_погоды_4"/><text:bookmark-end text:name="установка_местоположения_для_отображения_погоды"/></text:h>
      <text:list text:style-name="List_20_1" text:continue-numbering="false">
        <text:list-item>
          <text:p text:style-name="List_20_1_Content_First">В основном меню встроенного ПО выбрать пункт <text:span text:style-name="Strong_20_Emphasis">«Погода»</text:span></text:p>
        </text:list-item>
        <text:list-item>
          <text:p text:style-name="List_20_1_Content_Last">Ввести название населенного пункта для которого будет отображаться погода. </text:p>
        </text:list-item>
      </text:list>
      <text:p text:style-name="Text_20_body">При помощи экранной клавиатуры либо клавиатуры подключенной к порту USB (Вызвать/скрыть экранную клавиатура можно путем нажатия кнопки <text:span text:style-name="Strong_20_Emphasis">«КВ»</text:span> на ПДУ)</text:p>
      <text:list text:style-name="List_20_1" text:continue-numbering="false">
        <text:list-item>
          <text:p text:style-name="LastListParagraph_List_20_1_Content_First">В выпадающем списке выбрать нужный населенный пункт и нажать <text:span text:style-name="Strong_20_Emphasis">«ОК»</text:span> на ПДУ 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localization</dc:title>
  </office:meta>
</office:document-meta>
</file>