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7bd89523aaa7c2df3050e37114476b.jpg"/>
  <manifest:file-entry manifest:media-type="image/jpeg" manifest:full-path="Pictures/9c8fd4876fb27a2bd5a59176bda387d5.jpg"/>
  <manifest:file-entry manifest:media-type="image/jpeg" manifest:full-path="Pictures/a2edf10bd70a7ea0da1ce97c5462d9be.jpg"/>
  <manifest:file-entry manifest:media-type="image/jpeg" manifest:full-path="Pictures/fe878faf4e1b7f69752a7377e48e8db9.jpg"/>
  <manifest:file-entry manifest:media-type="image/jpeg" manifest:full-path="Pictures/66a2183a1e8bd826edc6fc845ad00faa.jpg"/>
  <manifest:file-entry manifest:media-type="image/jpeg" manifest:full-path="Pictures/2b8c80a33c72502ca129613607c8ab18.jpg"/>
  <manifest:file-entry manifest:media-type="image/jpeg" manifest:full-path="Pictures/cbe8ebe70b0f5edd507607b58d739f2e.jpg"/>
  <manifest:file-entry manifest:media-type="image/jpeg" manifest:full-path="Pictures/2b2fad05ce370973902af333114ff3d1.jpg"/>
  <manifest:file-entry manifest:media-type="image/jpeg" manifest:full-path="Pictures/5276a13b4f0f44ef8de28e86ca42f85d.jpg"/>
  <manifest:file-entry manifest:media-type="image/jpeg" manifest:full-path="Pictures/6f58265f5d2ab6ee739489e55f024eac.jpg"/>
  <manifest:file-entry manifest:media-type="image/jpeg" manifest:full-path="Pictures/18f8c4e27dfc511b3c63ebc70d314d11.jpg"/>
  <manifest:file-entry manifest:media-type="image/jpeg" manifest:full-path="Pictures/cd3d6658a4a0d2c007172d583b4353ae.jpg"/>
  <manifest:file-entry manifest:media-type="image/jpeg" manifest:full-path="Pictures/1993f983e4ac9a6efbf9199fdc4a2b1a.jpg"/>
  <manifest:file-entry manifest:media-type="image/jpeg" manifest:full-path="Pictures/b79502ba9dd97141501b981d466f36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faq:mulicats_proxy"/><text:bookmark-start text:name="__RefHeading___поддержка_прокси-сервера_udpxy_1"/><text:bookmark-start text:name="поддержка_прокси-сервера_udpxy"/>Поддержка прокси-сервера "Udpxy"<text:bookmark-end text:name="__RefHeading___поддержка_прокси-сервера_udpxy_1"/><text:bookmark-end text:name="поддержка_прокси-сервера_udpxy"/></text:h>
      <text:p text:style-name="Text_20_body">В силу особенностей стандарта IEEE 802.11 он не может быть использован для передачи мультимедийных потоков в виде широковещательного трафика. Поэтому на практике для передачи мультимедийных потоков по беспроводной сети стандарта IEEE 802.11 применяют посреднический сервер (proxy server), который позволяет передавать потоки в виде юникаст трафика.<text:line-break/>
Для конечного пользователя задача сводится к установке на территории абонента роутера класса «домашний роутер» или «роутер SOHO» с поддержкой прокси‐сервера необходимого типа.
На сегодняшний день на рынке предлагается множество роутеров, подходящих для данной задачи. Для примера рассмотрим применение домашнего роутера ASUS RT‐N16 для подключения STB MAG‐200 по беспроводной сети с предоставлением доступа к IPTV сервису оператора (оператор использует мультикаст для доставки мультимедиа потоков).</text:p>
      <text:h text:style-name="Heading_20_2" text:outline-level="2"><text:bookmark-start text:name="__RefHeading___применение_домашнего_роутера_asus_rtn16_2"/><text:bookmark-start text:name="применение_домашнего_роутера_asus_rtn16"/>Применение домашнего роутера «ASUS RTN16»<text:bookmark-end text:name="__RefHeading___применение_домашнего_роутера_asus_rtn16_2"/><text:bookmark-end text:name="применение_домашнего_роутера_asus_rtn16"/></text:h>
      <text:p text:style-name="Text_20_body">Традиционно перед применением роутера на него устанавливается альтернативная прошивка. Например, в нашем случае это будет т.н. <text:span text:style-name="Strong_20_Emphasis">«Олеговская прошивка»</text:span> широко известная в интернет сообществе (используем <text:a xlink:type="simple" xlink:href="http://google.com" text:style-name="Internet_20_link" text:visited-style-name="Visited_20_Internet_20_Link">http://google.com</text:a> для поиска нужной информации)</text:p>
      <text:h text:style-name="Heading_20_2" text:outline-level="2"><text:bookmark-start text:name="__RefHeading___настройка_роутера_3"/><text:bookmark-start text:name="настройка_роутера"/>Настройка роутера<text:bookmark-end text:name="__RefHeading___настройка_роутера_3"/><text:bookmark-end text:name="настройка_роутера"/></text:h>
      <text:p text:style-name="Text_20_body">После задания всех необходимых базовых настроек открываем портал конфигурирования роутера, закладка «IP Config», далее «IP Config ‐ Miscellaneous».</text:p>
      <text:p text:style-name="Text_20_body"><draw:frame draw:style-name="media" draw:name="0" text:anchor-type="as-char" draw:z-index="0" svg:width="25.320625cm" style:rel-width="100%" svg:height="12.620625cm" style:rel-height="scale"><draw:image xlink:href="Pictures/737bd89523aaa7c2df3050e37114476b.jpg" xlink:type="simple" xlink:show="embed" xlink:actuate="onLoad"/></draw:frame></text:p>
      <text:p text:style-name="Text_20_body">В поле «IPTV UDP Multicast to HTTP Proxy Port:» указываем номер порта, под которым будет доступен прокси‐сервер.<text:line-break/>
Поле «Enable access from WAN» настраивается по ситуации. Для типовых применений желательно снять выделение (т.е. запретить пользоваться прокси‐сервером со стороны WAN порта).<text:line-break/>
После этого настройка роутера завершена, необходимо применить настройки и перегрузить роутер.<text:line-break/></text:p>
      <text:h text:style-name="Heading_20_2" text:outline-level="2"><text:bookmark-start text:name="__RefHeading___настройка_приставки_4"/><text:bookmark-start text:name="настройка_приставки"/>Настройка приставки<text:bookmark-end text:name="__RefHeading___настройка_приставки_4"/><text:bookmark-end text:name="настройка_приставки"/></text:h>
      <text:p text:style-name="Text_20_body">Войти в меню конфигурации STB «Системные настройки» нажатием кнопки «SETUP» или «SET»</text:p>
      <text:p text:style-name="Text_20_body"><draw:frame draw:style-name="media" draw:name="1" text:anchor-type="as-char" draw:z-index="1" svg:width="15.875cm" svg:height="8.5480769230769cm"><draw:image xlink:href="Pictures/9c8fd4876fb27a2bd5a59176bda387d5.jpg" xlink:type="simple" xlink:show="embed" xlink:actuate="onLoad"/></draw:frame>
<draw:frame draw:style-name="media" draw:name="2" text:anchor-type="as-char" draw:z-index="2" svg:width="15.875cm" svg:height="8.5614961961116cm"><draw:image xlink:href="Pictures/a2edf10bd70a7ea0da1ce97c5462d9be.jpg" xlink:type="simple" xlink:show="embed" xlink:actuate="onLoad"/></draw:frame></text:p>
      <text:p text:style-name="Text_20_body"><draw:frame draw:style-name="media" draw:name="3" text:anchor-type="as-char" draw:z-index="3" svg:width="15.875cm" svg:height="8.5460193765796cm"><draw:image xlink:href="Pictures/fe878faf4e1b7f69752a7377e48e8db9.jpg" xlink:type="simple" xlink:show="embed" xlink:actuate="onLoad"/></draw:frame>
<draw:frame draw:style-name="media" draw:name="4" text:anchor-type="as-char" draw:z-index="4" svg:width="15.875cm" svg:height="8.5810810810811cm"><draw:image xlink:href="Pictures/66a2183a1e8bd826edc6fc845ad00faa.jpg" xlink:type="simple" xlink:show="embed" xlink:actuate="onLoad"/></draw:frame></text:p>
      <text:p text:style-name="Text_20_body"><draw:frame draw:style-name="media" draw:name="5" text:anchor-type="as-char" draw:z-index="5" svg:width="15.875cm" svg:height="8.5480769230769cm"><draw:image xlink:href="Pictures/2b8c80a33c72502ca129613607c8ab18.jpg" xlink:type="simple" xlink:show="embed" xlink:actuate="onLoad"/></draw:frame>
<draw:frame draw:style-name="media" draw:name="6" text:anchor-type="as-char" draw:z-index="6" svg:width="15.875cm" svg:height="8.5614961961116cm"><draw:image xlink:href="Pictures/cbe8ebe70b0f5edd507607b58d739f2e.jpg" xlink:type="simple" xlink:show="embed" xlink:actuate="onLoad"/></draw:frame></text:p>
      <text:p text:style-name="Text_20_body"><draw:frame draw:style-name="media" draw:name="7" text:anchor-type="as-char" draw:z-index="7" svg:width="15.875cm" svg:height="8.5614961961116cm"><draw:image xlink:href="Pictures/2b2fad05ce370973902af333114ff3d1.jpg" xlink:type="simple" xlink:show="embed" xlink:actuate="onLoad"/></draw:frame>
<draw:frame draw:style-name="media" draw:name="8" text:anchor-type="as-char" draw:z-index="8" svg:width="15.875cm" svg:height="8.5604430379747cm"><draw:image xlink:href="Pictures/5276a13b4f0f44ef8de28e86ca42f85d.jpg" xlink:type="simple" xlink:show="embed" xlink:actuate="onLoad"/></draw:frame></text:p>
      <text:p text:style-name="Text_20_body"><draw:frame draw:style-name="media" draw:name="9" text:anchor-type="as-char" draw:z-index="9" svg:width="15.875cm" svg:height="8.566610455312cm"><draw:image xlink:href="Pictures/6f58265f5d2ab6ee739489e55f024eac.jpg" xlink:type="simple" xlink:show="embed" xlink:actuate="onLoad"/></draw:frame>
<draw:frame draw:style-name="media" draw:name="10" text:anchor-type="as-char" draw:z-index="10" svg:width="15.875cm" svg:height="8.5460193765796cm"><draw:image xlink:href="Pictures/18f8c4e27dfc511b3c63ebc70d314d11.jpg" xlink:type="simple" xlink:show="embed" xlink:actuate="onLoad"/></draw:frame></text:p>
      <text:p text:style-name="Text_20_body"><draw:frame draw:style-name="media" draw:name="11" text:anchor-type="as-char" draw:z-index="11" svg:width="15.875cm" svg:height="8.5810810810811cm"><draw:image xlink:href="Pictures/cd3d6658a4a0d2c007172d583b4353ae.jpg" xlink:type="simple" xlink:show="embed" xlink:actuate="onLoad"/></draw:frame>
<draw:frame draw:style-name="media" draw:name="12" text:anchor-type="as-char" draw:z-index="12" svg:width="15.875cm" svg:height="8.5738396624473cm"><draw:image xlink:href="Pictures/1993f983e4ac9a6efbf9199fdc4a2b1a.jpg" xlink:type="simple" xlink:show="embed" xlink:actuate="onLoad"/></draw:frame></text:p>
      <text:p text:style-name="Text_20_body">После того как беспроводная сеть настроена можно перейти к настройке поддержки прокси‐сервера. Для этого в меню конфигурации STB выбираем закладку «Расширенные настройки», устанавливаем опцию «Использовать мультикаст прокси».<text:line-break/>
Далее в поле «Адрес мультикаст прокси» вводим адрес прокси‐сервера.</text:p>
      <text:p text:style-name="Text_20_body"><draw:frame draw:style-name="media" draw:name="13" text:anchor-type="as-char" draw:z-index="13" svg:width="15.875cm" svg:height="8.5698093220339cm"><draw:image xlink:href="Pictures/b79502ba9dd97141501b981d466f367a.jpg" xlink:type="simple" xlink:show="embed" xlink:actuate="onLoad"/></draw:frame></text:p>
      <text:p text:style-name="Text_20_body">Адрес прокси‐сервера будет использоваться STB для преобразования (процесс «прозрачен» для пользователя приставки) используемых приставкой мультикаст ресурсов в запросы к прокси‐серверу.<text:line-break/>
Таким образом, вместо использования мультикаст ресурсов приставка использует http запрос к прокси‐серверу. В результате отпадает необходимость в использовании мультикаст трафика в беспроводной сет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faq:mulicats_proxy</dc:title>
  </office:meta>
</office:document-meta>
</file>