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8331d02d1069cb154cf7bb8fbc93e8.png"/>
  <manifest:file-entry manifest:media-type="image/png" manifest:full-path="Pictures/387f2f5fcdb44b5a0d86da885e89d0de.png"/>
  <manifest:file-entry manifest:media-type="image/png" manifest:full-path="Pictures/08b6e3affc317415b82a59821e598a17.png"/>
  <manifest:file-entry manifest:media-type="image/png" manifest:full-path="Pictures/b9e7be6bc5ee39ba1482e268025eb992.png"/>
  <manifest:file-entry manifest:media-type="image/png" manifest:full-path="Pictures/1c5256927734a6a2f1c3cb48c5423947.png"/>
  <manifest:file-entry manifest:media-type="image/png" manifest:full-path="Pictures/9cf6223410621d787d7367e824785665.png"/>
  <manifest:file-entry manifest:media-type="image/png" manifest:full-path="Pictures/9e62fcae6d76e444c11ab693c2c4329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faq:samba"/><text:bookmark-start text:name="__RefHeading___доступ_с_stb_к_общим_ресурсам_компьютера_под_управление_ms_windows_samba_1"/><text:bookmark-start text:name="доступ_с_stb_к_общим_ресурсам_компьютера_под_управление_ms_windows_samba"/>Доступ с STB к общим ресурсам компьютера под управление MS Windows (SAMBA)<text:bookmark-end text:name="__RefHeading___доступ_с_stb_к_общим_ресурсам_компьютера_под_управление_ms_windows_samba_1"/><text:bookmark-end text:name="доступ_с_stb_к_общим_ресурсам_компьютера_под_управление_ms_windows_samba"/></text:h>
      <text:h text:style-name="Heading_20_3" text:outline-level="3"><text:bookmark-start text:name="__RefHeading___pc_2"/><text:bookmark-start text:name="pc"/>PC<text:bookmark-end text:name="__RefHeading___pc_2"/><text:bookmark-end text:name="pc"/></text:h>
      <text:p text:style-name="Text_20_body">Основные сведения о системе:</text:p>
      <text:p text:style-name="Text_20_body">Операционная система - <text:span text:style-name="Emphasis">Windows 7 64-bit</text:span></text:p>
      <text:p text:style-name="Text_20_body">Имя компьютера - <text:span text:style-name="Emphasis">ZSUP-Vlad</text:span></text:p>
      <text:p text:style-name="Text_20_body">Рабочая групп - <text:span text:style-name="Emphasis">WORKGROUP</text:span></text:p>
      <text:p text:style-name="Text_20_body"><text:span text:style-name="Emphasis">Не рекомендуется использовать в «Имени компьютера» и «Рабочей группы» кириллические символы.</text:span></text:p>
      <text:p text:style-name="Horizontal_20_Line"/>
      <text:h text:style-name="Heading_20_4" text:outline-level="4"><text:bookmark-start text:name="__RefHeading___как_открыть_общий_доступ_к_папке_в_windows_7_3"/><text:bookmark-start text:name="как_открыть_общий_доступ_к_папке_в_windows_7"/>Как открыть общий доступ к папке в Windows 7<text:bookmark-end text:name="__RefHeading___как_открыть_общий_доступ_к_папке_в_windows_7_3"/><text:bookmark-end text:name="как_открыть_общий_доступ_к_папке_в_windows_7"/></text:h>
      <text:p text:style-name="Text_20_body">Откроем доступ к папке <text:span text:style-name="Emphasis">ForShare</text:span></text:p>
      <text:p text:style-name="Text_20_body">Заходим в <text:span text:style-name="Emphasis">Свойства</text:span> вкладка <text:span text:style-name="Emphasis">Доступ</text:span> заходим в  <text:span text:style-name="Emphasis">Общий доступ</text:span> выбираем в списке пользователя <text:span text:style-name="Strong_20_Emphasis">«Все»</text:span> (если такого нет в списке - добавляем), выбираем <text:span text:style-name="Emphasis">Уровень разрешений</text:span> и открываем общий доступ.</text:p>
      <text:p text:style-name="Text_20_body"><draw:frame draw:style-name="media" draw:name="2 Legend" text:anchor-type="as-char" draw:z-index="0" svg:width="26.273125cm" style:rel-width="100%"><draw:text-box><text:p text:style-name="legendcenter"><draw:frame draw:style-name="media" draw:name="2" text:anchor-type="as-char" draw:z-index="0" svg:width="26.273125cm" style:rel-width="100%" svg:height="19.473333333333cm" style:rel-height="scale"><draw:image xlink:href="Pictures/688331d02d1069cb154cf7bb8fbc93e8.png" xlink:type="simple" xlink:show="embed" xlink:actuate="onLoad"/></draw:frame>2</text:p></draw:text-box></draw:frame></text:p>
      <text:p text:style-name="Horizontal_20_Line"/>
      <text:h text:style-name="Heading_20_3" text:outline-level="3"><text:bookmark-start text:name="__RefHeading___центр_управления_сетями_и_общим_доступом_4"/><text:bookmark-start text:name="центр_управления_сетями_и_общим_доступом"/>Центр управления сетями и общим доступом<text:bookmark-end text:name="__RefHeading___центр_управления_сетями_и_общим_доступом_4"/><text:bookmark-end text:name="центр_управления_сетями_и_общим_доступом"/></text:h>
      <text:h text:style-name="Heading_20_4" text:outline-level="4"><text:bookmark-start text:name="__RefHeading___дополнительные_параметры_общего_доступа._профили_5"/><text:bookmark-start text:name="дополнительные_параметры_общего_доступа._профили"/>Дополнительные параметры общего доступа. Профили:<text:bookmark-end text:name="__RefHeading___дополнительные_параметры_общего_доступа._профили_5"/><text:bookmark-end text:name="дополнительные_параметры_общего_доступа._профили"/></text:h>
      <text:h text:style-name="Heading_20_5" text:outline-level="5"><text:bookmark-start text:name="__RefHeading___домашний_или_рабочий_6"/><text:bookmark-start text:name="домашний_или_рабочий"/>Домашний или рабочий<text:bookmark-end text:name="__RefHeading___домашний_или_рабочий_6"/><text:bookmark-end text:name="домашний_или_рабочий"/></text:h>
      <text:p text:style-name="Text_20_body"><draw:frame draw:style-name="media" draw:name="Домашний или рабочий Legend" text:anchor-type="as-char" draw:z-index="0" svg:width="18.520833333333cm" style:rel-width="100%"><draw:text-box><text:p text:style-name="legendcenter"><draw:frame draw:style-name="media" draw:name="Домашний или рабочий" text:anchor-type="as-char" draw:z-index="1" svg:width="18.520833333333cm" style:rel-width="100%" svg:height="27.124643439283cm" style:rel-height="scale"><draw:image xlink:href="Pictures/387f2f5fcdb44b5a0d86da885e89d0de.png" xlink:type="simple" xlink:show="embed" xlink:actuate="onLoad"/></draw:frame>Домашний или рабочий</text:p></draw:text-box></draw:frame></text:p>
      <text:h text:style-name="Heading_20_5" text:outline-level="5"><text:bookmark-start text:name="__RefHeading___общий_7"/><text:bookmark-start text:name="общий"/>Общий<text:bookmark-end text:name="__RefHeading___общий_7"/><text:bookmark-end text:name="общий"/></text:h>
      <text:p text:style-name="Text_20_body"><draw:frame draw:style-name="media" draw:name="Общий Legend" text:anchor-type="as-char" draw:z-index="0" svg:width="18.520833333333cm" style:rel-width="100%"><draw:text-box><text:p text:style-name="legendcenter"><draw:frame draw:style-name="media" draw:name="Общий" text:anchor-type="as-char" draw:z-index="2" svg:width="18.520833333333cm" style:rel-width="100%" svg:height="23.829057154777cm" style:rel-height="scale"><draw:image xlink:href="Pictures/08b6e3affc317415b82a59821e598a17.png" xlink:type="simple" xlink:show="embed" xlink:actuate="onLoad"/></draw:frame>Общий</text:p></draw:text-box></draw:frame></text:p>
      <text:p text:style-name="Horizontal_20_Line"/>
      <text:h text:style-name="Heading_20_3" text:outline-level="3"><text:bookmark-start text:name="__RefHeading___mag-250_8"/><text:bookmark-start text:name="mag-250"/>MAG-250<text:bookmark-end text:name="__RefHeading___mag-250_8"/><text:bookmark-end text:name="mag-250"/></text:h>
      <text:p text:style-name="Text_20_body">Информация об устройстве</text:p>
      <text:p text:style-name="Text_20_body"> <draw:frame draw:style-name="media" draw:name="1 Legend" text:anchor-type="as-char" draw:z-index="0" svg:width="23.8125cm" style:rel-width="100%"><draw:text-box><text:p text:style-name="legendcenter"><draw:frame draw:style-name="media" draw:name="1" text:anchor-type="as-char" draw:z-index="3" svg:width="23.8125cm" style:rel-width="100%" svg:height="13.39453125cm" style:rel-height="scale"><draw:image xlink:href="Pictures/b9e7be6bc5ee39ba1482e268025eb992.png" xlink:type="simple" xlink:show="embed" xlink:actuate="onLoad"/></draw:frame>1</text:p></draw:text-box></draw:frame></text:p>
      <text:p text:style-name="Text_20_body">Состояние сети </text:p>
      <text:p text:style-name="Text_20_body"><draw:frame draw:style-name="media" draw:name="2 Legend" text:anchor-type="as-char" draw:z-index="0" svg:width="23.8125cm" style:rel-width="100%"><draw:text-box><text:p text:style-name="legendcenter"><draw:frame draw:style-name="media" draw:name="2" text:anchor-type="as-char" draw:z-index="4" svg:width="23.8125cm" style:rel-width="100%" svg:height="13.39453125cm" style:rel-height="scale"><draw:image xlink:href="Pictures/1c5256927734a6a2f1c3cb48c5423947.png" xlink:type="simple" xlink:show="embed" xlink:actuate="onLoad"/></draw:frame>2</text:p></draw:text-box></draw:frame></text:p>
      <text:p text:style-name="Text_20_body">Расшаренная папка доступна на приставке</text:p>
      <text:p text:style-name="Text_20_body"><draw:frame draw:style-name="media" draw:name="3 Legend" text:anchor-type="as-char" draw:z-index="0" svg:width="23.8125cm" style:rel-width="100%"><draw:text-box><text:p text:style-name="legendcenter"><draw:frame draw:style-name="media" draw:name="3" text:anchor-type="as-char" draw:z-index="5" svg:width="23.8125cm" style:rel-width="100%" svg:height="13.39453125cm" style:rel-height="scale"><draw:image xlink:href="Pictures/9cf6223410621d787d7367e824785665.png" xlink:type="simple" xlink:show="embed" xlink:actuate="onLoad"/></draw:frame>3</text:p></draw:text-box></draw:frame></text:p>
      <text:p text:style-name="Horizontal_20_Line"/>
      <text:h text:style-name="Heading_20_3" text:outline-level="3"><text:bookmark-start text:name="__RefHeading___роутер_edimax_9"/><text:bookmark-start text:name="роутер_edimax"/>Роутер EDIMAX<text:bookmark-end text:name="__RefHeading___роутер_edimax_9"/><text:bookmark-end text:name="роутер_edimax"/></text:h>
      <text:p text:style-name="Text_20_body"> Модель :   	 BR-6475ND</text:p>
      <text:p text:style-name="Text_20_body"><draw:frame draw:style-name="media" draw:name="6" text:anchor-type="as-char" draw:z-index="6" svg:width="26.458333333333cm" style:rel-width="100%" svg:height="14.8828125cm" style:rel-height="scale"><draw:image xlink:href="Pictures/9e62fcae6d76e444c11ab693c2c43295.png" xlink:type="simple" xlink:show="embed" xlink:actuate="onLoad"/></draw:frame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samba</dc:title>
  </office:meta>
</office:document-meta>
</file>