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2f529114cf3c39443e9d889c6ba10e.jpg"/>
  <manifest:file-entry manifest:media-type="image/jpeg" manifest:full-path="Pictures/934fbcc7dc1984706a397a3d25e06de3.jpg"/>
  <manifest:file-entry manifest:media-type="image/jpeg" manifest:full-path="Pictures/4f2d9460a8fc3ffcef0f847d791f20eb.jpg"/>
  <manifest:file-entry manifest:media-type="image/jpeg" manifest:full-path="Pictures/3175806dd8fd3771d0e1f4f08634e2c1.jpg"/>
  <manifest:file-entry manifest:media-type="image/jpeg" manifest:full-path="Pictures/78dac515f809278ef820bcc3e8ea83ab.jpg"/>
  <manifest:file-entry manifest:media-type="image/jpeg" manifest:full-path="Pictures/48a9dfa51c4dea9ec766767a78a9d5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3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PluginODTAutoStyle_Table_13"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style:style style:name="PluginODTAutoStyle_Table_18"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table-cell-properties fo:padding="0.3cm" fo:border="0.002cm solid #000000"/>
    </style:style>
    <style:style style:name="PluginODTAutoStyle_Paragraph_22" style:family="paragraph">
      <style:paragraph-properties fo:padding="0.3cm"/>
    </style:style>
    <style:style style:name="PluginODTAutoStyle_Table_23"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4" style:family="table-cell">
      <style:paragraph-properties fo:text-align="center"/>
      <style:table-cell-properties fo:padding="0.1cm" fo:border="0.002cm solid #000000"/>
    </style:style>
    <style:style style:name="PluginODTAutoStyle_Paragraph_25" style:family="paragraph">
      <style:paragraph-properties fo:text-align="center" fo:padding="0.1cm"/>
    </style:style>
    <style:style style:name="PluginODTAutoStyle_TableCell_26" style:family="table-cell">
      <style:table-cell-properties fo:padding="0.3cm" fo:border="0.002cm solid #000000"/>
    </style:style>
    <style:style style:name="PluginODTAutoStyle_Paragraph_27" style:family="paragraph">
      <style:paragraph-properties fo:padding="0.3cm"/>
    </style:style>
    <style:style style:name="PluginODTAutoStyle_Table_28"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29" style:family="table-cell">
      <style:paragraph-properties fo:text-align="center"/>
      <style:table-cell-properties fo:padding="0.1cm" fo:border="0.002cm solid #000000"/>
    </style:style>
    <style:style style:name="PluginODTAutoStyle_Paragraph_30" style:family="paragraph">
      <style:paragraph-properties fo:text-align="center" fo:padding="0.1cm"/>
    </style:style>
    <style:style style:name="PluginODTAutoStyle_TableCell_31" style:family="table-cell">
      <style:table-cell-properties fo:padding="0.3cm" fo:border="0.002cm solid #000000"/>
    </style:style>
    <style:style style:name="PluginODTAutoStyle_Paragraph_3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faq:update_firmware_mag200_250"/><text:bookmark-start text:name="__RefHeading___обновление_по_на_stb_mag-webkit_1"/><text:bookmark-start text:name="обновление_по_на_stb_mag-webkit"/>Обновление ПО на STB MAG-WebKit<text:bookmark-end text:name="__RefHeading___обновление_по_на_stb_mag-webkit_1"/><text:bookmark-end text:name="обновление_по_на_stb_mag-webkit"/></text:h>
      <text:p text:style-name="Text_20_body"><text:line-break/>
<text:line-break/>
<text:span text:style-name="Strong_20_Emphasis">Актуальные (Публичные) версии:</text:span></text:p>
      <text:p text:style-name="Text_20_body"><text:a xlink:type="simple" xlink:href="https://docs.infomir.com.ua/doku.php?id=stb_webkit:archive:update200" text:style-name="Internet_20_link" text:visited-style-name="Visited_20_Internet_20_Link">STB MAG-200 - Обновление ПО</text:a></text:p>
      <text:p text:style-name="Text_20_body"><text:a xlink:type="simple" xlink:href="https://docs.infomir.com.ua/doku.php?id=stb_webkit:update" text:style-name="Internet_20_link" text:visited-style-name="Visited_20_Internet_20_Link">STB MAG-250 и след. модели - Обновление ПО</text:a></text:p>
      <text:h text:style-name="Heading_20_4" text:outline-level="4"><text:bookmark-start text:name="__RefHeading___рекомендуемая_документация_2"/><text:bookmark-start text:name="рекомендуемая_документация"/>Рекомендуемая документация<text:bookmark-end text:name="__RefHeading___рекомендуемая_документация_2"/><text:bookmark-end text:name="рекомендуемая_документация"/></text:h>
      <text:p text:style-name="Text_20_body"><text:a xlink:type="simple" xlink:href="http://soft.infomir.com.ua/mag250/Doc/Обновление основного ПО на приставке MAG200 (Rev5).pdf" text:style-name="Internet_20_link" text:visited-style-name="Visited_20_Internet_20_Link">Обновление основного ПО</text:a></text:p>
      <text:p text:style-name="Text_20_body"><text:line-break/>
<text:line-break/></text:p>
      <text:p text:style-name="Text_20_body"><draw:frame draw:style-name="PluginODTAutoStyle_Frame_1_text_frame" draw:name="Frame1" text:anchor-type="paragraph" svg:width="289.134pt" draw:z-index="0" svg:x="0cm" svg:y="0cm" svg:min-height="1cm"><draw:text-box><table:table table:style-name="PluginODTAutoStyle_Table_2"><table:table-column table:style-name="odt_auto_style_table_column_1_1"/><table:table-row><table:table-cell office:value-type="string" table:style-name="PluginODTAutoStyle_TableCell_3"><text:h text:style-name="Heading_20_4" text:outline-level="4"><text:bookmark-start text:name="__RefHeading___stb_mag-200_3"/><text:bookmark-start text:name="stb_mag-200"/>STB MAG-200<text:bookmark-end text:name="__RefHeading___stb_mag-200_3"/><text:bookmark-end text:name="stb_mag-200"/></text:h><text:p text:style-name="Text_20_body">Так как в <text:span text:style-name="Strong_20_Emphasis">STB MAG200</text:span> используется один <text:span text:style-name="Strong_20_Emphasis"><text:a xlink:type="simple" xlink:href="http://ru.wikipedia.org/wiki/%D0%A4%D0%BB%D0%B5%D1%88-%D0%BF%D0%B0%D0%BC%D1%8F%D1%82%D1%8C" text:style-name="Internet_20_link" text:visited-style-name="Visited_20_Internet_20_Link">NAND</text:a></text:span>, варианты обновления из меню основного ПО (из меню встроенного портала) такие, как <text:span text:style-name="Strong_20_Emphasis">WEB (http)</text:span> и <text:span text:style-name="Strong_20_Emphasis">USB (без использования Bootstrap)</text:span> - не доступны.<text:line-break/>
Существует возможность разделить <text:span text:style-name="Strong_20_Emphasis">NAND</text:span> в <text:span text:style-name="Strong_20_Emphasis">STB MAG200</text:span> на <text:span text:style-name="Strong_20_Emphasis">NAND1</text:span> и <text:span text:style-name="Strong_20_Emphasis">NAND2</text:span>. Для этого необходимо использовать образ ПО <text:span text:style-name="Strong_20_Emphasis">“imageupdate_2us”</text:span>, который находится в каталоге с релизом на <text:a xlink:type="simple" xlink:href="http://soft.infomir.com.ua" text:style-name="Internet_20_link" text:visited-style-name="Visited_20_Internet_20_Link">soft.infomir.com.ua</text:a>. Рекомендуется использовать обновление используя <text:a xlink:type="simple" xlink:href="#__RefHeading___используя_multicast_10" text:style-name="Local_20_link" text:visited-style-name="Visited_20_Local_20_Link">Multicast метод</text:a>.<text:line-break/>
!!!Внимание, после сброса на заводские настройки разделение <text:span text:style-name="Strong_20_Emphasis">NAND</text:span> в <text:span text:style-name="Strong_20_Emphasis">STB MAG200</text:span> пропадает!!!</text:p></table:table-cell></table:table-row></table:table></draw:text-box></draw:frame></text:p>
      <text:h text:style-name="Heading_20_2" text:outline-level="2"><text:bookmark-start text:name="__RefHeading___обновление_по_протоколу_http_web_4"/><text:bookmark-start text:name="обновление_по_протоколу_http_web"/>Обновление по протоколу HTTP (WEB)<text:bookmark-end text:name="__RefHeading___обновление_по_протоколу_http_web_4"/><text:bookmark-end text:name="обновление_по_протоколу_http_web"/></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Начиная с версии ПО 0.2.14-r8, публичные версии ПО<text:note text:id="ftn0" text:note-class="footnote"><text:note-citation text:label="1)">1)</text:note-citation><text:note-body><text:p text:style-name="Text_20_body">Версии ПО подписанные публичным ключом</text:p></text:note-body></text:note> а так же версии ПО завода изготовителя<text:note text:id="ftn1" text:note-class="footnote"><text:note-citation text:label="2)">2)</text:note-citation><text:note-body><text:p text:style-name="Text_20_body">Версии ПО устанавливаемые на заводе изготовителе, а так же версии ПО предоставляемые производителем для обновления/автоматического обновления с серверов завода изготовителя</text:p></text:note-body></text:note> (“заводское” ПО) обновляются из меню встроенного портала (HTTP, USB) только на “заводские” версии ПО. Для установки публичных версий ПО расположенных на <text:a xlink:type="simple" xlink:href="http://soft.infomir.com.ua" text:style-name="Internet_20_link" text:visited-style-name="Visited_20_Internet_20_Link">soft.infomir.com.ua</text:a> необходимо использовать методы обновления из меню Bootloader-a (Multicast, USB&amp;Boostrap …). Для реализации обновления ПО из меню встроенного портала или из меню Middleware через HTTP или USB на собственные или другие версии отличные от “заводских”, необходимо производить сборку образа ПО согласно новых инструкциий.<text:line-break/>
Сборка образа ПО: <text:a xlink:type="simple" xlink:href="https://docs.infomir.com.ua/doku.php?id=stb_webkit:faq:make_image_mag-200_250_new" text:style-name="Internet_20_link" text:visited-style-name="Visited_20_Internet_20_Link">Сборка образа ПО (PublicImage, CustomImage, OpoeratorImage)</text:a><text:line-break/>
Доступ по SSH в публичных и “заводских” версиях ПО: <text:a xlink:type="simple" xlink:href="http://wiki.iptv.infomir.com.ua/doku.php/stb_webkit:faq:ssh_login_password" text:style-name="Internet_20_link" text:visited-style-name="Visited_20_Internet_20_Link">SSH</text:a></text:p></table:table-cell></table:table-row></table:table></draw:text-box></draw:frame></text:p>
      <text:h text:style-name="Heading_20_3" text:outline-level="3"><text:bookmark-start text:name="__RefHeading___настройки_в_основном_меню_внутреннего_по_5"/><text:bookmark-start text:name="настройки_в_основном_меню_внутреннего_по"/>"Настройки" в основном меню внутреннего ПО<text:bookmark-end text:name="__RefHeading___настройки_в_основном_меню_внутреннего_по_5"/><text:bookmark-end text:name="настройки_в_основном_меню_внутреннего_по"/></text:h>
      <text:list text:style-name="List_20_1" text:continue-numbering="false">
        <text:list-item>
          <text:p text:style-name="List_20_1_Content_First"> Войти в пункт <text:span text:style-name="Strong_20_Emphasis">“Настройки”</text:span> в основном меню внутреннего ПО;</text:p>
        </text:list-item>
        <text:list-item>
          <text:p text:style-name="List_20_1_Content"> Выбрать <text:span text:style-name="Strong_20_Emphasis">“Обновить ПО сейчас”</text:span>;</text:p>
        </text:list-item>
        <text:list-item>
          <text:p text:style-name="List_20_1_Content"> В открывшемся Окне <text:span text:style-name="Strong_20_Emphasis">“Автоматическое обновление”</text:span> выбрать нажатием <text:span text:style-name="Strong_20_Emphasis">“ОК”</text:span> на ПДУ список <text:span text:style-name="Strong_20_Emphasis">“Доступная версия”</text:span> - Последняя версия ПО отображается в списке первой сверху;</text:p>
        </text:list-item>
        <text:list-item>
          <text:p text:style-name="List_20_1_Content"> Выбрать необходимую версию ПО;</text:p>
        </text:list-item>
        <text:list-item>
          <text:p text:style-name="List_20_1_Content"> Переместить “фокус” на <text:span text:style-name="Strong_20_Emphasis">“Обновить</text:span>” при помощи стрелок (Вверх, вниз, влево вправо на ПДУ)</text:p>
        </text:list-item>
        <text:list-item>
          <text:p text:style-name="List_20_1_Content"> Выбрать <text:span text:style-name="Strong_20_Emphasis">“Обновить”</text:span> нажатием <text:span text:style-name="Strong_20_Emphasis">“ОК”</text:span> на ПДУ</text:p>
        </text:list-item>
        <text:list-item>
          <text:p text:style-name="List_20_1_Content_Last"> Дождаться окончания процесса обновления. Процесс обновления ПО отображается в виде заполняющегося прогресс-бара и комментариев. По окончании загрузки ПО приставка <text:span text:style-name="Strong_20_Emphasis">автоматически перезагрузится</text:span>.</text:p>
        </text:list-item>
      </text:list>
      <text:h text:style-name="Heading_20_3" text:outline-level="3"><text:bookmark-start text:name="__RefHeading___системные_настройки_во_встроенном_по_6"/><text:bookmark-start text:name="системные_настройки_во_встроенном_по"/>"Системные настройки" во встроенном ПО<text:bookmark-end text:name="__RefHeading___системные_настройки_во_встроенном_по_6"/><text:bookmark-end text:name="системные_настройки_во_встроенном_по"/></text:h>
      <text:p text:style-name="Text_20_body">Если используются стандартный образ ПО (образ ПО производителя), обновление произойдет с сервера производителя на текущую стабильную версию ПО.</text:p>
      <text:list text:style-name="List_20_1" text:continue-numbering="false">
        <text:list-item>
          <text:p text:style-name="List_20_1_Content_First">Войти в <text:span text:style-name="Strong_20_Emphasis">“Системные настройки”</text:span> путем нажатия <text:span text:style-name="Strong_20_Emphasis">«Setup»</text:span>, <text:span text:style-name="Strong_20_Emphasis">«Services»</text:span> или <text:span text:style-name="Strong_20_Emphasis">«SET»</text:span> на пульте ДУ (Зависит от варианта исполнения пульта ДУ).</text:p>
        </text:list-item>
        <text:list-item>
          <text:p text:style-name="List_20_1_Content"><text:span text:style-name="Strong_20_Emphasis">“Обновление ПО”</text:span> - Варианты обновления <text:span text:style-name="Strong_20_Emphasis">“Используя WEB”</text:span>.</text:p>
        </text:list-item>
        <text:list-item>
          <text:p text:style-name="List_20_1_Content"><text:span text:style-name="Strong_20_Emphasis">“Начать обновление”</text:span>.</text:p>
        </text:list-item>
        <text:list-item>
          <text:p text:style-name="List_20_1_Content"><text:span text:style-name="Strong_20_Emphasis">“Проверить”</text:span> Если проверка прошла успешно вы увидите информацию о версии ПО.</text:p>
        </text:list-item>
        <text:list-item>
          <text:p text:style-name="List_20_1_Content"><text:span text:style-name="Strong_20_Emphasis">“Старт”</text:span> - для начала процесса обновления</text:p>
        </text:list-item>
        <text:list-item>
          <text:p text:style-name="List_20_1_Content_Last">После успешного обновления устройство должно <text:span text:style-name="Strong_20_Emphasis">перезагрузиться</text:span>.</text:p>
        </text:list-item>
      </text:list>
      <text:p text:style-name="Text_20_body">В стандартной версии ПО (версия ПО производителя) указан следующий адрес обновления: </text:p>
      <text:p text:style-name="Text_20_body">для MAG200</text:p>
      <table:table table:style-name="Table">
        <table:table-column table:style-name="odt_auto_style_table_column_3_1"/>
        <table:table-row>
          <table:table-cell office:value-type="string" table:style-name="PluginODTAutoStyle_TableCell_9">
            <text:p text:style-name="Preformatted_20_Text">http://mag.infomir.com.ua/200/imageupdate</text:p>
          </table:table-cell>
        </table:table-row>
      </table:table>
      <text:p text:style-name="Text_20_body">для MAG250</text:p>
      <table:table table:style-name="Table">
        <table:table-column table:style-name="odt_auto_style_table_column_4_1"/>
        <table:table-row>
          <table:table-cell office:value-type="string" table:style-name="PluginODTAutoStyle_TableCell_11">
            <text:p text:style-name="Preformatted_20_Text">http://mag.infomir.com.ua/250/imageupdate</text:p>
          </table:table-cell>
        </table:table-row>
      </table:table>
      <text:p text:style-name="Text_20_body">Строка доступна для редактирования при помощи виртуальной клавиатуры (кнопка “KB” на ПДУ) или клавиатуры USB.</text:p>
      <text:p text:style-name="Text_20_body">Пример</text:p>
      <text:p text:style-name="Text_20_body"><draw:frame draw:style-name="media" draw:name="0" text:anchor-type="as-char" draw:z-index="0" svg:width="18.520833333333cm" style:rel-width="100%" svg:height="10.011261261261cm" style:rel-height="scale"><draw:image xlink:href="Pictures/112f529114cf3c39443e9d889c6ba10e.jpg" xlink:type="simple" xlink:show="embed" xlink:actuate="onLoad"/></draw:frame></text:p>
      <text:p text:style-name="Text_20_body"><text:line-break/>
<draw:frame draw:style-name="media" draw:name="1" text:anchor-type="as-char" draw:z-index="1" svg:width="18.520833333333cm" style:rel-width="100%" svg:height="10.011261261261cm" style:rel-height="scale"><draw:image xlink:href="Pictures/112f529114cf3c39443e9d889c6ba10e.jpg" xlink:type="simple" xlink:show="embed" xlink:actuate="onLoad"/></draw:frame></text:p>
      <text:p text:style-name="Text_20_body"><text:line-break/></text:p>
      <text:h text:style-name="Heading_20_2" text:outline-level="2"><text:bookmark-start text:name="__RefHeading___с_пользованием_usb_накопителя_7"/><text:bookmark-start text:name="с_пользованием_usb_накопителя"/>С пользованием USB накопителя<text:bookmark-end text:name="__RefHeading___с_пользованием_usb_накопителя_7"/><text:bookmark-end text:name="с_пользованием_usb_накопителя"/></text:h>
      <text:list text:style-name="List_20_1" text:continue-numbering="false">
        <text:list-item>
          <text:p text:style-name="List_20_1_Content_First">На USB - накопителе, файловая система <text:span text:style-name="Strong_20_Emphasis">FAT32</text:span>, создать каталог <text:span text:style-name="Strong_20_Emphasis"><text:span text:style-name="Emphasis">mag200</text:span></text:span> для <text:span text:style-name="Strong_20_Emphasis">STB MAG-200</text:span> и/или <text:span text:style-name="Strong_20_Emphasis"><text:span text:style-name="Emphasis">mag250</text:span></text:span> для <text:span text:style-name="Strong_20_Emphasis">STB MAG-250</text:span> <text:span text:style-name="Plugin_Wrap_Span_Highlighted">(Если на вашем USB - накопителе несколько разделов, то использовать первый)</text:span></text:p>
        </text:list-item>
        <text:list-item>
          <text:p text:style-name="List_20_1_Content">Обновление с <text:span text:style-name="Source_20_Text">bootstrap</text:span> -  <text:span text:style-name="Strong_20_Emphasis">С USB (используя Bootstrap)</text:span>: </text:p>
          <text:list text:style-name="List_20_1">
            <text:list-item>
              <text:p text:style-name="List_20_1_Content">Для <text:span text:style-name="Strong_20_Emphasis">STB MAG-200</text:span> записать в каталог <text:span text:style-name="Source_20_Text"><text:span text:style-name="Strong_20_Emphasis"><text:span text:style-name="Emphasis">mag200</text:span></text:span></text:span> файлы <text:span text:style-name="Source_20_Text"><text:span text:style-name="Emphasis">imageupdate</text:span></text:span> и <text:span text:style-name="Source_20_Text"><text:span text:style-name="Emphasis">bootstrap</text:span></text:span> взятые из релиза ПО для <text:span text:style-name="Strong_20_Emphasis">MAG-200</text:span>.</text:p>
            </text:list-item>
            <text:list-item>
              <text:p text:style-name="List_20_1_Content">Для <text:span text:style-name="Strong_20_Emphasis">STB MAG-250</text:span> записать в каталог <text:span text:style-name="Source_20_Text"><text:span text:style-name="Strong_20_Emphasis"><text:span text:style-name="Emphasis">mag250</text:span></text:span></text:span> файлы <text:span text:style-name="Source_20_Text"><text:span text:style-name="Emphasis">imageupdate</text:span></text:span> и <text:span text:style-name="Source_20_Text"><text:span text:style-name="Emphasis">bootstrap_250</text:span></text:span> взятые из релиза ПО для <text:span text:style-name="Strong_20_Emphasis">MAG-250</text:span>. Файл <text:span text:style-name="Source_20_Text"><text:span text:style-name="Emphasis">bootstrap_250</text:span></text:span> переименовать в <text:span text:style-name="Source_20_Text"><text:span text:style-name="Emphasis">bootstrap</text:span></text:span></text:p>
            </text:list-item>
          </text:list>
        </text:list-item>
        <text:list-item>
          <text:p text:style-name="List_20_1_Content">Обновление без <text:span text:style-name="Source_20_Text">bootstrap</text:span>:</text:p>
          <text:list text:style-name="List_20_1">
            <text:list-item>
              <text:p text:style-name="List_20_1_Content">Записать в каталог <text:span text:style-name="Strong_20_Emphasis"><text:span text:style-name="Emphasis">mag200(mag250)</text:span></text:span> файл <text:span text:style-name="Emphasis">imageupdate</text:span> взятый из релиза ПО для <text:span text:style-name="Strong_20_Emphasis">MAG200/250</text:span>. </text:p>
            </text:list-item>
          </text:list>
        </text:list-item>
        <text:list-item>
          <text:p text:style-name="List_20_1_Content_Last">Если на вашей STB MAG-200/250 несколько разъемов USB, для обновления используется тыльный разъем.   </text:p>
        </text:list-item>
      </text:list>
      <text:h text:style-name="Heading_20_4" text:outline-level="4"><text:bookmark-start text:name="__RefHeading___во_внутреннем_встроенном_по_8"/><text:bookmark-start text:name="во_внутреннем_встроенном_по"/>Во внутреннем (встроенном) ПО<text:bookmark-end text:name="__RefHeading___во_внутреннем_встроенном_по_8"/><text:bookmark-end text:name="во_внутреннем_встроенном_по"/></text:h>
      <text:p text:style-name="Text_20_body">При обновлении из встроенного портала, файл <text:span text:style-name="Source_20_Text"><text:span text:style-name="Emphasis">bootstrap</text:span></text:span> не используется.</text:p>
      <text:list text:style-name="Numbering_20_1" text:continue-numbering="false">
        <text:list-item>
          <text:p text:style-name="Numbering_20_1_Content_First">Зайти в <text:span text:style-name="Strong_20_Emphasis">“Системные настройки”</text:span> (кнопка SETUP на ПДУ) ⇒ <text:span text:style-name="Strong_20_Emphasis">“Обновление ПО”</text:span>.</text:p>
        </text:list-item>
        <text:list-item>
          <text:p text:style-name="Numbering_20_1_Content">Выбрать обновление <text:span text:style-name="Strong_20_Emphasis">“Используя USB”</text:span> ⇒ <text:span text:style-name="Strong_20_Emphasis">“Начать обновление”</text:span>. Если предыдущие пункты выполнены правильно вы увидите окно с информацией о текущей версии ПО,  выборе накопителя или раздела и путь к файлу обновления.</text:p>
        </text:list-item>
        <text:list-item>
          <text:p text:style-name="Numbering_20_1_Content">Нажать <text:span text:style-name="Strong_20_Emphasis">“Проверить”</text:span>. Если проверка прошла успешно вы увидите информацию о доступной новой версии ПО.</text:p>
        </text:list-item>
        <text:list-item>
          <text:p text:style-name="Numbering_20_1_Content">Нажать <text:span text:style-name="Strong_20_Emphasis">“Старт”</text:span> для начала обновления.</text:p>
        </text:list-item>
        <text:list-item>
          <text:p text:style-name="Numbering_20_1_Content_Last">После успешного обновления приставка перезагрузится.</text:p>
        </text:list-item>
      </text:list>
      <text:h text:style-name="Heading_20_4" text:outline-level="4"><text:bookmark-start text:name="__RefHeading___в_меню_начального_загрузчика_bios_-_только_для_stb_mag-200_245_250_254_255_270_275_9"/><text:bookmark-start text:name="в_меню_начального_загрузчика_bios_-_только_для_stb_mag-200_245_250_254_255_270_275"/>В меню начального загрузчика (BIOS) - только для STB MAG-200/245/250/254/255/270/275<text:bookmark-end text:name="__RefHeading___в_меню_начального_загрузчика_bios_-_только_для_stb_mag-200_245_250_254_255_270_275_9"/><text:bookmark-end text:name="в_меню_начального_загрузчика_bios_-_только_для_stb_mag-200_245_250_254_255_270_275"/></text:h>
      <text:p text:style-name="Text_20_body">На накопителе должны находиться два файла <text:span text:style-name="Emphasis">imageupdate</text:span> и <text:span text:style-name="Emphasis">bootstrap</text:span></text:p>
      <text:list text:style-name="Numbering_20_1" text:continue-numbering="false">
        <text:list-item>
          <text:p text:style-name="Numbering_20_1_Content_First"> <text:a xlink:type="simple" xlink:href="https://docs.infomir.com.ua/doku.php?id=stb_webkit:faq:bios_settings_mag200_250" text:style-name="Internet_20_link" text:visited-style-name="Visited_20_Internet_20_Link">Зайти в меню BIOS MAG-200/250</text:a></text:p>
        </text:list-item>
        <text:list-item>
          <text:p text:style-name="Numbering_20_1_Content"> Пункт меню <text:span text:style-name="Strong_20_Emphasis">“Upgrade Tools”</text:span>, войти нажатием на пульте ДУ вправо  </text:p>
        </text:list-item>
        <text:list-item>
          <text:p text:style-name="Numbering_20_1_Content"> Выбрать <text:span text:style-name="Strong_20_Emphasis">“USB Bootstrap”</text:span></text:p>
        </text:list-item>
        <text:list-item>
          <text:p text:style-name="Numbering_20_1_Content"> Подключить USB накопитель и подтвердить нажатием ОК начало процесса обновления</text:p>
        </text:list-item>
        <text:list-item>
          <text:p text:style-name="Numbering_20_1_Content_Last"> Дождаться окончания обновления и перезагрузки устройства. </text:p>
        </text:list-item>
      </text:list>
      <text:h text:style-name="Heading_20_2" text:outline-level="2"><text:bookmark-start text:name="__RefHeading___используя_multicast_10"/><text:bookmark-start text:name="используя_multicast"/>Используя Multicast<text:bookmark-end text:name="__RefHeading___используя_multicast_10"/><text:bookmark-end text:name="используя_multicast"/></text:h>
      <table:table table:style-name="PluginODTAutoStyle_Table_13">
        <table:table-column table:style-name="odt_auto_style_table_column_5_1"/>
        <table:table-column table:style-name="odt_auto_style_table_column_5_2"/>
        <table:table-row>
          <table:table-cell office:value-type="string" table:style-name="PluginODTAutoStyle_TableCell_14"/>
          <table:table-cell office:value-type="string" table:style-name="PluginODTAutoStyle_TableCell_16">
            <text:p text:style-name="PluginODTAutoStyle_Paragraph_17"><text:span text:style-name="Strong_20_Emphasis">Требования к ОС:</text:span><text:line-break/>Любая версия OS Microsoft Windows с поддержкой <text:a xlink:type="simple" xlink:href="https://en.wikipedia.org/wiki/.NET Framework" text:style-name="Internet_20_link" text:visited-style-name="Visited_20_Internet_20_Link">.NET Framework</text:a>.NET Framework версии 2.0 и выше …</text:p>
          </table:table-cell>
        </table:table-row>
      </table:table>
      <text:list text:style-name="List_20_1" text:continue-numbering="false">
        <text:list-item>
          <text:p text:style-name="List_20_1_Content_First"> Запустить на ПК приложение <text:span text:style-name="Strong_20_Emphasis"><text:a xlink:type="simple" xlink:href="https://docs.infomir.com.ua/lib/exe/fetch.php?media=mcast_v2.0.zip" text:style-name="Internet_20_link" text:visited-style-name="Visited_20_Internet_20_Link">MCAST-V2.0</text:a></text:span>. При этом активируется форма выбора интерфейса (выбор сетевой карты), через который будет производиться вещание. Для обеспечения беспрепятственного прохождения трафика IGMP и multicast желательно чтобы ПК и STB находились в одном адресном пространстве в пределах одного сетевого устройства. В домашних условиях, как правило, достаточно чтобы ПК и STB были подключены к одному коммутатору/роутеру.    </text:p>
        </text:list-item>
        <text:list-item>
          <text:p text:style-name="List_20_1_Content_Last"> После выбора интерфейса на главной форме приложения задать необходимые параметры вещания и осуществить запуск процесса вещания. Если в момент старта приложения специально подготовленные файлы <text:span text:style-name="Strong_20_Emphasis">(<text:span text:style-name="Emphasis">bootstrap</text:span>, <text:span text:style-name="Emphasis">imageupdate</text:span>)</text:span> находились в рабочей папке, то на главной форме никаких дополнительных настроек вводить не требуется. Достаточно запустить вещание двух потоков.</text:p>
        </text:list-item>
      </text:list>
      <table:table table:style-name="PluginODTAutoStyle_Table_18">
        <table:table-column table:style-name="odt_auto_style_table_column_6_1"/>
        <table:table-column table:style-name="odt_auto_style_table_column_6_2"/>
        <table:table-row>
          <table:table-cell office:value-type="string" table:style-name="PluginODTAutoStyle_TableCell_19"/>
          <table:table-cell office:value-type="string" table:style-name="PluginODTAutoStyle_TableCell_21">
            <text:p text:style-name="PluginODTAutoStyle_Paragraph_22">
Внимание! <text:span text:style-name="Strong_20_Emphasis">Aдреc Bootstrap</text:span> для разных моделей СТБ <text:span text:style-name="Strong_20_Emphasis">может отличатся</text:span> от указанного в утилите <text:span text:style-name="Strong_20_Emphasis">MCAST</text:span>.

Адрес Bootstrap отображается на экране TV при включении опции “MC Upgrade”. 
Исправьте при необходимости. 
</text:p>
          </table:table-cell>
        </table:table-row>
      </table:table>
      <text:p text:style-name="Text_20_body">Пример обновления с использованием утилиты MCAST</text:p>
      <text:list text:style-name="List_20_1" text:continue-numbering="false">
        <text:list-item>
          <text:p text:style-name="LastListParagraph_List_20_1_Content_First"> Выбрать необходимый (активный сетевой интeрфейс)</text:p>
        </text:list-item>
      </text:list>
      <text:p text:style-name="Text_20_body"><draw:frame draw:style-name="media" draw:name="2" text:anchor-type="as-char" draw:z-index="2" svg:width="16.933333333333cm" svg:height="9.2339583333333cm"><draw:image xlink:href="Pictures/934fbcc7dc1984706a397a3d25e06de3.jpg" xlink:type="simple" xlink:show="embed" xlink:actuate="onLoad"/></draw:frame></text:p>
      <text:p text:style-name="Text_20_body"><text:line-break/></text:p>
      <text:p text:style-name="Text_20_body"><draw:frame draw:style-name="media" draw:name="3" text:anchor-type="as-char" draw:z-index="3" svg:width="19.764375cm" style:rel-width="100%" svg:height="11.218333333333cm" style:rel-height="scale"><draw:image xlink:href="Pictures/4f2d9460a8fc3ffcef0f847d791f20eb.jpg" xlink:type="simple" xlink:show="embed" xlink:actuate="onLoad"/></draw:frame></text:p>
      <table:table table:style-name="PluginODTAutoStyle_Table_23">
        <table:table-column table:style-name="odt_auto_style_table_column_7_1"/>
        <table:table-column table:style-name="odt_auto_style_table_column_7_2"/>
        <table:table-row>
          <table:table-cell office:value-type="string" table:style-name="PluginODTAutoStyle_TableCell_24"/>
          <table:table-cell office:value-type="string" table:style-name="PluginODTAutoStyle_TableCell_26">
            <text:p text:style-name="PluginODTAutoStyle_Paragraph_27">
Внимание! <text:span text:style-name="Strong_20_Emphasis">Aдреc Bootstrap</text:span> для разных моделей СТБ <text:span text:style-name="Strong_20_Emphasis">может отличатся</text:span> от указанного в утилите <text:span text:style-name="Strong_20_Emphasis">MCAST</text:span>.

Адрес Bootstrap отображается на экране TV при включении опции “MC Upgrade”. 
Исправьте при необходимости. 
</text:p>
          </table:table-cell>
        </table:table-row>
      </table:table>
      <text:p text:style-name="Text_20_body"><text:line-break/></text:p>
      <text:list text:style-name="List_20_1" text:continue-numbering="false">
        <text:list-item>
          <text:p text:style-name="LastListParagraph_List_20_1_Content_First"> При необходимости выберите файлы для вещания. Поток 1 - <text:span text:style-name="Strong_20_Emphasis">Bootstrap</text:span>, Поток 2 - <text:span text:style-name="Strong_20_Emphasis">imageupdate</text:span>. </text:p>
        </text:list-item>
      </text:list>
      <text:p text:style-name="Text_20_body"><draw:frame draw:style-name="media" draw:name="4" text:anchor-type="as-char" draw:z-index="4" svg:width="19.764375cm" style:rel-width="100%" svg:height="11.218333333333cm" style:rel-height="scale"><draw:image xlink:href="Pictures/3175806dd8fd3771d0e1f4f08634e2c1.jpg" xlink:type="simple" xlink:show="embed" xlink:actuate="onLoad"/></draw:frame></text:p>
      <text:p text:style-name="Text_20_body"><text:line-break/></text:p>
      <text:list text:style-name="List_20_1" text:continue-numbering="false">
        <text:list-item>
          <text:p text:style-name="LastListParagraph_List_20_1_Content_First"> Запустить вещание потоков 1 и 2.</text:p>
        </text:list-item>
      </text:list>
      <text:p text:style-name="Text_20_body"><draw:frame draw:style-name="media" draw:name="5" text:anchor-type="as-char" draw:z-index="5" svg:width="19.764375cm" style:rel-width="100%" svg:height="11.218333333333cm" style:rel-height="scale"><draw:image xlink:href="Pictures/78dac515f809278ef820bcc3e8ea83ab.jpg" xlink:type="simple" xlink:show="embed" xlink:actuate="onLoad"/></draw:frame></text:p>
      <text:p text:style-name="Text_20_body"><draw:frame draw:style-name="media" draw:name="6" text:anchor-type="as-char" draw:z-index="6" svg:width="19.764375cm" style:rel-width="100%" svg:height="11.218333333333cm" style:rel-height="scale"><draw:image xlink:href="Pictures/48a9dfa51c4dea9ec766767a78a9d584.jpg" xlink:type="simple" xlink:show="embed" xlink:actuate="onLoad"/></draw:frame></text:p>
      <text:p text:style-name="Text_20_body"><text:line-break/></text:p>
      <text:list text:style-name="List_20_1" text:continue-numbering="false">
        <text:list-item>
          <text:p text:style-name="LastListParagraph_List_20_1_Content_First"> Дождитесь окончания обновления. Процесс обновления отображается на экране ТВ. По окончании обновления STB перезагрузится автоматически с последующей загрузкой обновленного ПО.  </text:p>
        </text:list-item>
      </text:list>
      <text:p text:style-name="Text_20_body">Пример - видео</text:p>
      <text:p text:style-name="Text_20_body"><text:a xlink:type="simple" xlink:href="https://docs.infomir.com.ua/lib/exe/fetch.php?media=faq:video:multicast_update_.mp4" text:style-name="Internet_20_link" text:visited-style-name="Visited_20_Internet_20_Link">multicast_update_.mp4</text:a></text:p>
      <text:h text:style-name="Heading_20_4" text:outline-level="4"><text:bookmark-start text:name="__RefHeading___в_меню_bios_stb_mag-200_250_11"/><text:bookmark-start text:name="в_меню_bios_stb_mag-200_250"/>В меню BIOS STB MAG-200/250<text:bookmark-end text:name="__RefHeading___в_меню_bios_stb_mag-200_250_11"/><text:bookmark-end text:name="в_меню_bios_stb_mag-200_250"/></text:h>
      <text:list text:style-name="List_20_1" text:continue-numbering="false">
        <text:list-item>
          <text:p text:style-name="List_20_1_Content_First">Запустить приложение <text:span text:style-name="Strong_20_Emphasis">MCAST</text:span></text:p>
        </text:list-item>
        <text:list-item>
          <text:p text:style-name="List_20_1_Content">Запустить вещание</text:p>
        </text:list-item>
        <text:list-item>
          <text:p text:style-name="List_20_1_Content"> <text:a xlink:type="simple" xlink:href="https://docs.infomir.com.ua/doku.php?id=stb_webkit:faq:bios_settings_mag200_250" text:style-name="Internet_20_link" text:visited-style-name="Visited_20_Internet_20_Link">Зайти в меню BIOS MAG-200/250</text:a></text:p>
        </text:list-item>
        <text:list-item>
          <text:p text:style-name="List_20_1_Content"> Выбрать <text:span text:style-name="Strong_20_Emphasis">«Upgrade Tools»</text:span> и далее <text:span text:style-name="Strong_20_Emphasis">«MC Upgrade»</text:span>. При этом приставка перейдет в режим обновления второй копии начального загрузчика. На экране ТВ будет отображаться мультикаст-адрес на котором приставка ожидает получение данных и прогресс-бар движение которого информирует о получении потока мультикаст. </text:p>
        </text:list-item>
        <text:list-item>
          <text:p text:style-name="List_20_1_Content_Last"> Если все было сконфигурировано правильно через некоторое время процедура обновления второй копии начального загрузчика успешно завершится.</text:p>
        </text:list-item>
      </text:list>
      <text:h text:style-name="Heading_20_4" text:outline-level="4"><text:bookmark-start text:name="__RefHeading___во_строенном_по_mag-200_250_для_версий_до_0.2.18_12"/><text:bookmark-start text:name="во_строенном_по_mag-200_250_для_версий_до_0.2.18"/>Во строенном ПО MAG-200/250 (для версий до 0.2.18)<text:bookmark-end text:name="__RefHeading___во_строенном_по_mag-200_250_для_версий_до_0.2.18_12"/><text:bookmark-end text:name="во_строенном_по_mag-200_250_для_версий_до_0.2.18"/></text:h>
      <text:list text:style-name="List_20_1" text:continue-numbering="false">
        <text:list-item>
          <text:p text:style-name="List_20_1_Content_First">Запустить приложение <text:span text:style-name="Strong_20_Emphasis">MCAST</text:span></text:p>
        </text:list-item>
        <text:list-item>
          <text:p text:style-name="List_20_1_Content">Запустить вещание</text:p>
        </text:list-item>
        <text:list-item>
          <text:p text:style-name="List_20_1_Content">Войти в <text:span text:style-name="Strong_20_Emphasis">“Системные настройки”</text:span> путем нажатия <text:span text:style-name="Strong_20_Emphasis">«Setup»</text:span>, <text:span text:style-name="Strong_20_Emphasis">«Services»</text:span> или <text:span text:style-name="Strong_20_Emphasis">«SET»</text:span> на пульте ДУ (Зависит от варианта исполнения пульта ДУ)</text:p>
        </text:list-item>
        <text:list-item>
          <text:p text:style-name="List_20_1_Content">Выбрать пункт <text:span text:style-name="Strong_20_Emphasis">“Обновление ПО”</text:span></text:p>
        </text:list-item>
        <text:list-item>
          <text:p text:style-name="List_20_1_Content">Варианты обновления выбрать <text:span text:style-name="Strong_20_Emphasis">“Мультикаст”</text:span></text:p>
        </text:list-item>
        <text:list-item>
          <text:p text:style-name="List_20_1_Content_Last"><text:span text:style-name="Strong_20_Emphasis">“Начать обновление”</text:span></text:p>
        </text:list-item>
      </text:list>
      <table:table table:style-name="PluginODTAutoStyle_Table_28">
        <table:table-column table:style-name="odt_auto_style_table_column_8_1"/>
        <table:table-column table:style-name="odt_auto_style_table_column_8_2"/>
        <table:table-row>
          <table:table-cell office:value-type="string" table:style-name="PluginODTAutoStyle_TableCell_29"/>
          <table:table-cell office:value-type="string" table:style-name="PluginODTAutoStyle_TableCell_31">
            <text:p text:style-name="PluginODTAutoStyle_Paragraph_32"><text:span text:style-name="Strong_20_Emphasis">Возможные проблемы:</text:span></text:p>
            <text:list text:style-name="List_20_1" text:continue-numbering="false">
              <text:list-item>
                <text:p text:style-name="List_20_1_Content_First"> <text:span text:style-name="Strong_20_Emphasis">Неправильно выбран интерфейс (сетевая карта)</text:span>;</text:p>
                <text:list text:style-name="List_20_1">
                  <text:list-item>
                    <text:p text:style-name="List_20_1_Content"> Необходимо более тщательно подойти к процедуре выбора интерфейса, через который будет производится вещание. При затруднении в этом вопросе обратитесь за помощью к сетевому/системному администратору.</text:p>
                  </text:list-item>
                </text:list>
              </text:list-item>
              <text:list-item>
                <text:p text:style-name="List_20_1_Content"> <text:span text:style-name="Strong_20_Emphasis">Существует помеха, которая препятствует прохождению multicast трафика от ПК (на котором запускается приложение MCAST) до приставки MAG200/250</text:span>;</text:p>
                <text:list text:style-name="List_20_1">
                  <text:list-item>
                    <text:p text:style-name="List_20_1_Content"> Проверьте локальные сетевые настройки ПК, с которого осуществляется процесс вещания. Сетевые фильтры, антивирусное ПО а также другое ПО которое может влиять на передачу multicast трафика;</text:p>
                  </text:list-item>
                  <text:list-item>
                    <text:p text:style-name="List_20_1_Content"> Подключите STB непосредственно к ПК (Исключите коммутаторы, роутеры, и .т.д.)</text:p>
                  </text:list-item>
                  <text:list-item>
                    <text:p text:style-name="List_20_1_Content"> Если ПК и приставка соединены непосредственно через UTP кабель проверьте правильность подключения и целостность кабеля;</text:p>
                  </text:list-item>
                  <text:list-item>
                    <text:p text:style-name="List_20_1_Content_Last"> Если ПК и приставка соединены через внешнее сетевое оборудование необходимо убедиться, что в используемой сети не существует преград на пути multicast и IGMP трафика.</text:p>
                  </text:list-item>
                </text:list>
              </text:list-item>
            </text:list>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3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PluginODTAutoStyle_Table_13"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style:style style:name="PluginODTAutoStyle_Table_18"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table-cell-properties fo:padding="0.3cm" fo:border="0.002cm solid #000000"/>
    </style:style>
    <style:style style:name="PluginODTAutoStyle_Paragraph_22" style:family="paragraph">
      <style:paragraph-properties fo:padding="0.3cm"/>
    </style:style>
    <style:style style:name="PluginODTAutoStyle_Table_23"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4" style:family="table-cell">
      <style:paragraph-properties fo:text-align="center"/>
      <style:table-cell-properties fo:padding="0.1cm" fo:border="0.002cm solid #000000"/>
    </style:style>
    <style:style style:name="PluginODTAutoStyle_Paragraph_25" style:family="paragraph">
      <style:paragraph-properties fo:text-align="center" fo:padding="0.1cm"/>
    </style:style>
    <style:style style:name="PluginODTAutoStyle_TableCell_26" style:family="table-cell">
      <style:table-cell-properties fo:padding="0.3cm" fo:border="0.002cm solid #000000"/>
    </style:style>
    <style:style style:name="PluginODTAutoStyle_Paragraph_27" style:family="paragraph">
      <style:paragraph-properties fo:padding="0.3cm"/>
    </style:style>
    <style:style style:name="PluginODTAutoStyle_Table_28"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29" style:family="table-cell">
      <style:paragraph-properties fo:text-align="center"/>
      <style:table-cell-properties fo:padding="0.1cm" fo:border="0.002cm solid #000000"/>
    </style:style>
    <style:style style:name="PluginODTAutoStyle_Paragraph_30" style:family="paragraph">
      <style:paragraph-properties fo:text-align="center" fo:padding="0.1cm"/>
    </style:style>
    <style:style style:name="PluginODTAutoStyle_TableCell_31" style:family="table-cell">
      <style:table-cell-properties fo:padding="0.3cm" fo:border="0.002cm solid #000000"/>
    </style:style>
    <style:style style:name="PluginODTAutoStyle_Paragraph_3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faq:update_firmware_mag200_250</dc:title>
  </office:meta>
</office:document-meta>
</file>