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wi-fi"/><text:bookmark-start text:name="__RefHeading___поддерживаемые_wi-fi_адаптеры_1"/><text:bookmark-start text:name="поддерживаемые_wi-fi_адаптеры"/>Поддерживаемые Wi-Fi адаптеры<text:bookmark-end text:name="__RefHeading___поддерживаемые_wi-fi_адаптеры_1"/><text:bookmark-end text:name="поддерживаемые_wi-fi_адаптеры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Модель                        </text:p>
          </table:table-cell>
          <table:table-cell office:value-type="string" table:style-name="tableheader">
            <text:p text:style-name="Table_20_Heading">  Чипсет            </text:p>
          </table:table-cell>
          <table:table-cell office:value-type="string" table:style-name="tableheader">
            <text:p text:style-name="Table_20_Heading">  MAG245-255/270-276 </text:p>
          </table:table-cell>
          <table:table-cell office:value-type="string" table:style-name="tableheader">
            <text:p text:style-name="Table_20_Heading"> MAG256/257 </text:p>
          </table:table-cell>
          <table:table-cell office:value-type="string" table:style-name="tableheader">
            <text:p text:style-name="Table_20_Heading"> MAG322/323 </text:p>
          </table:table-cell>
          <table:table-cell office:value-type="string" table:style-name="tableheader">
            <text:p text:style-name="Table_20_Heading">   Примечания                     </text:p>
          </table:table-cell>
        </table:table-row>
        <table:table-row>
          <table:table-cell office:value-type="string" table:style-name="tableheader">
            <text:p text:style-name="Table_20_Heading">ASUS USBN13                     </text:p>
          </table:table-cell>
          <table:table-cell office:value-type="string" table:style-name="tablecell">
            <text:p text:style-name="tablealignleft">Ralink RT3071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SUS USBN13 rev.B1              </text:p>
          </table:table-cell>
          <table:table-cell office:value-type="string" table:style-name="tablecell">
            <text:p text:style-name="tablealignleft">Realtek RTL8192CU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sus USBN14                     </text:p>
          </table:table-cell>
          <table:table-cell office:value-type="string" table:style-name="tablecell">
            <text:p text:style-name="tablealignleft">Ralink RT5370sta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2                         </text:p>
          </table:table-cell>
        </table:table-row>
        <table:table-row>
          <table:table-cell office:value-type="string" table:style-name="tableheader">
            <text:p text:style-name="Table_20_Heading">Asus USBN53                     </text:p>
          </table:table-cell>
          <table:table-cell office:value-type="string" table:style-name="tablecell">
            <text:p text:style-name="tablealignleft">Ralink RT3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2                         </text:p>
          </table:table-cell>
        </table:table-row>
        <table:table-row>
          <table:table-cell office:value-type="string" table:style-name="tableheader">
            <text:p text:style-name="Table_20_Heading">Asus USBN53 rev.B1              </text:p>
          </table:table-cell>
          <table:table-cell office:value-type="string" table:style-name="tablecell">
            <text:p text:style-name="tablealignleft">MediaTek MT7612U 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-Link DWA125 rev.A1,A2 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-Link DWA125 rev.A3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D-Link DWA125 rev.B1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D-Link DWA125 rev.D1            </text:p>
          </table:table-cell>
          <table:table-cell office:value-type="string" table:style-name="tablecell">
            <text:p text:style-name="tablealignleft">Realtek RTL8188ETV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-Link DWA160 DualBand rev.B2   </text:p>
          </table:table-cell>
          <table:table-cell office:value-type="string" table:style-name="tablecell">
            <text:p text:style-name="tablealignleft">Ralink RT5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Netis WF2150 DualBand           </text:p>
          </table:table-cell>
          <table:table-cell office:value-type="string" table:style-name="tablecell">
            <text:p text:style-name="tablealignleft">Ralink RT5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Edimax EW-7711UAN rev.V1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Edimax EW-7733UnD DualBand(AC)  </text:p>
          </table:table-cell>
          <table:table-cell office:value-type="string" table:style-name="tablecell">
            <text:p text:style-name="tablealignleft">Ralink RT3573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Foxgate WA 411  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nda W311M                     </text:p>
          </table:table-cell>
          <table:table-cell office:value-type="string" table:style-name="tablecell">
            <text:p text:style-name="tablealignleft">Ralink RT539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Tenda W311MI    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TPLINK TLWN727N rev.V1  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TPLINK TLWN727N rev.V4          </text:p>
          </table:table-cell>
          <table:table-cell office:value-type="string" table:style-name="tablecell">
            <text:p text:style-name="tablealignleft">MediaTek MT7601U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N721N                 </text:p>
          </table:table-cell>
          <table:table-cell office:value-type="string" table:style-name="tablecell">
            <text:p text:style-name="tablealignleft">Atheros AR9271   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20a7.15                       </text:p>
          </table:table-cell>
        </table:table-row>
        <table:table-row>
          <table:table-cell office:value-type="string" table:style-name="tableheader">
            <text:p text:style-name="Table_20_Heading">TPLINK TLWN722N rev.1           </text:p>
          </table:table-cell>
          <table:table-cell office:value-type="string" table:style-name="tablecell">
            <text:p text:style-name="tablealignleft">Atheros AR9271   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20a7.15                       </text:p>
          </table:table-cell>
        </table:table-row>
        <table:table-row>
          <table:table-cell office:value-type="string" table:style-name="tableheader">
            <text:p text:style-name="Table_20_Heading">TPLINK TLWN723N   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N725N   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DN3200                </text:p>
          </table:table-cell>
          <table:table-cell office:value-type="string" table:style-name="tablecell">
            <text:p text:style-name="tablealignleft">Ralink 5572  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DN3200 DualBand       </text:p>
          </table:table-cell>
          <table:table-cell office:value-type="string" table:style-name="tablecell">
            <text:p text:style-name="tablealignleft">Ralink 5592  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otolink N150 UA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Dune HD Air             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Linksys WUSB600N DualBand rev.2 </text:p>
          </table:table-cell>
          <table:table-cell office:value-type="string" table:style-name="tablecell">
            <text:p text:style-name="tablealignleft">Ralink RT3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LogiLink WL-0145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LogiLink RT8111   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NIC RT8111 802.11n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Edup EP-MS150N  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AuraHD air/AuraHD air nano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</table:table>
      <text:h text:style-name="Heading_20_3" text:outline-level="3"><text:bookmark-start text:name="__RefHeading___порядок_установки_подключения_устройств_2"/><text:bookmark-start text:name="порядок_установки_подключения_устройств"/>Порядок установки/подключения устройств<text:bookmark-end text:name="__RefHeading___порядок_установки_подключения_устройств_2"/><text:bookmark-end text:name="порядок_установки_подключения_устройств"/></text:h>
      <text:p text:style-name="Text_20_body">Приставка поддерживает горячую установку USB устройств.
Подключите устройство в один из доступных USB разъемов.
Спустя какое‐то время (20‐30 секунд) устройство готово к работе.
Состояние устройства можно проконтролировать на закладке «Состояние сети»</text:p>
      <text:h text:style-name="Heading_20_3" text:outline-level="3"><text:bookmark-start text:name="__RefHeading___поддерживаемые_методы_аутентификации_шифрования_3"/><text:bookmark-start text:name="поддерживаемые_методы_аутентификации_шифрования"/>Поддерживаемые методы аутентификации/шифрования<text:bookmark-end text:name="__RefHeading___поддерживаемые_методы_аутентификации_шифрования_3"/><text:bookmark-end text:name="поддерживаемые_методы_аутентификации_шифрования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Open system / none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Open / wep64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Open / wep128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Shared / wep64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Shared / wep128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WPAPSK / AES,TKIP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WPA2PSK / AES,TKIP</text:p>
          </table:table-cell>
          <table:table-cell office:value-type="string" table:style-name="tablecell">
            <text:p text:style-name="tablealignleft">+</text:p>
          </table:table-cell>
        </table:table-row>
      </table:table>
      <text:h text:style-name="Heading_20_3" text:outline-level="3"><text:bookmark-start text:name="__RefHeading___переменные_среды_4"/><text:bookmark-start text:name="переменные_среды"/>Переменные среды<text:bookmark-end text:name="__RefHeading___переменные_среды_4"/><text:bookmark-end text:name="переменные_среды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wifi_int_ip</text:p>
          </table:table-cell>
          <table:table-cell office:value-type="string" table:style-name="tablecell">
            <text:p text:style-name="tablealignleft">Задает IP адрес, который будет назначен беспроводному сетевому интерфейсу. Eсли задано «0.0.0.0», то используется авто конфигурация сетевых параметров (задается DHCP сервером)</text:p>
          </table:table-cell>
        </table:table-row>
        <table:table-row>
          <table:table-cell office:value-type="string" table:style-name="tableheader">
            <text:p text:style-name="Table_20_Heading">wifi_int_mask</text:p>
          </table:table-cell>
          <table:table-cell office:value-type="string" table:style-name="tablecell">
            <text:p text:style-name="tablealignleft">Сетевая маска</text:p>
          </table:table-cell>
        </table:table-row>
        <table:table-row>
          <table:table-cell office:value-type="string" table:style-name="tableheader">
            <text:p text:style-name="Table_20_Heading">wifi_int_gw</text:p>
          </table:table-cell>
          <table:table-cell office:value-type="string" table:style-name="tablecell">
            <text:p text:style-name="tablealignleft">Сетевой шлюз</text:p>
          </table:table-cell>
        </table:table-row>
        <table:table-row>
          <table:table-cell office:value-type="string" table:style-name="tableheader">
            <text:p text:style-name="Table_20_Heading">wifi_int_dns</text:p>
          </table:table-cell>
          <table:table-cell office:value-type="string" table:style-name="tablecell">
            <text:p text:style-name="tablealignleft">Адрес DNS сервера</text:p>
          </table:table-cell>
        </table:table-row>
        <table:table-row>
          <table:table-cell office:value-type="string" table:style-name="tableheader">
            <text:p text:style-name="Table_20_Heading">wifi_ssid</text:p>
          </table:table-cell>
          <table:table-cell office:value-type="string" table:style-name="tablecell">
            <text:p text:style-name="tablealignleft">Сетевая группа (SSID)</text:p>
          </table:table-cell>
        </table:table-row>
        <table:table-row>
          <table:table-cell office:value-type="string" table:style-name="tableheader">
            <text:p text:style-name="Table_20_Heading">wifi_auth</text:p>
          </table:table-cell>
          <table:table-cell office:value-type="string" table:style-name="tablecell">
            <text:p text:style-name="tablealignleft">Метод аутентификации «open», «shared», «wep_auto», «wpapsk», «wpa2psk»</text:p>
          </table:table-cell>
        </table:table-row>
        <table:table-row>
          <table:table-cell office:value-type="string" table:style-name="tableheader">
            <text:p text:style-name="Table_20_Heading">wifi_enc</text:p>
          </table:table-cell>
          <table:table-cell office:value-type="string" table:style-name="tablecell">
            <text:p text:style-name="tablealignleft">Метод шифрования трафика «none», «wep», «wep64»(deprecated), «wep128»(deprecated), «tkip», «aes»</text:p>
          </table:table-cell>
        </table:table-row>
        <table:table-row>
          <table:table-cell office:value-type="string" table:style-name="tableheader">
            <text:p text:style-name="Table_20_Heading">wifi_wep_def_key</text:p>
          </table:table-cell>
          <table:table-cell office:value-type="string" table:style-name="tablecell">
            <text:p text:style-name="tablealignleft">Ключ по умолчанию для режима шифрования WEP64 и WEP128</text:p>
          </table:table-cell>
        </table:table-row>
        <table:table-row>
          <table:table-cell office:value-type="string" table:style-name="tableheader">
            <text:p text:style-name="Table_20_Heading">wifi_wep_key1, wifi_wep_key2, wifi_wep_key3, wifi_wep_key4</text:p>
          </table:table-cell>
          <table:table-cell office:value-type="string" table:style-name="tablecell">
            <text:p text:style-name="tablealignleft">Задаются 4 ключа для для режима шифрования WEP64 и WEP128</text:p>
          </table:table-cell>
        </table:table-row>
      </table:table>
      <text:h text:style-name="Heading_20_2" text:outline-level="2"><text:bookmark-start text:name="__RefHeading___настройка_подключения_5"/><text:bookmark-start text:name="настройка_подключения"/>Настройка подключения<text:bookmark-end text:name="__RefHeading___настройка_подключения_5"/><text:bookmark-end text:name="настройка_подключения"/></text:h>
      <text:p text:style-name="Text_20_body">Настройка подключения для версий 0.2.18 и выше. Пример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wi-fi</dc:title>
  </office:meta>
</office:document-meta>
</file>