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2e0ce26c1b6accb115279a9d05d5b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mag256:mag256_fn_key"/><text:bookmark-start text:name="__RefHeading___mag256_-_сброс_на_заводские_настройки_выбор_режима_загрузки_1"/><text:bookmark-start text:name="mag256_-_сброс_на_заводские_настройки_выбор_режима_загрузки"/>MAG256 - Сброс на заводские настройки, выбор режима загрузки<text:bookmark-end text:name="__RefHeading___mag256_-_сброс_на_заводские_настройки_выбор_режима_загрузки_1"/><text:bookmark-end text:name="mag256_-_сброс_на_заводские_настройки_выбор_режима_загрузки"/></text:h>
      <text:p text:style-name="Text_20_body">Осуществляется нажатием и удерживанием сервисной кнопки (FN) на задней панели перед подачей питания, либо в первые 2 секунды после подачи питания.
Режим можно выбрать путем отжатия кнопки согласно индикации светодиода. Продолжая удерживать кнопку осуществляется переход к следующему режиму по истечении заданного интервала.</text:p>
      <text:p text:style-name="Text_20_body"><draw:frame draw:style-name="mediaright" draw:name="0" text:anchor-type="paragraph" draw:z-index="0" svg:width="6.8791666666667cm" svg:height="10.583333333333cm"><draw:image xlink:href="Pictures/b2e0ce26c1b6accb115279a9d05d5b1d.gif" xlink:type="simple" xlink:show="embed" xlink:actuate="onLoad"/></draw:frame></text:p>
      <text:p text:style-name="Text_20_body">Поддерживаются четыре режима:</text:p>
      <text:list text:style-name="Numbering_20_1" text:continue-numbering="false">
        <text:list-item>
          <text:p text:style-name="Numbering_20_1_Content_First"> Запуска СТБ с первого U-boot;</text:p>
        </text:list-item>
        <text:list-item>
          <text:p text:style-name="Numbering_20_1_Content"> Выбор альтернативного NAND;</text:p>
        </text:list-item>
        <text:list-item>
          <text:p text:style-name="Numbering_20_1_Content"> Сброс на заводские настройки;</text:p>
        </text:list-item>
        <text:list-item>
          <text:p text:style-name="Numbering_20_1_Content_Last"> «Emergency» - Загрузка Основного ПО c USB/DHCP. <text:span text:style-name="Plugin_Wrap_Span_Highlighted">Внимание! Загрузка в «Emrgency» с USB-Flash Drive возможна только из фронтального разъема USB</text:span>;</text:p>
        </text:list-item>
      </text:list>
      <text:list text:style-name="List_20_1" text:continue-numbering="false">
        <text:list-item>
          <text:p text:style-name="List_20_1_Content_First"> <text:span text:style-name="Strong_20_Emphasis">Режим 1</text:span>. Зажать и удерживать сервисную кнопку, подать питание на СТБ. Дождаться изменения индикации <text:span text:style-name="Emphasis">(светодиод белый, моргание медленное)</text:span>. Отпускаем кнопку - выбор режима 1. Продолжаем удерживать - переход на выбор режима 2.</text:p>
        </text:list-item>
        <text:list-item>
          <text:p text:style-name="List_20_1_Content"> <text:span text:style-name="Strong_20_Emphasis">Режим 2.</text:span> <text:span text:style-name="Emphasis">(светодиод белый, моргание быстрое)</text:span>. Отпускаем кнопку - выбор режима 2. Продолжаем удерживать - переход на выбор режима 3.</text:p>
        </text:list-item>
        <text:list-item>
          <text:p text:style-name="List_20_1_Content"> <text:span text:style-name="Strong_20_Emphasis">Режим 3.</text:span> <text:span text:style-name="Emphasis">(светодиод красный, моргание быстрое)</text:span>. Отпускаем кнопку - выбор режима 3. Продолжаем удерживать - переход на выбор режима 4.</text:p>
        </text:list-item>
        <text:list-item>
          <text:p text:style-name="List_20_1_Content_Last"> <text:span text:style-name="Strong_20_Emphasis">Режим 4.</text:span> <text:span text:style-name="Emphasis">(светодиод красный, горит постоянно)</text:span>. Отпускаем кнопку - выбор режима 4.</text:p>
        </text:list-item>
      </text:list>
      <text:h text:style-name="Heading_20_4" text:outline-level="4"><text:bookmark-start text:name="__RefHeading___режим_emergency_2"/><text:bookmark-start text:name="режим_emergency"/>Режим "Emergency"<text:bookmark-end text:name="__RefHeading___режим_emergency_2"/><text:bookmark-end text:name="режим_emergency"/></text:h>
      <text:p text:style-name="Text_20_body">«Emergency» - Загрузка Основного ПО c USB/DHCP (см. Режим 4).
При активации режима 4 осуществляется попытка загрузки ядра с USB накопителя, в случае отсутствия ядра по указанному пути осуществляется переход в режим DHCP и загрузка основного ПО соответственно полученным DHCP опциям.
Для загрузки режима «Emergency - USB» необходимо на USB-накопителе (FAT32) создать каталог <text:span text:style-name="Emphasis">mag256</text:span>, поместить в каталог <text:span text:style-name="Emphasis">mag256</text:span> файл ядра <text:span text:style-name="Emphasis">uImage_mag256</text:span> (взять из релиза), переименовать файл <text:span text:style-name="Emphasis">uImage_mag256</text:span> в <text:span text:style-name="Emphasis">Bootstrap</text:span>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256:mag256_fn_key</dc:title>
  </office:meta>
</office:document-meta>
</file>