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2f529114cf3c39443e9d889c6ba1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mag351:update_firmware_mag351"/><text:bookmark-start text:name="__RefHeading___обновление_по_1"/><text:bookmark-start text:name="обновление_по"/>Обновление ПО<text:bookmark-end text:name="__RefHeading___обновление_по_1"/><text:bookmark-end text:name="обновление_по"/></text:h>
      <text:h text:style-name="Heading_20_3" text:outline-level="3"><text:bookmark-start text:name="__RefHeading___из_меню_system_recovery_utility_используя_usb_2"/><text:bookmark-start text:name="из_меню_system_recovery_utility_используя_usb"/>Из меню "System Recovery Utility" используя USB<text:bookmark-end text:name="__RefHeading___из_меню_system_recovery_utility_используя_usb_2"/><text:bookmark-end text:name="из_меню_system_recovery_utility_используя_usb"/></text:h>
      <text:list text:style-name="Numbering_20_1" text:continue-numbering="false">
        <text:list-item>
          <text:p text:style-name="Numbering_20_1_Content_First"> USB накопитель FAT32</text:p>
        </text:list-item>
        <text:list-item>
          <text:p text:style-name="Numbering_20_1_Content"> Создать в корне USB-накопителя каталог <text:span text:style-name="Source_20_Text">mag351</text:span> или <text:span text:style-name="Source_20_Text">mag352</text:span> и поместить туда необходимый файл образа ПО - <text:span text:style-name="Source_20_Text">imageupdate</text:span>, файл <text:span text:style-name="Source_20_Text"><text:span text:style-name="Emphasis">bootstrap</text:span></text:span> не используется.</text:p>
        </text:list-item>
        <text:list-item>
          <text:p text:style-name="Numbering_20_1_Content"> Отключить питание STB</text:p>
        </text:list-item>
        <text:list-item>
          <text:p text:style-name="Numbering_20_1_Content"> Зайти в меню “<text:a xlink:type="simple" xlink:href="https://docs.infomir.com.ua/doku.php?id=stb_webkit:mag256:system_recovery_utility" text:style-name="Internet_20_link" text:visited-style-name="Visited_20_Internet_20_Link">System Recovery Utility</text:a>”</text:p>
        </text:list-item>
        <text:list-item>
          <text:p text:style-name="Numbering_20_1_Content_Last"> Выбрать - “Upgrade Tools” - Upgrade Software - Using USB - подтвердить нажатием ОК.</text:p>
        </text:list-item>
      </text:list>
      <text:p text:style-name="Text_20_body">После завершения обновления STB автоматически перезагрузится.</text:p>
      <text:h text:style-name="Heading_20_3" text:outline-level="3"><text:bookmark-start text:name="__RefHeading___во_встроенном_портале_используя_usb_3"/><text:bookmark-start text:name="во_встроенном_портале_используя_usb"/>Во встроенном портале используя USB<text:bookmark-end text:name="__RefHeading___во_встроенном_портале_используя_usb_3"/><text:bookmark-end text:name="во_встроенном_портале_используя_usb"/></text:h>
      <text:list text:style-name="Numbering_20_1" text:continue-numbering="false">
        <text:list-item>
          <text:p text:style-name="Numbering_20_1_Content_First">Создать в корне USB-накопителя каталог <text:span text:style-name="Source_20_Text">mag351</text:span> или <text:span text:style-name="Source_20_Text">mag352</text:span> и поместить туда необходимый файл образа ПО - <text:span text:style-name="Source_20_Text">imageupdate</text:span>, файл <text:span text:style-name="Source_20_Text"><text:span text:style-name="Emphasis">bootstrap</text:span></text:span> не используется.</text:p>
        </text:list-item>
        <text:list-item>
          <text:p text:style-name="Numbering_20_1_Content">Зайти в <text:span text:style-name="Strong_20_Emphasis">“Системные настройки”</text:span> (кнопка SETUP на ПДУ) ⇒ <text:span text:style-name="Strong_20_Emphasis">“Обновление ПО”</text:span>.</text:p>
        </text:list-item>
        <text:list-item>
          <text:p text:style-name="Numbering_20_1_Content">Выбрать обновление <text:span text:style-name="Strong_20_Emphasis">“Используя USB”</text:span> ⇒ <text:span text:style-name="Strong_20_Emphasis">“Начать обновление”</text:span>. Если предыдущие пункты выполнены правильно вы увидите окно с информацией о текущей версии ПО,  выборе накопителя или раздела и путь к файлу обновления.</text:p>
        </text:list-item>
        <text:list-item>
          <text:p text:style-name="Numbering_20_1_Content">Нажать <text:span text:style-name="Strong_20_Emphasis">“Проверить”</text:span>. Если проверка прошла успешно вы увидите информацию о доступной новой версии ПО.</text:p>
        </text:list-item>
        <text:list-item>
          <text:p text:style-name="Numbering_20_1_Content">Нажать <text:span text:style-name="Strong_20_Emphasis">“Старт”</text:span> для начала обновления.</text:p>
        </text:list-item>
        <text:list-item>
          <text:p text:style-name="Numbering_20_1_Content_Last">После успешного обновления приставка перезагрузится.</text:p>
        </text:list-item>
      </text:list>
      <text:h text:style-name="Heading_20_2" text:outline-level="2"><text:bookmark-start text:name="__RefHeading___обновление_по_протоколу_http_web_4"/><text:bookmark-start text:name="обновление_по_протоколу_http_web"/>Обновление по протоколу HTTP (WEB)<text:bookmark-end text:name="__RefHeading___обновление_по_протоколу_http_web_4"/><text:bookmark-end text:name="обновление_по_протоколу_http_web"/></text:h>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Начиная с версии ПО 0.2.14-r8, публичные версии ПО<text:note text:id="ftn0" text:note-class="footnote"><text:note-citation text:label="1)">1)</text:note-citation><text:note-body><text:p text:style-name="Text_20_body">Версии ПО подписанные публичным ключом</text:p></text:note-body></text:note> а так же версии ПО завода изготовителя<text:note text:id="ftn1" text:note-class="footnote"><text:note-citation text:label="2)">2)</text:note-citation><text:note-body><text:p text:style-name="Text_20_body">Версии ПО устанавливаемые на заводе изготовителе, а так же версии ПО предоставляемые производителем для обновления/автоматического обновления с серверов завода изготовителя</text:p></text:note-body></text:note> (“заводское” ПО) обновляются из меню встроенного портала (HTTP, USB) только на “заводские” версии ПО. Для установки публичных версий ПО расположенных на <text:a xlink:type="simple" xlink:href="http://soft.infomir.com.ua" text:style-name="Internet_20_link" text:visited-style-name="Visited_20_Internet_20_Link">soft.infomir.com.ua</text:a> необходимо использовать методы обновления из меню Bootloader-a (Multicast, USB&amp;Boostrap …). Для реализации обновления ПО из меню встроенного портала или из меню Middleware через HTTP или USB на собственные или другие версии отличные от “заводских”, необходимо производить сборку образа ПО согласно новых инструкциий.<text:line-break/>
Сборка образа ПО: <text:a xlink:type="simple" xlink:href="https://docs.infomir.com.ua/doku.php?id=stb_webkit:faq:make_image_mag-200_250_new" text:style-name="Internet_20_link" text:visited-style-name="Visited_20_Internet_20_Link">Сборка образа ПО (PublicImage, CustomImage, OpoeratorImage)</text:a><text:line-break/>
Доступ по SSH в публичных и “заводских” версиях ПО: <text:a xlink:type="simple" xlink:href="http://wiki.infomir.eu/doku.php/stb_webkit:faq:ssh_login_password" text:style-name="Internet_20_link" text:visited-style-name="Visited_20_Internet_20_Link">SSH</text:a></text:p></table:table-cell></table:table-row></table:table></draw:text-box></draw:frame></text:p>
      <text:h text:style-name="Heading_20_3" text:outline-level="3"><text:bookmark-start text:name="__RefHeading___меню_настройки_в_основном_меню_встроенного_портала._пункт_автоматическое_обновление_по_5"/><text:bookmark-start text:name="меню_настройки_в_основном_меню_встроенного_портала._пункт_автоматическое_обновление_по"/>Меню "Настройки" в основном меню встроенного портала. Пункт "автоматическое обновление ПО"<text:bookmark-end text:name="__RefHeading___меню_настройки_в_основном_меню_встроенного_портала._пункт_автоматическое_обновление_по_5"/><text:bookmark-end text:name="меню_настройки_в_основном_меню_встроенного_портала._пункт_автоматическое_обновление_по"/></text:h>
      <text:p text:style-name="Text_20_body"><text:span text:style-name="Plugin_Wrap_Span_Highlighted">Если используются заводской образ ПО (образ ПО производителя), обновление произойдет с сервера производителя на текущую стабильную версию ПО.</text:span></text:p>
      <text:list text:style-name="List_20_1" text:continue-numbering="false">
        <text:list-item>
          <text:p text:style-name="List_20_1_Content_First"> Войти в пункт <text:span text:style-name="Strong_20_Emphasis">“Настройки”</text:span> в основном меню внутреннего ПО;</text:p>
        </text:list-item>
        <text:list-item>
          <text:p text:style-name="List_20_1_Content"> Выбрать <text:span text:style-name="Strong_20_Emphasis">“Обновить ПО сейчас”</text:span>;</text:p>
        </text:list-item>
        <text:list-item>
          <text:p text:style-name="List_20_1_Content"> В открывшемся Окне <text:span text:style-name="Strong_20_Emphasis">“Автоматическое обновление”</text:span> выбрать нажатием <text:span text:style-name="Strong_20_Emphasis">“ОК”</text:span> на ПДУ список <text:span text:style-name="Strong_20_Emphasis">“Доступная версия”</text:span> - Последняя версия ПО отображается в списке первой сверху;</text:p>
        </text:list-item>
        <text:list-item>
          <text:p text:style-name="List_20_1_Content"> Выбрать необходимую версию ПО;</text:p>
        </text:list-item>
        <text:list-item>
          <text:p text:style-name="List_20_1_Content"> Переместить “фокус” на <text:span text:style-name="Strong_20_Emphasis">“Обновить</text:span>” при помощи стрелок (Вверх, вниз, влево вправо на ПДУ)</text:p>
        </text:list-item>
        <text:list-item>
          <text:p text:style-name="List_20_1_Content"> Выбрать <text:span text:style-name="Strong_20_Emphasis">“Обновить”</text:span> нажатием <text:span text:style-name="Strong_20_Emphasis">“ОК”</text:span> на ПДУ</text:p>
        </text:list-item>
        <text:list-item>
          <text:p text:style-name="List_20_1_Content_Last"> Дождаться окончания процесса обновления. Процесс обновления ПО отображается в виде заполняющегося прогресс-бара и комментариев. По окончании загрузки ПО приставка <text:span text:style-name="Strong_20_Emphasis">автоматически перезагрузится</text:span>.</text:p>
        </text:list-item>
      </text:list>
      <text:h text:style-name="Heading_20_3" text:outline-level="3"><text:bookmark-start text:name="__RefHeading___меню_системные_настройки_во_встроенном_портале_6"/><text:bookmark-start text:name="меню_системные_настройки_во_встроенном_портале"/>Меню "Системные настройки" во встроенном портале<text:bookmark-end text:name="__RefHeading___меню_системные_настройки_во_встроенном_портале_6"/><text:bookmark-end text:name="меню_системные_настройки_во_встроенном_портале"/></text:h>
      <text:p text:style-name="Text_20_body"><text:span text:style-name="Plugin_Wrap_Span_Highlighted">Если используются заводской образ ПО (образ ПО производителя), обновление произойдет с сервера производителя на текущую стабильную версию ПО.</text:span></text:p>
      <text:list text:style-name="List_20_1" text:continue-numbering="false">
        <text:list-item>
          <text:p text:style-name="List_20_1_Content_First">Войти в <text:span text:style-name="Strong_20_Emphasis">“Системные настройки”</text:span> путем нажатия <text:span text:style-name="Strong_20_Emphasis">«Setup»</text:span>, <text:span text:style-name="Strong_20_Emphasis">«Services»</text:span> или <text:span text:style-name="Strong_20_Emphasis">«SET»</text:span> на пульте ДУ (Зависит от варианта исполнения пульта ДУ).</text:p>
        </text:list-item>
        <text:list-item>
          <text:p text:style-name="List_20_1_Content"><text:span text:style-name="Strong_20_Emphasis">“Обновление ПО”</text:span> - Варианты обновления <text:span text:style-name="Strong_20_Emphasis">“Используя WEB”</text:span>.</text:p>
        </text:list-item>
        <text:list-item>
          <text:p text:style-name="List_20_1_Content"><text:span text:style-name="Strong_20_Emphasis">“Начать обновление”</text:span>.</text:p>
        </text:list-item>
        <text:list-item>
          <text:p text:style-name="List_20_1_Content"><text:span text:style-name="Strong_20_Emphasis">“Проверить”</text:span> Если проверка прошла успешно вы увидите информацию о версии ПО.</text:p>
        </text:list-item>
        <text:list-item>
          <text:p text:style-name="List_20_1_Content"><text:span text:style-name="Strong_20_Emphasis">“Старт”</text:span> - для начала процесса обновления</text:p>
        </text:list-item>
        <text:list-item>
          <text:p text:style-name="List_20_1_Content_Last">После успешного обновления устройство должно <text:span text:style-name="Strong_20_Emphasis">перезагрузиться</text:span>.</text:p>
        </text:list-item>
      </text:list>
      <text:p text:style-name="Text_20_body">В заводской версии ПО (версия ПО производителя) указан следующий адрес обновления:</text:p>
      <text:list text:style-name="List_20_1" text:continue-numbering="false">
        <text:list-item>
          <text:p text:style-name="List_20_1_Content_First"> для MAG351 - <text:span text:style-name="Source_20_Text">http://update.infomir.com/mag/351/imageupdate</text:span></text:p>
        </text:list-item>
        <text:list-item>
          <text:p text:style-name="List_20_1_Content_Last"> для MAG352 - <text:span text:style-name="Source_20_Text">http://update.infomir.com/mag/352/imageupdate</text:span></text:p>
        </text:list-item>
      </text:list>
      <text:p text:style-name="Text_20_body">Строка доступна для редактирования при помощи виртуальной клавиатуры (кнопка “KB” на ПДУ) или клавиатуры USB.</text:p>
      <text:p text:style-name="Text_20_body"><text:span text:style-name="Plugin_Wrap_Span_">
++ Пример
<draw:frame draw:style-name="media" draw:name="0" text:anchor-type="as-char" draw:z-index="0" svg:width="18.520833333333cm" style:rel-width="100%" svg:height="10.011261261261cm" style:rel-height="scale"><draw:image xlink:href="Pictures/112f529114cf3c39443e9d889c6ba10e.jpg" xlink:type="simple" xlink:show="embed" xlink:actuate="onLoad"/></draw:frame>


<text:line-break/>
<draw:frame draw:style-name="media" draw:name="1" text:anchor-type="as-char" draw:z-index="1" svg:width="18.520833333333cm" style:rel-width="100%" svg:height="10.011261261261cm" style:rel-height="scale"><draw:image xlink:href="Pictures/112f529114cf3c39443e9d889c6ba10e.jpg" xlink:type="simple" xlink:show="embed" xlink:actuate="onLoad"/></draw:frame>
++++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0pt none"/>
    </style:style>
    <style:style style:parent-style-name="Plugin_Wrap_Spans" style:name="Plugin_Wrap_Span_" style:display-name=""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mag351:update_firmware_mag351</dc:title>
  </office:meta>
</office:document-meta>
</file>