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05a2f2f1375356229b3a859e2365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b_webkit:remote_control_new_user_manual"/><text:bookmark-start text:name="__RefHeading___для_программирования_кнопок_выполните_след._действия_1"/><text:bookmark-start text:name="для_программирования_кнопок_выполните_след._действия"/>Для программирования кнопок выполните след. действия :<text:bookmark-end text:name="__RefHeading___для_программирования_кнопок_выполните_след._действия_1"/><text:bookmark-end text:name="для_программирования_кнопок_выполните_след._действия"/></text:h>
      <text:list text:style-name="List_20_1" text:continue-numbering="false">
        <text:list-item>
          <text:p text:style-name="List_20_1_Content_First"> Нажать левую кнопку «Вкл./Выкл.» и «A/V» одновременно. Когда зеленая подсветка левой кнопки «Вкл./Выкл.» перестанет мигать и начнет гореть постоянно, пульт будет готов к обучению.</text:p>
        </text:list-item>
        <text:list-item>
          <text:p text:style-name="List_20_1_Content"> Нажмите кнопку, которую Вы хотите «обучить» - зеленая подсветка начнет мигать.</text:p>
        </text:list-item>
        <text:list-item>
          <text:p text:style-name="List_20_1_Content"> Расположите излучатели двух пультов друг напротив друга и нажмите на пульте другого устройства кнопку, функцию которого Вы хотите продублировать на пульте AuraHD Plus. Удерживайте 2 секунды.</text:p>
        </text:list-item>
        <text:list-item>
          <text:p text:style-name="List_20_1_Content"> После двух быстрых миганий, когда зеленая подсветка левой кнопки «Вкл./Выкл.» начнет светиться непрерывно, Вы можете продолжить «обучение» следующей кнопки.</text:p>
        </text:list-item>
        <text:list-item>
          <text:p text:style-name="List_20_1_Content"> Повторите вышеописанную процедуру для всех иконок, которые Вы хотите запрограммировать на управление внешними устройствами.</text:p>
        </text:list-item>
        <text:list-item>
          <text:p text:style-name="List_20_1_Content_Last"> Нажмите левую кнопку «Вкл./Выкл.» и «A/V» для сохранения данных обучения, зеленая подсветка должна потухнуть.</text:p>
        </text:list-item>
      </text:list>
      <text:h text:style-name="Heading_20_4" text:outline-level="4"><text:bookmark-start text:name="__RefHeading___сброс_программируемой_секции_пду_на_заводские_настройки_2"/><text:bookmark-start text:name="сброс_программируемой_секции_пду_на_заводские_настройки"/>Сброс программируемой секции ПДУ на заводские настройки<text:bookmark-end text:name="__RefHeading___сброс_программируемой_секции_пду_на_заводские_настройки_2"/><text:bookmark-end text:name="сброс_программируемой_секции_пду_на_заводские_настройки"/></text:h>
      <text:list text:style-name="List_20_1" text:continue-numbering="false">
        <text:list-item>
          <text:p text:style-name="LastListParagraph_List_20_1_Content_First"> Нажмите <text:span text:style-name="Strong_20_Emphasis">SETUP</text:span> и <text:span text:style-name="Strong_20_Emphasis">OK</text:span> одновременно и <text:span text:style-name="Strong_20_Emphasis">удерживайте их 2 секунды</text:span>. После пяти быстрых миганий программируемые секции ПДУ будут сброшены.</text:p>
        </text:list-item>
      </text:list>
      <text:p text:style-name="Text_20_body"><draw:frame draw:style-name="media" draw:name="0" text:anchor-type="as-char" draw:z-index="0" svg:width="48.815625cm" style:rel-width="100%" svg:height="17.171458333333cm" style:rel-height="scale"><draw:image xlink:href="Pictures/8405a2f2f1375356229b3a859e2365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remote_control_new_user_manual</dc:title>
  </office:meta>
</office:document-meta>
</file>